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#000000" style:repeat-content="false"/>
      <style:paragraph-properties fo:text-align="center"/>
      <style:text-properties fo:color="#FFFFFF" fo:font-weight="bold" style:font-weight-asian="bold" style:font-weight-complex="bold"/>
    </style:style>
    <style:style style:name="ce3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#000000" style:repeat-content="false"/>
      <style:paragraph-properties fo:text-align="center"/>
      <style:text-properties fo:color="#FFFFFF"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none" fo:border-bottom="none" fo:border-left="thin solid #000000" fo:border-right="none" style:vertical-align="automatic" fo:background-color="#000000" style:repeat-content="false"/>
      <style:paragraph-properties fo:text-align="center"/>
      <style:text-properties fo:color="#FFFFFF" fo:font-weight="bold" style:font-weight-asian="bold" style:font-weight-complex="bold"/>
    </style:style>
    <style:style style:name="ce5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6" style:family="table-cell" style:parent-style-name="Default" style:data-style-name="N22">
      <style:table-cell-properties fo:border="thin solid #000000" style:vertical-align="middle" fo:background-color="transparent" style:repeat-content="false"/>
      <style:paragraph-properties fo:text-align="center"/>
      <style:text-properties fo:font-size="9pt" style:font-size-asian="9pt" style:font-size-complex="9pt"/>
    </style:style>
    <style:style style:name="ce7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font-size="9pt" style:font-size-asian="9pt" style:font-size-complex="9pt"/>
    </style:style>
    <style:style style:name="ce8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9pt" style:font-size-asian="9pt" style:font-size-complex="9pt"/>
    </style:style>
    <style:style style:name="ce9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size="9pt" style:font-size-asian="9pt" style:font-size-complex="9pt"/>
    </style:style>
    <style:style style:name="ce10" style:family="table-cell" style:parent-style-name="Default" style:data-style-name="N0">
      <style:table-cell-properties fo:border="thin solid #000000" style:vertical-align="middle" fo:background-color="#FFFF00" style:repeat-content="false"/>
      <style:paragraph-properties fo:text-align="center"/>
      <style:text-properties fo:font-size="9pt" style:font-size-asian="9pt" style:font-size-complex="9pt"/>
    </style:style>
    <style:style style:name="ce11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  <style:text-properties fo:font-size="9pt" style:font-size-asian="9pt" style:font-size-complex="9pt"/>
    </style:style>
    <style:style style:name="ce1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fo:font-size="9pt" style:font-size-asian="9pt" style:font-size-complex="9pt"/>
    </style:style>
    <style:style style:name="ce1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fo:font-size="9pt" style:font-size-asian="9pt" style:font-size-complex="9pt"/>
    </style:style>
    <style:style style:name="ce14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fo:font-size="9pt" style:font-size-asian="9pt" style:font-size-complex="9pt"/>
    </style:style>
    <style:style style:name="ce1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fo:font-size="9pt" style:font-size-asian="9pt" style:font-size-complex="9pt"/>
    </style:style>
    <style:style style:name="ce1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fo:font-size="9pt" style:font-size-asian="9pt" style:font-size-complex="9pt"/>
    </style:style>
    <style:style style:name="ce17" style:family="table-cell" style:parent-style-name="Default" style:data-style-name="N0">
      <style:table-cell-properties fo:background-color="transparent"/>
    </style:style>
    <style:style style:name="ce18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</style:style>
    <style:style style:name="ce19" style:family="table-cell" style:parent-style-name="Default" style:data-style-name="N22">
      <style:table-cell-properties style:vertical-align="middle" fo:background-color="#FFFFFF" style:repeat-content="false"/>
      <style:paragraph-properties fo:text-align="center"/>
      <style:text-properties fo:font-size="9pt" style:font-size-asian="9pt" style:font-size-complex="9pt"/>
    </style:style>
    <style:style style:name="ce20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ce21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font-size="9pt" style:font-size-asian="9pt" style:font-size-complex="9pt"/>
    </style:style>
    <style:style style:name="ce22" style:family="table-cell" style:parent-style-name="Default" style:data-style-name="N0">
      <style:table-cell-properties style:vertical-align="middle" fo:background-color="#FFFFFF" style:repeat-content="false"/>
      <style:paragraph-properties fo:text-align="center"/>
      <style:text-properties fo:font-size="9pt" style:font-size-asian="9pt" style:font-size-complex="9pt"/>
    </style:style>
    <style:style style:name="co1" style:family="table-column">
      <style:table-column-properties fo:break-before="auto" style:column-width="4.15395833333333cm" style:use-optimal-column-width="true"/>
    </style:style>
    <style:style style:name="co2" style:family="table-column">
      <style:table-column-properties fo:break-before="auto" style:column-width="2.460625cm" style:use-optimal-column-width="true"/>
    </style:style>
    <style:style style:name="co3" style:family="table-column">
      <style:table-column-properties fo:break-before="auto" style:column-width="9.07520833333333cm" style:use-optimal-column-width="true"/>
    </style:style>
    <style:style style:name="co4" style:family="table-column">
      <style:table-column-properties fo:break-before="auto" style:column-width="3.01625cm"/>
    </style:style>
    <style:style style:name="co5" style:family="table-column">
      <style:table-column-properties fo:break-before="auto" style:column-width="8.73125cm"/>
    </style:style>
    <style:style style:name="co6" style:family="table-column">
      <style:table-column-properties fo:break-before="auto" style:column-width="8.22854166666667cm"/>
    </style:style>
    <style:style style:name="co7" style:family="table-column">
      <style:table-column-properties fo:break-before="auto" style:column-width="1.69333333333333cm"/>
    </style:style>
    <style:style style:name="co8" style:family="table-column">
      <style:table-column-properties fo:break-before="auto" style:column-width="3.30729166666667cm"/>
    </style:style>
    <style:style style:name="co9" style:family="table-column">
      <style:table-column-properties fo:break-before="auto" style:column-width="3.175cm"/>
    </style:style>
    <style:style style:name="ro1" style:family="table-row">
      <style:table-row-properties style:row-height="21pt" style:use-optimal-row-height="true" fo:break-before="auto"/>
    </style:style>
    <style:style style:name="ro2" style:family="table-row">
      <style:table-row-properties style:row-height="15pt" style:use-optimal-row-height="true" fo:break-before="auto"/>
    </style:style>
    <style:style style:name="ro3" style:family="table-row">
      <style:table-row-properties style:row-height="12pt" style:use-optimal-row-height="true" fo:break-before="auto"/>
    </style:style>
    <style:style style:name="ro4" style:family="table-row">
      <style:table-row-properties style:row-height="12.75pt" style:use-optimal-row-height="false" fo:break-before="auto"/>
    </style:style>
    <style:style style:name="ro5" style:family="table-row">
      <style:table-row-properties style:row-height="14.25pt" style:use-optimal-row-height="false" fo:break-before="auto"/>
    </style:style>
    <style:style style:name="ro6" style:family="table-row">
      <style:table-row-properties style:row-height="10.5pt" style:use-optimal-row-height="false" fo:break-before="auto"/>
    </style:style>
    <style:style style:name="ro7" style:family="table-row">
      <style:table-row-properties style:row-height="13.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JANEIRO_2025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5"/>
        <table:table-column table:style-name="co5" table:default-cell-style-name="ce1"/>
        <table:table-column table:style-name="co6" table:default-cell-style-name="ce1"/>
        <table:table-column table:style-name="co7" table:number-columns-repeated="16378" table:default-cell-style-name="ce1"/>
        <table:table-row table:style-name="ro1">
          <table:table-cell office:value-type="string" table:number-columns-spanned="6" table:number-rows-spanned="1" table:style-name="ce20">
            <text:p>Prestadores de Serviços Terceirizados</text:p>
          </table:table-cell>
          <table:covered-table-cell table:number-columns-repeated="5"/>
          <table:table-cell table:number-columns-repeated="16378"/>
        </table:table-row>
        <table:table-row table:style-name="ro2">
          <table:table-cell office:value-type="string" table:style-name="ce2">
            <text:p>Mês de Referência</text:p>
          </table:table-cell>
          <table:table-cell office:value-type="string" table:style-name="ce2">
            <text:p>Contrato</text:p>
          </table:table-cell>
          <table:table-cell office:value-type="string" table:style-name="ce3">
            <text:p>Empresa</text:p>
          </table:table-cell>
          <table:table-cell office:value-type="string" table:style-name="ce3">
            <text:p>CNPJ</text:p>
          </table:table-cell>
          <table:table-cell office:value-type="string" table:style-name="ce3">
            <text:p>Colaborador</text:p>
          </table:table-cell>
          <table:table-cell office:value-type="string" table:style-name="ce4">
            <text:p>Cargo/Função</text:p>
          </table:table-cell>
          <table:table-cell table:number-columns-repeated="16378" table:style-name="ce5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27/2022</text:p>
          </table:table-cell>
          <table:table-cell office:value-type="string" table:style-name="ce7">
            <text:p>DSJ SERVIÇOS LTDA</text:p>
          </table:table-cell>
          <table:table-cell office:value-type="string" table:style-name="ce7">
            <text:p>21.577.513/0001-30</text:p>
          </table:table-cell>
          <table:table-cell office:value-type="string" table:style-name="ce7">
            <text:p>TANIA SCHIRLEY FLORES EVANGELISTA</text:p>
          </table:table-cell>
          <table:table-cell office:value-type="string" table:style-name="ce7">
            <text:p>COPEIR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27/2022</text:p>
          </table:table-cell>
          <table:table-cell office:value-type="string" table:style-name="ce7">
            <text:p>DSJ SERVIÇOS LTDA</text:p>
          </table:table-cell>
          <table:table-cell office:value-type="string" table:style-name="ce7">
            <text:p>21.577.513/0001-30</text:p>
          </table:table-cell>
          <table:table-cell office:value-type="string" table:style-name="ce7">
            <text:p>GILCILEIA COSTA SILVEIRA DE OLIVEIRA</text:p>
          </table:table-cell>
          <table:table-cell office:value-type="string" table:style-name="ce7">
            <text:p>COPEIR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14/2017</text:p>
          </table:table-cell>
          <table:table-cell office:value-type="string" table:style-name="ce7">
            <text:p>JFL SERVIÇOS LTDA-ME</text:p>
          </table:table-cell>
          <table:table-cell office:value-type="string" table:style-name="ce7">
            <text:p>11.511.109/0001-00</text:p>
          </table:table-cell>
          <table:table-cell office:value-type="string" table:style-name="ce7">
            <text:p>GABRIEL RICARDO DA SILVA</text:p>
          </table:table-cell>
          <table:table-cell office:value-type="string" table:style-name="ce7">
            <text:p>GARÇOM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14/2017</text:p>
          </table:table-cell>
          <table:table-cell office:value-type="string" table:style-name="ce7">
            <text:p>JFL SERVIÇOS LTDA-ME</text:p>
          </table:table-cell>
          <table:table-cell office:value-type="string" table:style-name="ce7">
            <text:p>11.511.109/0001-00</text:p>
          </table:table-cell>
          <table:table-cell office:value-type="string" table:style-name="ce7">
            <text:p>JANETE RODRIGUES PEREIRA MACHADO</text:p>
          </table:table-cell>
          <table:table-cell office:value-type="string" table:style-name="ce7">
            <text:p>GARÇONE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26/2021</text:p>
          </table:table-cell>
          <table:table-cell office:value-type="string" table:style-name="ce7">
            <text:p>TTM SERVIÇOS COMB. DE ESCR. E APOIO ADMINISTRATIVOS LTDA</text:p>
          </table:table-cell>
          <table:table-cell office:value-type="string" table:style-name="ce7">
            <text:p>13.520.423/0001-84</text:p>
          </table:table-cell>
          <table:table-cell office:value-type="string" table:style-name="ce7">
            <text:p>KAMILA TEIXEIRA</text:p>
          </table:table-cell>
          <table:table-cell office:value-type="string" table:style-name="ce7">
            <text:p>RECEPCIONIST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26/2021</text:p>
          </table:table-cell>
          <table:table-cell office:value-type="string" table:style-name="ce7">
            <text:p>TTM SERVIÇOS COMB. DE ESCR. E APOIO ADMINISTRATIVOS LTDA</text:p>
          </table:table-cell>
          <table:table-cell office:value-type="string" table:style-name="ce7">
            <text:p>13.520.423/0001-84</text:p>
          </table:table-cell>
          <table:table-cell office:value-type="string" table:style-name="ce7">
            <text:p>JULIANA NASCIMENTO</text:p>
          </table:table-cell>
          <table:table-cell office:value-type="string" table:style-name="ce7">
            <text:p>RECEPCIONIST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26/2021</text:p>
          </table:table-cell>
          <table:table-cell office:value-type="string" table:style-name="ce7">
            <text:p>TTM SERVIÇOS COMB. DE ESCR. E APOIO ADMINISTRATIVOS LTDA</text:p>
          </table:table-cell>
          <table:table-cell office:value-type="string" table:style-name="ce7">
            <text:p>13.520.423/0001-84</text:p>
          </table:table-cell>
          <table:table-cell office:value-type="string" table:style-name="ce7">
            <text:p>DANIEL DA SILVA REIS</text:p>
          </table:table-cell>
          <table:table-cell office:value-type="string" table:style-name="ce7">
            <text:p>RECEPCIONIST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26/2021</text:p>
          </table:table-cell>
          <table:table-cell office:value-type="string" table:style-name="ce7">
            <text:p>TTM SERVIÇOS COMB. DE ESCR. E APOIO ADMINISTRATIVOS LTDA</text:p>
          </table:table-cell>
          <table:table-cell office:value-type="string" table:style-name="ce7">
            <text:p>13.520.423/0001-84</text:p>
          </table:table-cell>
          <table:table-cell office:value-type="string" table:style-name="ce7">
            <text:p>YASMIM NASCIMENTO PEDREIRA<text:s/></text:p>
          </table:table-cell>
          <table:table-cell office:value-type="string" table:style-name="ce7">
            <text:p>RECEPCIONIST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26/2021</text:p>
          </table:table-cell>
          <table:table-cell office:value-type="string" table:style-name="ce7">
            <text:p>TTM SERVIÇOS COMB. DE ESCR. E APOIO ADMINISTRATIVOS LTDA</text:p>
          </table:table-cell>
          <table:table-cell office:value-type="string" table:style-name="ce7">
            <text:p>13.520.423/0001-84</text:p>
          </table:table-cell>
          <table:table-cell office:value-type="string" table:style-name="ce7">
            <text:p>THAYENE DE OLIVEIRA CANELA</text:p>
          </table:table-cell>
          <table:table-cell office:value-type="string" table:style-name="ce7">
            <text:p>RECEPCIONIST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GLAUCIA PEREIRA DA SILVA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ALEX SANDRO VITORINO DE MOURA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JACIELE PEREIRA SOARES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ANA PAULA SILVANA CORREA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CARLA DOS SANTOS OLIVEIRA SALVADOR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CARLA SIQUEIRA DE SOUZA BOMFIM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MARIA APARECIDA CONCEIÇÃO SALLES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DELMA MARTINS DA SILVA BERLAMINO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DORCA DA SILVA NASCIMENTO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JACIANE BATISTA DE JESUS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JOSE JORGE PEREIRA DE FREITAS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MARINEZ SEBASTIANA DA SILVA ABREU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MIRLENE RIBEIRO PASSOS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VANUSA JANUARIO LUCIANO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9">
            <text:p>PATRICIA NEITZL MEWES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ROSANGELA DA SILVA ADRIANO CARDOSO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KESIA ALVES DA SILVA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ANA CLAUDIA ROSA GERALDINO<text:s/>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4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12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AILTON GOMES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12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JOALICIA COSTA SILVA ABREU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25/2019</text:p>
          </table:table-cell>
          <table:table-cell office:value-type="string" table:style-name="ce7">
            <text:p>TTM SERVIÇOS COMB. DE ESCR. E APOIO ADMINISTRATIVOS LTDA</text:p>
          </table:table-cell>
          <table:table-cell office:value-type="string" table:style-name="ce7">
            <text:p>13.520.423/0001-84</text:p>
          </table:table-cell>
          <table:table-cell office:value-type="string" table:style-name="ce7">
            <text:p>MARIA DE FATIMA FIRMINO SILVA</text:p>
          </table:table-cell>
          <table:table-cell office:value-type="string" table:style-name="ce7">
            <text:p>COPEIR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15/2019</text:p>
          </table:table-cell>
          <table:table-cell office:value-type="string" table:style-name="ce7">
            <text:p>TTM SERVIÇOS COMB. DE ESCR. E APOIO ADMINISTRATIVOS LTDA</text:p>
          </table:table-cell>
          <table:table-cell office:value-type="string" table:style-name="ce7">
            <text:p>13.520.423/0001-84</text:p>
          </table:table-cell>
          <table:table-cell office:value-type="string" table:style-name="ce7">
            <text:p>JOSEFA JACIANY CRUZ DE OLIVEIRA PAIVA</text:p>
          </table:table-cell>
          <table:table-cell office:value-type="string" table:style-name="ce7">
            <text:p>COPEIR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7">
            <text:p>LUCAS SANTOS FRAGA<text:s/>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7">
            <text:p>ALYSSON DE OLIVEIRA SILVA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7">
            <text:p>FELIPE DIAS CAMPOREZI<text:s/>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7">
            <text:p>MATHEUS FERNANDO FARIAS POGGIAN<text:s/>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7">
            <text:p>CLEISSON DA SILVA CASTRO<text:s/>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7">
            <text:p>VAGNER DE SOUZA<text:s/>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7">
            <text:p>MARCOS ANTONIO DA SILVA MACHADO BARBOZA<text:s/>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7">
            <text:p>JOSE ADAUTO DE CASTRO<text:s/>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7">
            <text:p>JEFFERSON DA SILVA FELICIANO<text:s/>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7">
            <text:p>LUCAS RISSE AMBROSIM HUBNER<text:s/>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7">
            <text:p>GUILLERMO LUCAS SANTANA MARTINEZ<text:s/>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7">
            <text:p>MARCOS ANTONIO ALVEZ DA SILVA<text:s/>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10">
            <text:p>MARCIO DORTE<text:s/>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7">
            <text:p>RONALDO TEIXEIRA DE CASTRO<text:s/>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7">
            <text:p>FABIO DE FRANCA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7">
            <text:p>FELIPE MATIAS DE JESUS<text:s/>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KARINA ALV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LEX SANTOS BIAZATTI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MANDA DA SILVA RABEL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LINE DE OLIVEIRA SILV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DALBERTO MONICO SOTELE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DRIANA GUIMARAES RIBEIR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DRIANA SABINO GOM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NDRESSA RODRIGUES DA SILV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RTHUR RABEL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BRUNA FLEGLER BAPTIST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LLINE GONCALVES RAMO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MANDA ALICE PARANHOS RODRIGU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MADEU FARIAS DE SOUZA CARVALH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INALVA PIONA MIRAND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ICHELE PIRES SOLERA CLARINDO</text:p>
          </table:table-cell>
          <table:table-cell office:value-type="string" table:style-name="ce7">
            <text:p>TELEATENDENTE DE EMERGÊNCIA SENIOR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AKELLE DO NASCIMENTO FERR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SANDRA BANHOS DA SILV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MANDA VIEIRA DA SILV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RTHUR DNADAI NASCIMENT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NA KAROLINA GALDINO ESTEVA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CRISTIANE GIL DOS SANTO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OSELANE BARBOSA PESSANH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LLISON TEIXEIRA SANTO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FABIO DE OLIVEIRA CONCEICAO</text:p>
          </table:table-cell>
          <table:table-cell office:value-type="string" table:style-name="ce7">
            <text:p>TELEATENDENTE DE EMERGÊNCIA SENIOR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CIO BATISTA RODRIGU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ILZA PEREIRA CAETAN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FERNANDA GRACIELA ARCANTO SILV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DRIANA DE SOUZA DO CARM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OSENY GOMES HELMER CANDID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BRUNA MARQUES SCHAYDER</text:p>
          </table:table-cell>
          <table:table-cell office:value-type="string" table:style-name="ce7">
            <text:p>TELEATENDENTE DE EMERGÊNCIA<text:s/>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SABRINA LYRA BONINSENH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KARINA SPERANDIO SIQU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TA MEIRELES OLIV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CASSIANO CABRAL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ULIETE MARTINS DE ANDRADE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OSANA DE OLIVEIRA FREITAS</text:p>
          </table:table-cell>
          <table:table-cell office:value-type="string" table:style-name="ce7">
            <text:p>TELEATENDENTE DE EMERGÊNCIA SENIOR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ULIANA SILVA DE ARAUJO OLIV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ULIANA CARVALHO BISPO</text:p>
          </table:table-cell>
          <table:table-cell office:value-type="string" table:style-name="ce7">
            <text:p>OPERADOR DE CALL CENTER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IA DE FATIMA SOARES DA CRUZ SOUZ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CAIO BARROS SAL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ACIMARA RODRIGUES DA SILV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DANIELE BALBINO ROCHA RANGEL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ONILTON SOUZA LOTH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LUCIA HELENA MARETTO AZERED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5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CINTIA BARROS VILLACA</text:p>
            <text:p/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DOUGLAS LEONARDO NUNES GUAITOLINI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EANNE MARIA DE SOUZA DO NASCIMENT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NDREA DA SILVA LOPES DOS SANTO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IKELY COSTA MOU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COS JUNIO LOIOLA DOS SANTO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AYLA DE OLIVEIRA BAIOCC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ELIANE ALVES CORREA DE OLIV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ERICK DE OLIVEIRA AMARAL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ULIANA XAVIER BATIST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CLAUDIA LIMA BRASIL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GIRLANDIA ROCHA LOP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LUIZA HELENA NEV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LARYSSA ROSA COST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CRISTIANO BATISTA DO SACRAMENTO</text:p>
          </table:table-cell>
          <table:table-cell office:value-type="string" table:style-name="ce7">
            <text:p>TELEATENDENTE DE EMERGÊNCIA BILÍNGU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DENISE TAIANI CHAGAS FINC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LEONARDO SILVEIRA COST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MANDA MARTINS PIR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LUCAS CAMILO MEMELI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GLORIA DE SOUZA BARBOSA OLIV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GISELY ALVES NASCIMENT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SENIA EUSILENE DA SILVA BRINATE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ULIO CESAR ROGERI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GREYSSE EWALD DE PAIV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OSILENE BATIST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IANA SOEIRO SOAR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ISAQUE DA SILVA FIGUEIRED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FABIO MICHEL ANDRADE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SERGIO RAMOS PIMENTEL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YURI CARDOZO SILVA<text:s/>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DANIEL FAGUNDES MEDRAD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PATRICIA DA SILVA NANT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ENATA RIBEIRO BURGARELLI HELMER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ESSIKA RESIERI MOTT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WILGNER CONCEICAO NOGUEIRA</text:p>
          </table:table-cell>
          <table:table-cell office:value-type="string" table:style-name="ce7">
            <text:p>TELEATENDENTE DE EMERGÊNCIA SENIOR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DANIEL BARBOZA SANTANNA<text:s/>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AFAEL PEREIRA RODRIGUES</text:p>
          </table:table-cell>
          <table:table-cell office:value-type="string" table:style-name="ce7">
            <text:p>SUPERVISOR DE TELEATENDIMENTO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DAVI TENIS DE SOUZ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PAMELA FERRI DA SILV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LUCIANA DA PENHA CUNH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NELSON FELIPE COUTINHO MARTIN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AYANE MOREIRA DA SILV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OSANE SANT ANA TAVARES ESTEVAM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ODRIGO CABANEZ GONCALV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GINETOM DA SILVA SANTO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GUILHERME JUNIOR DE SOUZA ALMEID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ELEN VICENTE DE ABREU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GUSTAVO NUBILE FERNANDES FREITA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HELEN CARLA NEVES ORTEG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BERNARDO VILELA GONÇALV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HELLEN CRISTINA MATHIAS EVENCI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HULLY FERNANDA SIMO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IASMIN ANACLETO ZUPELLI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IZABELA BORLOT SOAR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ACIARA BATISTA DOS SANTOS DUT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EFFERSON HENRIQUE VIEIRA FERNAND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CARLOS HENRIQUE BATIST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OSE PAULO GOMES</text:p>
          </table:table-cell>
          <table:table-cell office:value-type="string" table:style-name="ce7">
            <text:p>TELEATENDENTE DE EMERGÊNCIA SENIOR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OSIANE BORG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OSIENE SAITH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ULIETE FERNANDES DA SILV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ULLY EDSON PASSOS VICTER LEAL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KEISE MARIA BATIST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KEVIN JOSE DA LUZ REI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LAURIETE MARTINS DE ANDRADE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LORENA ALVES DA SILVEIRA SILVA</text:p>
          </table:table-cell>
          <table:table-cell office:value-type="string" table:style-name="ce7">
            <text:p>TELEATENDE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LUCAS VENTURINI PIVETTA DOS SANTO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COS ALVES DOS SANTO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ISSILENE CRISTINA SANTOS REI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YLENA SCHERRER CAMPO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NEILZA AMORIM CARVALHO DE OLIVEIRA</text:p>
          </table:table-cell>
          <table:table-cell office:value-type="string" table:style-name="ce7">
            <text:p>TELEATENDENTE DE EMERGÊNCIA SENIOR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NILCILENE SILVA DE ALMEIDA PEDR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PATRICIA DA SILVA SANTO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PEDRO ANTONIO CERQUEIRA DE PAUL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PEDRO HENRIQUE BARBOSA VILLAS BOAS MAIA</text:p>
          </table:table-cell>
          <table:table-cell office:value-type="string" table:style-name="ce7">
            <text:p>TELEATENDENTE DE EMERGÊNCIA SENIOR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FILIPE CARVALHO ECCHER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EBECA ALMEIDA BRAZ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SAMILLY NASCIMENTO CORREI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SARA MONIK DO CARMO ZACHE</text:p>
          </table:table-cell>
          <table:table-cell office:value-type="string" table:style-name="ce7">
            <text:p>OPERADOR DE CALL CENTER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TAMIRIS GUIMARAES FOLHAR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VERA LUCIA PEREIRA DOS SANTO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WANDO ALVES DA SILV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HUGO MATOS DA SILVA LUCHI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WENDELL CABRAL DOS SANTO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XENIA NARA PAJUELO GONCALV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SUZANA DOS SANTOS ALV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ESSICA MARINS BITENCURT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VITOR ALVES RIBEIR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LOANE PAULA MARI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HUGO RIBEIRO SILVA</text:p>
          </table:table-cell>
          <table:table-cell office:value-type="string" table:style-name="ce7">
            <text:p>TELEATENDENTE DE EMERGÊNCIA SENIOR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AFAEL SANTOS ZANGEROLAME DE OLIVEIRA</text:p>
          </table:table-cell>
          <table:table-cell office:value-type="string" table:style-name="ce7">
            <text:p>TELEATENDENTE DE EMERGÊNCIA SENIOR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KEVIN XAVIER RIBEIR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EMILIANA VIANA</text:p>
          </table:table-cell>
          <table:table-cell office:value-type="string" table:style-name="ce7">
            <text:p>TELEATENDENTE DE EMERGÊNCIA SENIOR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IZAMARA FIRMINO SILVA</text:p>
          </table:table-cell>
          <table:table-cell office:value-type="string" table:style-name="ce7">
            <text:p>TELEATENDENTE DE EMERGÊNCIA SENIOR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CAMILA DE OLIVEIRA BARBOSA</text:p>
          </table:table-cell>
          <table:table-cell office:value-type="string" table:style-name="ce7">
            <text:p>TELEATENDENTE DE EMERGÊNCIA SENIOR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DIEGO DA SILVA PALACI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NATALLY DOS SANTOS CAMPOS FEU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NDRIELLY SILVA NOGU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BÁRBARA ZOLLI COSTERMANI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NEIDSON MOR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DIEGO VINICIUS DOMINGUES DOS SANTO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ELIDIANA DA PENHA SILV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HENNIFER SOUZA LOURENÇ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ISABELLE VIANA DE OLIV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IA EDUARDA FARIAS ANTONACI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LORIANE PAULA MARI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LUCAS FERNANDES ROSA DA PAIXÃ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LUIS FELIPE CORTEZINI ANDRADE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CO AURELIO DOS SANTOS MORA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ESSYKA DA SILVA ARAUJ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AMON VIEIRA BITENCOURT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OBSON VICENTE PEREIRA JUNIOR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IARA CAETANO MONTEIR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AFAEL DA SILVA NASCIMENT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YASMIN BRUNHARA LEMO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LEXIA AUGUSTO PAPINE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NGELA MARIA MUNIZ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FERNANDA LUIZA FERREIRA GUIMARAES</text:p>
          </table:table-cell>
          <table:table-cell office:value-type="string" table:style-name="ce7">
            <text:p>TELEATENDENTE DE EMERGÊNCIA SENIOR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BRENDA NUNES DE OLIVEIRA SILV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BRUNO BUENOAIRES FERR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KAIO RAIS VITORI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ONY CARLOS PORTELA</text:p>
          </table:table-cell>
          <table:table-cell office:value-type="string" table:style-name="ce7">
            <text:p>TELEATENDENTE DE EMERGÊNCIA SENIOR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CHARLES LEMOS DOS SANTO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CLAUDIANA MARTINS SILV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CRISTIANE PEREIRA KLEIN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DANIEL ALMEIDA ZORZAN<text:s/>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DEBORA CRYSTIAN RODRIGUES SILV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DEBORA DE ANDRADE RIT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ICARDO BERNARDO DE OLIVEIRA SANTO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FELIPE DE OLIVEIRA MARCARINI TIAG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FABRICIA PEDRUZZI DE OLIV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GUILHERME AUGUSTO DOS SANTOS SANZ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SHIRLEY DOS SANTOS BARRO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IAGO MARTINS DE SOUZA AGUIAR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IGOR LÍRIO DE OLIV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OAO PEDRO LUCENA CARVALHO DE ALMEIDA</text:p>
          </table:table-cell>
          <table:table-cell office:value-type="string" table:style-name="ce7">
            <text:p>OPERADOR DE CALL CENTER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OAO VICTOR DAS NEVES SILV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ONAS DA ROCHA NUN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ORDANA FRANCISCO COUTINH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KARINA HUNGRIA NOBRE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KAYO CESAR DE JESU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LUAN NERES DE SOUZA PAUL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LUCIANA MENDES GONÇALV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EVELINE ALV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IKE FIRMINO DOS SANTO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ONALIZA NUNES SANTIAGO LIM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NATALIA RODRIGUES DOS SANTOS</text:p>
          </table:table-cell>
          <table:table-cell office:value-type="string" table:style-name="ce7">
            <text:p>TELEATENDENTE DE EMERGÊNCIA BILÍNGU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GHABRIEL SOUZA SANTO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AFAELA SARMENTO CALD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UBIA CRISTINA ANDREAT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SANDRO RAMOS VI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SHIRLEY LOPES MIRANDA SOAR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STEFANNY RODRIGUES DE OLIVEIRA ROS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THAIS DO CARMO SANCH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THIAGO DE OLIVEIRA SILVA</text:p>
          </table:table-cell>
          <table:table-cell office:value-type="string" table:style-name="ce7">
            <text:p>TELEATENDENTE DE EMERGÊNCIA SENIOR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VALMY BARBOZA DA SILVA JÚNIOR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DER LOURENCO DOS SANTO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WELLINGTON WASHINGTON DO ROSÁRI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OSUE PEREIRA ANGELO ADA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NDRE LEANDRO SILOTTO SANTO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CAMILA SILVA MOR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DÉBORA HELIZA CURTY LÚCI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ELAINE CRISTINA DE SOUZA ANGEL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EMYLLE LUIZA SILVA MOTT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ESTHER DA COSTA MIRANDA MACHAD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GABRIEL CARDOSO ARAÚJ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OCELINO BONASI DE ALMEID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DAYANE NASCIMENTO DA VITORI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ULIANA FERREIRA ROS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ULIANA RUFINO DE OLIV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LETICIA GOMES DE ALMEID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LUCIANA AGUIAR TATAGIB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LUIZA GOMES DE OLIV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IA EDUARDA ZUCCON DA PIEDADE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IO SILVA MONTEIRO JUNIOR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DIOGO SERAFINI BARRO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EVELIN LIMA SANTO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YSA SANTANA DE SOUZA MOZER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IRIAN BAHIA SANT'ANA DE ANDRADE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TATIANA DE OLIVEIRA CAETANO CAMARG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BRUNA OLIVEIRA FERR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MANDA EFFGEN DA SILV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NDREA COUTINHO GOM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CLAUDIA LETICIA LOPES MUELLER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FLAVIA ALESSANDRA DA CONCEICAO SILV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DIRLENE PEREIRA PEDR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COS VINICIUS ASSAD DE SOUZ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ERIKA NERY SANTOS</text:p>
          </table:table-cell>
          <table:table-cell office:value-type="string" table:style-name="ce7">
            <text:p>TELEATENDENTE DE EMERGÊNCIA<text:s/>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PAULO HENRIQUE DA SILVA PORT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PEDRO HENRIQUE COSTA LAMBERTI</text:p>
          </table:table-cell>
          <table:table-cell office:value-type="string" table:style-name="ce7">
            <text:p>TELEATENDENTE DE EMERGÊNCIA<text:s/>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POLIANA PINTO DA SILVA BARCELLO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IA VICTORIA ALVES GOM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APHAEL CARVALHO MONTEIR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AYANE MENDONÇA DA SILV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HAIRA SILVA COUTINH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SAMARA FERREIRA DA SILV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11">
            <text:p>LORRAYNE DA SILVA ALBERNAZ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VANDERSON JOSE DIA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VANIA ALVES DOS SANTOS BARBOS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DAYANE CRISTINA DE CARVALHO ALMEID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DEBORA PEREIRA CAMPOS DA SILV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DIOGO CORREA COUTINH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ELIANE DE JESUS SILV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EDILA MARIANA DOS SANTOS BAESS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THAIS MARTINS DE OLIVEIRA FRAG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CELA MARIA LEÃ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CELO EDUARDO SANT'ANNA SANTO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COS HENRIQUE DE ALMEIDA ROSÁRI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THAYS DE OLIVEIRA SOUZ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NAGAI RODRIGUES SILVA</text:p>
          </table:table-cell>
          <table:table-cell office:value-type="string" table:style-name="ce7">
            <text:p>OPERADOR DE CALL CENTER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PAULO EDUARDO DA SILVA BARBOS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ONALDO ANTÔNIO PEIXOTO FILH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VANUBI FERREIRA ALVES ROCH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WENDEL FERREIRA PERPÉTU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NA CAROLINA DUARTE DE OLIVEIRA</text:p>
          </table:table-cell>
          <table:table-cell office:value-type="string" table:style-name="ce7">
            <text:p>TELEATENDENTE DE EMERGÊNCIA BILÍNGU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LESSANDRA GARCIA DE PAULA</text:p>
          </table:table-cell>
          <table:table-cell office:value-type="string" table:style-name="ce7">
            <text:p>TELEATENDE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NDRESSA CORREA DE AMORIM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RIELLE BARRETO DUBOIS DA HO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RTHUR SALVIANO LOP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DANIELLE ROSA MACHADO DA SILV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ELIANE ARCHANJO DOS SANTO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ELISANGELA ELIZIARIO CONCEICA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ERIK SOARES GOM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HEITOR DA COSTA COELHO</text:p>
          </table:table-cell>
          <table:table-cell office:value-type="string" table:style-name="ce7">
            <text:p>TELEATENDENTE DE EMERGÊNCIA BILÍNGU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ICARO BRAGA BERGAMIM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IZABELLA FERR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IZADORA ARPINI MONTEIR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EAN MARCELO WILLIAN DE SOUZA ROCH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ENIFER HELENO STOFFEL</text:p>
          </table:table-cell>
          <table:table-cell office:value-type="string" table:style-name="ce7">
            <text:p>TELEATENDENTE DE EMERGÊNCIA BILÍNGU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KAMILLA ALVARENGA CONCEIÇÃO BENTO</text:p>
          </table:table-cell>
          <table:table-cell office:value-type="string" table:style-name="ce7">
            <text:p>TELEATENDENTE DE EMERGÊNCIA BILÍNGU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KAROLINE PIMENTA ERLACHER</text:p>
          </table:table-cell>
          <table:table-cell office:value-type="string" table:style-name="ce7">
            <text:p>TELEATENDE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KELLI BEDETTI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LEILIANE RODRIGUES DE OLIVEIRA ANACLET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LUANA VIEIRA DE FREITA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LUCAS SOUZA DE ALMEIDA</text:p>
          </table:table-cell>
          <table:table-cell office:value-type="string" table:style-name="ce7">
            <text:p>TELEATENDE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IA AMÉRICA TAVARES BORGES SER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IA APARECIDA HERMÍNIO SARMENTO XAVIER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IA EDUARDA TORRES SANTO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IANA BARBOSA DA SILVA ZABIN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IANA SOUZA DOS ANJO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THEUS DUTRA SANTAN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ICHELLE NOGUEIRA SANTO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6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ONIQUE VIANA FONSEC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PRISCILA ALVES DE SOUZ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AFAELA TRABACH DUNG TOSTES</text:p>
          </table:table-cell>
          <table:table-cell office:value-type="string" table:style-name="ce7">
            <text:p>TELEATENDE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AMON RABELO</text:p>
          </table:table-cell>
          <table:table-cell office:value-type="string" table:style-name="ce7">
            <text:p>TELEATENDE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ANIELE COITINHO GOM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OBSON SILVA JÚNIOR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SHIRLEY LIMA DOS SANTOS NASCIMENT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TACIANO GOMES MOU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THIAGO DE ARAÚJO LIM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MANDA VIEIRA ROCH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VANILDA DOS SANTOS DE SOUZA FURTAD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VINÍCIUS CODECO TEIX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NA CAROLINE MANZOLI BORG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RTHUR MONTEIRO ROCH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RIANE VARGAS MARTIN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BEATRIZ ROMÃO RIBEIRO DE PAUL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BRUNA ALVES DA SILV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BRUNA LIMA MOTA LOURENÇ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CAMILA COUTO DA SILVA MEDEIRO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SIRLENE PEREIRA GOMES</text:p>
          </table:table-cell>
          <table:table-cell office:value-type="string" table:style-name="ce7">
            <text:p>TELEATENDENTE DE EMERGÊNCIA BILÍNGU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DAVI MACHADO AQUIN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OÃO MATHEUS MAIA DIAS DA SILV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OSIVELTON DA SILVA PER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LARISSA LESQUEVES DE SOUZ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LEONARDO GUARINO BARRO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LUCAS CHAGAS LIM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LUCAS MARTINS SOAR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LUCIANO DANIEL FRANCELINO NEV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IANY BOLOGNINI ULTRAMAR</text:p>
          </table:table-cell>
          <table:table-cell office:value-type="string" table:style-name="ce7">
            <text:p>TELEATENDE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LOMBRANDO ROZA DA SILV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ILLENA ROSA PER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ACHEL CURCIO CATANI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AFAEL FERNANDES FERREIRA</text:p>
          </table:table-cell>
          <table:table-cell office:value-type="string" table:style-name="ce7">
            <text:p>TELEATENDENTE DE EMERGÊNCIA SÊNIOR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SHAYANE FIGUEIREDO MACEDO</text:p>
          </table:table-cell>
          <table:table-cell office:value-type="string" table:style-name="ce7">
            <text:p>TELEATENDE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VILENE FERREIRA SILVA</text:p>
          </table:table-cell>
          <table:table-cell office:value-type="string" table:style-name="ce7">
            <text:p>TELEATENDENTE ESPECIALIZADO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12">
            <text:p>VIVIANA SILOTTI SIMER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13">
            <text:p>09.496.309/0001-99</text:p>
          </table:table-cell>
          <table:table-cell office:value-type="string" table:style-name="ce14">
            <text:p>ESTER RIBEIRO DOS SANTOS</text:p>
          </table:table-cell>
          <table:table-cell office:value-type="string" table:style-name="ce15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13">
            <text:p>09.496.309/0001-99</text:p>
          </table:table-cell>
          <table:table-cell office:value-type="string" table:style-name="ce14">
            <text:p>ANDREIA FIGUEREDO DE MENEZES</text:p>
          </table:table-cell>
          <table:table-cell office:value-type="string" table:style-name="ce15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13">
            <text:p>09.496.309/0001-99</text:p>
          </table:table-cell>
          <table:table-cell office:value-type="string" table:style-name="ce14">
            <text:p>EDMA MARIA DE OLIVEIRA</text:p>
          </table:table-cell>
          <table:table-cell office:value-type="string" table:style-name="ce15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13">
            <text:p>09.496.309/0001-99</text:p>
          </table:table-cell>
          <table:table-cell office:value-type="string" table:style-name="ce14">
            <text:p>JAQUELINE GOMES PAULINO</text:p>
          </table:table-cell>
          <table:table-cell office:value-type="string" table:style-name="ce15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13">
            <text:p>09.496.309/0001-99</text:p>
          </table:table-cell>
          <table:table-cell office:value-type="string" table:style-name="ce14">
            <text:p>JAIRO DA SILVA BARBOSA</text:p>
          </table:table-cell>
          <table:table-cell office:value-type="string" table:style-name="ce15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13">
            <text:p>09.496.309/0001-99</text:p>
          </table:table-cell>
          <table:table-cell office:value-type="string" table:style-name="ce7">
            <text:p>MARIANA VIEIRA FERREIRA</text:p>
          </table:table-cell>
          <table:table-cell office:value-type="string" table:style-name="ce15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13">
            <text:p>09.496.309/0001-99</text:p>
          </table:table-cell>
          <table:table-cell office:value-type="string" table:style-name="ce14">
            <text:p>LARISSA DOS SANTOS GASPAR MOURA</text:p>
          </table:table-cell>
          <table:table-cell office:value-type="string" table:style-name="ce15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13">
            <text:p>09.496.309/0001-99</text:p>
          </table:table-cell>
          <table:table-cell office:value-type="string" table:style-name="ce7">
            <text:p>MATHEUS DOS SANTOS ALVES</text:p>
          </table:table-cell>
          <table:table-cell office:value-type="string" table:style-name="ce15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13">
            <text:p>09.496.309/0001-99</text:p>
          </table:table-cell>
          <table:table-cell office:value-type="string" table:style-name="ce7">
            <text:p>YBLA TRINDADE IZOTON</text:p>
          </table:table-cell>
          <table:table-cell office:value-type="string" table:style-name="ce15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13">
            <text:p>09.496.309/0001-99</text:p>
          </table:table-cell>
          <table:table-cell office:value-type="string" table:style-name="ce7">
            <text:p>JULIANA TELES FERREIRA</text:p>
          </table:table-cell>
          <table:table-cell office:value-type="string" table:style-name="ce15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13">
            <text:p>09.496.309/0001-99</text:p>
          </table:table-cell>
          <table:table-cell office:value-type="string" table:style-name="ce7">
            <text:p>JULIANA VENTUROTI CORREA COUTINHO</text:p>
          </table:table-cell>
          <table:table-cell office:value-type="string" table:style-name="ce15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13">
            <text:p>09.496.309/0001-99</text:p>
          </table:table-cell>
          <table:table-cell office:value-type="string" table:style-name="ce7">
            <text:p>MILENA MORAIS CAVALCANTE BICALHO</text:p>
          </table:table-cell>
          <table:table-cell office:value-type="string" table:style-name="ce15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13">
            <text:p>09.496.309/0001-99</text:p>
          </table:table-cell>
          <table:table-cell office:value-type="string" table:style-name="ce7">
            <text:p>SAMARA CRISTINA ROCHA CEZAR</text:p>
          </table:table-cell>
          <table:table-cell office:value-type="string" table:style-name="ce15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13">
            <text:p>09.496.309/0001-99</text:p>
          </table:table-cell>
          <table:table-cell office:value-type="string" table:style-name="ce7">
            <text:p>TALYTA CABIDELLI MIRANDA</text:p>
          </table:table-cell>
          <table:table-cell office:value-type="string" table:style-name="ce15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13">
            <text:p>09.496.309/0001-99</text:p>
          </table:table-cell>
          <table:table-cell office:value-type="string" table:style-name="ce7">
            <text:p>DANIELLE DOS SANTOS DE OLIVEIRA</text:p>
          </table:table-cell>
          <table:table-cell office:value-type="string" table:style-name="ce15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13">
            <text:p>09.496.309/0001-99</text:p>
          </table:table-cell>
          <table:table-cell office:value-type="string" table:style-name="ce7">
            <text:p>DEBORA SANTOS SILVA</text:p>
          </table:table-cell>
          <table:table-cell office:value-type="string" table:style-name="ce15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13">
            <text:p>09.496.309/0001-99</text:p>
          </table:table-cell>
          <table:table-cell office:value-type="string" table:style-name="ce7">
            <text:p>ISTEFANY MARTINS DA SILVA</text:p>
          </table:table-cell>
          <table:table-cell office:value-type="string" table:style-name="ce15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13">
            <text:p>09.496.309/0001-99</text:p>
          </table:table-cell>
          <table:table-cell office:value-type="string" table:style-name="ce7">
            <text:p>JOHN HEBERTY GUARNIER MAIFREDI</text:p>
          </table:table-cell>
          <table:table-cell office:value-type="string" table:style-name="ce15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13">
            <text:p>09.496.309/0001-99</text:p>
          </table:table-cell>
          <table:table-cell office:value-type="string" table:style-name="ce7">
            <text:p>KARINA DA COSTA SANTOS</text:p>
          </table:table-cell>
          <table:table-cell office:value-type="string" table:style-name="ce15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13">
            <text:p>09.496.309/0001-99</text:p>
          </table:table-cell>
          <table:table-cell office:value-type="string" table:style-name="ce7">
            <text:p>KAYO ANJO ROSA DO AMPARO</text:p>
          </table:table-cell>
          <table:table-cell office:value-type="string" table:style-name="ce15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13">
            <text:p>09.496.309/0001-99</text:p>
          </table:table-cell>
          <table:table-cell office:value-type="string" table:style-name="ce7">
            <text:p>LUCAS BELONI OLIVEIRA</text:p>
          </table:table-cell>
          <table:table-cell office:value-type="string" table:style-name="ce15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13">
            <text:p>09.496.309/0001-99</text:p>
          </table:table-cell>
          <table:table-cell office:value-type="string" table:style-name="ce7">
            <text:p>MATEUS SILVA GONCALVES</text:p>
          </table:table-cell>
          <table:table-cell office:value-type="string" table:style-name="ce15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13">
            <text:p>09.496.309/0001-99</text:p>
          </table:table-cell>
          <table:table-cell office:value-type="string" table:style-name="ce7">
            <text:p>QUESIA FERNANDES MADEIRA</text:p>
          </table:table-cell>
          <table:table-cell office:value-type="string" table:style-name="ce15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13">
            <text:p>09.496.309/0001-99</text:p>
          </table:table-cell>
          <table:table-cell office:value-type="string" table:style-name="ce7">
            <text:p>VIVIANE SILVA MOTTA</text:p>
          </table:table-cell>
          <table:table-cell office:value-type="string" table:style-name="ce15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13">
            <text:p>09.496.309/0001-99</text:p>
          </table:table-cell>
          <table:table-cell office:value-type="string" table:style-name="ce7">
            <text:p>ANDRIEL GUSMAO FEREGHETTI</text:p>
          </table:table-cell>
          <table:table-cell office:value-type="string" table:style-name="ce15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13">
            <text:p>09.496.309/0001-99</text:p>
          </table:table-cell>
          <table:table-cell office:value-type="string" table:style-name="ce7">
            <text:p>BIANCA SILVA DAMASCENO</text:p>
          </table:table-cell>
          <table:table-cell office:value-type="string" table:style-name="ce15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13">
            <text:p>09.496.309/0001-99</text:p>
          </table:table-cell>
          <table:table-cell office:value-type="string" table:style-name="ce7">
            <text:p>CAMILLY CONSTANCIO NEVES</text:p>
          </table:table-cell>
          <table:table-cell office:value-type="string" table:style-name="ce15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13">
            <text:p>09.496.309/0001-99</text:p>
          </table:table-cell>
          <table:table-cell office:value-type="string" table:style-name="ce7">
            <text:p>JOAO VICTOR SOARES VIEIRA</text:p>
          </table:table-cell>
          <table:table-cell office:value-type="string" table:style-name="ce15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13">
            <text:p>09.496.309/0001-99</text:p>
          </table:table-cell>
          <table:table-cell office:value-type="string" table:style-name="ce7">
            <text:p>JOYCE LYRIO SOUZA</text:p>
          </table:table-cell>
          <table:table-cell office:value-type="string" table:style-name="ce15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13">
            <text:p>09.496.309/0001-99</text:p>
          </table:table-cell>
          <table:table-cell office:value-type="string" table:style-name="ce7">
            <text:p>KAROLINY LORENCETTE CAETANO</text:p>
          </table:table-cell>
          <table:table-cell office:value-type="string" table:style-name="ce15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13">
            <text:p>09.496.309/0001-99</text:p>
          </table:table-cell>
          <table:table-cell office:value-type="string" table:style-name="ce7">
            <text:p>THAINARA CORREIA DE FREITAS</text:p>
          </table:table-cell>
          <table:table-cell office:value-type="string" table:style-name="ce15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13">
            <text:p>09.496.309/0001-99</text:p>
          </table:table-cell>
          <table:table-cell office:value-type="string" table:style-name="ce7">
            <text:p>FABIANA TONETO TAVARES</text:p>
          </table:table-cell>
          <table:table-cell office:value-type="string" table:style-name="ce15">
            <text:p>ASSISTENTE DE ATENDIMENTO DIGIT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13">
            <text:p>09.496.309/0001-99</text:p>
          </table:table-cell>
          <table:table-cell office:value-type="string" table:style-name="ce7">
            <text:p>VITOR FAGUNDES DAS NEVES</text:p>
          </table:table-cell>
          <table:table-cell office:value-type="string" table:style-name="ce15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13">
            <text:p>09.496.309/0001-99</text:p>
          </table:table-cell>
          <table:table-cell office:value-type="string" table:style-name="ce7">
            <text:p>SIMONE RIQUIERI</text:p>
          </table:table-cell>
          <table:table-cell office:value-type="string" table:style-name="ce15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13">
            <text:p>09.496.309/0001-99</text:p>
          </table:table-cell>
          <table:table-cell office:value-type="string" table:style-name="ce7">
            <text:p>SAYONARA CHRISTINA PONTES ROSA</text:p>
          </table:table-cell>
          <table:table-cell office:value-type="string" table:style-name="ce15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13">
            <text:p>09.496.309/0001-99</text:p>
          </table:table-cell>
          <table:table-cell office:value-type="string" table:style-name="ce7">
            <text:p>SAMELA DEMARIA SANTOS</text:p>
          </table:table-cell>
          <table:table-cell office:value-type="string" table:style-name="ce15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13">
            <text:p>09.496.309/0001-99</text:p>
          </table:table-cell>
          <table:table-cell office:value-type="string" table:style-name="ce7">
            <text:p>RONDINELI DE SOUZA</text:p>
          </table:table-cell>
          <table:table-cell office:value-type="string" table:style-name="ce15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13">
            <text:p>09.496.309/0001-99</text:p>
          </table:table-cell>
          <table:table-cell office:value-type="string" table:style-name="ce7">
            <text:p>MARIANO NARCISO RIBEIRO NETO</text:p>
          </table:table-cell>
          <table:table-cell office:value-type="string" table:style-name="ce15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13">
            <text:p>09.496.309/0001-99</text:p>
          </table:table-cell>
          <table:table-cell office:value-type="string" table:style-name="ce7">
            <text:p>LUIS ANTONIO DOS SANTOS LIMA</text:p>
          </table:table-cell>
          <table:table-cell office:value-type="string" table:style-name="ce15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13">
            <text:p>09.496.309/0001-99</text:p>
          </table:table-cell>
          <table:table-cell office:value-type="string" table:style-name="ce7">
            <text:p>JOAS DE OLIVEIRA</text:p>
          </table:table-cell>
          <table:table-cell office:value-type="string" table:style-name="ce15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13">
            <text:p>09.496.309/0001-99</text:p>
          </table:table-cell>
          <table:table-cell office:value-type="string" table:style-name="ce7">
            <text:p>FRANCIER PARANHA GOMES</text:p>
          </table:table-cell>
          <table:table-cell office:value-type="string" table:style-name="ce15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13">
            <text:p>09.496.309/0001-99</text:p>
          </table:table-cell>
          <table:table-cell office:value-type="string" table:style-name="ce7">
            <text:p>CATIANA XAVIER DE SOUZA</text:p>
          </table:table-cell>
          <table:table-cell office:value-type="string" table:style-name="ce15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13">
            <text:p>09.496.309/0001-99</text:p>
          </table:table-cell>
          <table:table-cell office:value-type="string" table:style-name="ce7">
            <text:p>CARINA NUNES RIBEIRO</text:p>
          </table:table-cell>
          <table:table-cell office:value-type="string" table:style-name="ce15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13">
            <text:p>09.496.309/0001-99</text:p>
          </table:table-cell>
          <table:table-cell office:value-type="string" table:style-name="ce7">
            <text:p>LUCAS UCHOA PEREIRA</text:p>
          </table:table-cell>
          <table:table-cell office:value-type="string" table:style-name="ce15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13">
            <text:p>09.496.309/0001-99</text:p>
          </table:table-cell>
          <table:table-cell office:value-type="string" table:style-name="ce7">
            <text:p>YASMIN DOS SANTOS FERREIRA</text:p>
          </table:table-cell>
          <table:table-cell office:value-type="string" table:style-name="ce15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13">
            <text:p>09.496.309/0001-99</text:p>
          </table:table-cell>
          <table:table-cell office:value-type="string" table:style-name="ce7">
            <text:p>YASMIN COIMBRA CHAVES</text:p>
          </table:table-cell>
          <table:table-cell office:value-type="string" table:style-name="ce15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17/2023</text:p>
          </table:table-cell>
          <table:table-cell office:value-type="string" table:style-name="ce7">
            <text:p>MGS - MINAS GERAIS ADMINISTRAÇÃO E SERVIÇOS S.A</text:p>
          </table:table-cell>
          <table:table-cell office:value-type="string" table:style-name="ce7">
            <text:p>33.224.254/0001-42</text:p>
          </table:table-cell>
          <table:table-cell office:value-type="string" table:style-name="ce16">
            <text:p>KAMILLY DA SILVA MACHADO<text:s/></text:p>
          </table:table-cell>
          <table:table-cell office:value-type="string" table:style-name="ce7">
            <text:p>ASSISTENTE ADMINISTRATIVO<text:s/>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17/2023</text:p>
          </table:table-cell>
          <table:table-cell office:value-type="string" table:style-name="ce7">
            <text:p>MGS - MINAS GERAIS ADMINISTRAÇÃO E SERVIÇOS S.A</text:p>
          </table:table-cell>
          <table:table-cell office:value-type="string" table:style-name="ce7">
            <text:p>33.224.254/0001-42</text:p>
          </table:table-cell>
          <table:table-cell office:value-type="string" table:style-name="ce7">
            <text:p>MARILZA PEREIRA CAETANO<text:s/></text:p>
          </table:table-cell>
          <table:table-cell office:value-type="string" table:style-name="ce7">
            <text:p>ASSISTENTE ADMINISTRATIVO<text:s/>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17/2023</text:p>
          </table:table-cell>
          <table:table-cell office:value-type="string" table:style-name="ce7">
            <text:p>MGS - MINAS GERAIS ADMINISTRAÇÃO E SERVIÇOS S.A</text:p>
          </table:table-cell>
          <table:table-cell office:value-type="string" table:style-name="ce7">
            <text:p>33.224.254/0001-42</text:p>
          </table:table-cell>
          <table:table-cell office:value-type="string" table:style-name="ce7">
            <text:p>ITAMARA SIMONE FONSECA ROCHA</text:p>
          </table:table-cell>
          <table:table-cell office:value-type="string" table:style-name="ce7">
            <text:p>ASSISTENTE ADMINISTRATIVO<text:s/>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1-01T00:00:00" table:style-name="ce6">
            <text:p>jan/25</text:p>
          </table:table-cell>
          <table:table-cell office:value-type="string" table:style-name="ce7">
            <text:p>017/2023</text:p>
          </table:table-cell>
          <table:table-cell office:value-type="string" table:style-name="ce7">
            <text:p>MGS - MINAS GERAIS ADMINISTRAÇÃO E SERVIÇOS S.A</text:p>
          </table:table-cell>
          <table:table-cell office:value-type="string" table:style-name="ce7">
            <text:p>33.224.254/0001-42</text:p>
          </table:table-cell>
          <table:table-cell office:value-type="string" table:style-name="ce7">
            <text:p>ANNY GABRIELLY CARDOSO LARANJA<text:s/></text:p>
          </table:table-cell>
          <table:table-cell office:value-type="string" table:style-name="ce7">
            <text:p>ASSISTENTE ADMINISTRATIVO<text:s/></text:p>
          </table:table-cell>
          <table:table-cell table:number-columns-repeated="16378" table:style-name="ce8"/>
        </table:table-row>
        <table:table-row table:style-name="ro2">
          <table:table-cell office:value-type="date" office:date-value="2025-01-01T00:00:00" table:style-name="ce6">
            <text:p>jan/25</text:p>
          </table:table-cell>
          <table:table-cell office:value-type="string" table:style-name="ce15">
            <text:p>017/2023</text:p>
          </table:table-cell>
          <table:table-cell office:value-type="string" table:style-name="ce7">
            <text:p>MGS - MINAS GERAIS ADMINISTRAÇÃO E SERVIÇOS S.A</text:p>
          </table:table-cell>
          <table:table-cell office:value-type="string" table:style-name="ce7">
            <text:p>33.224.254/0001-42</text:p>
          </table:table-cell>
          <table:table-cell office:value-type="string" table:style-name="ce14">
            <text:p>LUIS GABRIEL DA SILVA BRAGA<text:s/></text:p>
          </table:table-cell>
          <table:table-cell office:value-type="string" table:style-name="ce7">
            <text:p>ASSISTENTE ADMINISTRATIVO<text:s/></text:p>
          </table:table-cell>
          <table:table-cell table:number-columns-repeated="16378"/>
        </table:table-row>
        <table:table-row table:style-name="ro2">
          <table:table-cell table:number-columns-repeated="3" table:style-name="ce17"/>
          <table:table-cell table:style-name="ce18"/>
          <table:table-cell table:number-columns-repeated="2" table:style-name="ce17"/>
          <table:table-cell table:number-columns-repeated="16378"/>
        </table:table-row>
        <table:table-row table:style-name="ro2">
          <table:table-cell table:style-name="ce19"/>
          <table:table-cell table:number-columns-repeated="2" table:style-name="ce1"/>
          <table:table-cell table:style-name="ce5"/>
          <table:table-cell table:number-columns-repeated="16380" table:style-name="ce1"/>
        </table:table-row>
        <table:table-row table:number-rows-repeated="1048152" table:style-name="ro2">
          <table:table-cell table:number-columns-repeated="16384"/>
        </table:table-row>
      </table:table>
      <table:table table:name="FEVEREIRO_2025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5"/>
        <table:table-column table:style-name="co5" table:default-cell-style-name="ce1"/>
        <table:table-column table:style-name="co6" table:default-cell-style-name="ce1"/>
        <table:table-column table:style-name="co7" table:number-columns-repeated="16378" table:default-cell-style-name="ce1"/>
        <table:table-row table:style-name="ro1">
          <table:table-cell office:value-type="string" table:number-columns-spanned="6" table:number-rows-spanned="1" table:style-name="ce20">
            <text:p>Prestadores de Serviços Terceirizados</text:p>
          </table:table-cell>
          <table:covered-table-cell table:number-columns-repeated="5"/>
          <table:table-cell table:number-columns-repeated="16378"/>
        </table:table-row>
        <table:table-row table:style-name="ro2">
          <table:table-cell office:value-type="string" table:style-name="ce2">
            <text:p>Mês de Referência</text:p>
          </table:table-cell>
          <table:table-cell office:value-type="string" table:style-name="ce2">
            <text:p>Contrato</text:p>
          </table:table-cell>
          <table:table-cell office:value-type="string" table:style-name="ce3">
            <text:p>Empresa</text:p>
          </table:table-cell>
          <table:table-cell office:value-type="string" table:style-name="ce3">
            <text:p>CNPJ</text:p>
          </table:table-cell>
          <table:table-cell office:value-type="string" table:style-name="ce3">
            <text:p>Colaborador</text:p>
          </table:table-cell>
          <table:table-cell office:value-type="string" table:style-name="ce4">
            <text:p>Cargo/Função</text:p>
          </table:table-cell>
          <table:table-cell table:number-columns-repeated="16378" table:style-name="ce5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27/2022</text:p>
          </table:table-cell>
          <table:table-cell office:value-type="string" table:style-name="ce7">
            <text:p>DSJ SERVIÇOS LTDA</text:p>
          </table:table-cell>
          <table:table-cell office:value-type="string" table:style-name="ce7">
            <text:p>21.577.513/0001-30</text:p>
          </table:table-cell>
          <table:table-cell office:value-type="string" table:style-name="ce7">
            <text:p>TANIA SCHIRLEY FLORES EVANGELISTA</text:p>
          </table:table-cell>
          <table:table-cell office:value-type="string" table:style-name="ce7">
            <text:p>COPEIR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27/2022</text:p>
          </table:table-cell>
          <table:table-cell office:value-type="string" table:style-name="ce7">
            <text:p>DSJ SERVIÇOS LTDA</text:p>
          </table:table-cell>
          <table:table-cell office:value-type="string" table:style-name="ce7">
            <text:p>21.577.513/0001-30</text:p>
          </table:table-cell>
          <table:table-cell office:value-type="string" table:style-name="ce7">
            <text:p>GILCILEIA COSTA SILVEIRA DE OLIVEIRA</text:p>
          </table:table-cell>
          <table:table-cell office:value-type="string" table:style-name="ce7">
            <text:p>COPEIR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14/2017</text:p>
          </table:table-cell>
          <table:table-cell office:value-type="string" table:style-name="ce7">
            <text:p>JFL SERVIÇOS LTDA-ME</text:p>
          </table:table-cell>
          <table:table-cell office:value-type="string" table:style-name="ce7">
            <text:p>11.511.109/0001-00</text:p>
          </table:table-cell>
          <table:table-cell office:value-type="string" table:style-name="ce7">
            <text:p>GABRIEL RICARDO DA SILVA</text:p>
          </table:table-cell>
          <table:table-cell office:value-type="string" table:style-name="ce7">
            <text:p>GARÇOM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14/2017</text:p>
          </table:table-cell>
          <table:table-cell office:value-type="string" table:style-name="ce7">
            <text:p>JFL SERVIÇOS LTDA-ME</text:p>
          </table:table-cell>
          <table:table-cell office:value-type="string" table:style-name="ce7">
            <text:p>11.511.109/0001-00</text:p>
          </table:table-cell>
          <table:table-cell office:value-type="string" table:style-name="ce7">
            <text:p>JANETE RODRIGUES PEREIRA MACHADO</text:p>
          </table:table-cell>
          <table:table-cell office:value-type="string" table:style-name="ce7">
            <text:p>GARÇONE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26/2021</text:p>
          </table:table-cell>
          <table:table-cell office:value-type="string" table:style-name="ce7">
            <text:p>TTM SERVIÇOS COMB. DE ESCR. E APOIO ADMINISTRATIVOS LTDA</text:p>
          </table:table-cell>
          <table:table-cell office:value-type="string" table:style-name="ce7">
            <text:p>13.520.423/0001-84</text:p>
          </table:table-cell>
          <table:table-cell office:value-type="string" table:style-name="ce7">
            <text:p>KAMILA TEIXEIRA</text:p>
          </table:table-cell>
          <table:table-cell office:value-type="string" table:style-name="ce7">
            <text:p>RECEPCIONIST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26/2021</text:p>
          </table:table-cell>
          <table:table-cell office:value-type="string" table:style-name="ce7">
            <text:p>TTM SERVIÇOS COMB. DE ESCR. E APOIO ADMINISTRATIVOS LTDA</text:p>
          </table:table-cell>
          <table:table-cell office:value-type="string" table:style-name="ce7">
            <text:p>13.520.423/0001-84</text:p>
          </table:table-cell>
          <table:table-cell office:value-type="string" table:style-name="ce7">
            <text:p>JULIANA NASCIMENTO</text:p>
          </table:table-cell>
          <table:table-cell office:value-type="string" table:style-name="ce7">
            <text:p>RECEPCIONIST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26/2021</text:p>
          </table:table-cell>
          <table:table-cell office:value-type="string" table:style-name="ce7">
            <text:p>TTM SERVIÇOS COMB. DE ESCR. E APOIO ADMINISTRATIVOS LTDA</text:p>
          </table:table-cell>
          <table:table-cell office:value-type="string" table:style-name="ce7">
            <text:p>13.520.423/0001-84</text:p>
          </table:table-cell>
          <table:table-cell office:value-type="string" table:style-name="ce7">
            <text:p>DANIEL DA SILVA REIS</text:p>
          </table:table-cell>
          <table:table-cell office:value-type="string" table:style-name="ce7">
            <text:p>RECEPCIONIST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26/2021</text:p>
          </table:table-cell>
          <table:table-cell office:value-type="string" table:style-name="ce7">
            <text:p>TTM SERVIÇOS COMB. DE ESCR. E APOIO ADMINISTRATIVOS LTDA</text:p>
          </table:table-cell>
          <table:table-cell office:value-type="string" table:style-name="ce7">
            <text:p>13.520.423/0001-84</text:p>
          </table:table-cell>
          <table:table-cell office:value-type="string" table:style-name="ce7">
            <text:p>YASMIM NASCIMENTO PEDREIRA<text:s/></text:p>
          </table:table-cell>
          <table:table-cell office:value-type="string" table:style-name="ce7">
            <text:p>RECEPCIONIST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26/2021</text:p>
          </table:table-cell>
          <table:table-cell office:value-type="string" table:style-name="ce7">
            <text:p>TTM SERVIÇOS COMB. DE ESCR. E APOIO ADMINISTRATIVOS LTDA</text:p>
          </table:table-cell>
          <table:table-cell office:value-type="string" table:style-name="ce7">
            <text:p>13.520.423/0001-84</text:p>
          </table:table-cell>
          <table:table-cell office:value-type="string" table:style-name="ce7">
            <text:p>THAYENE DE OLIVEIRA CANELA</text:p>
          </table:table-cell>
          <table:table-cell office:value-type="string" table:style-name="ce7">
            <text:p>RECEPCIONIST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GLAUCIA PEREIRA DA SILVA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ALEX SANDRO VITORINO DE MOURA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JACIELE PEREIRA SOARES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ANA PAULA SILVANA CORREA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CARLA DOS SANTOS OLIVEIRA SALVADOR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CARLA SIQUEIRA DE SOUZA BOMFIM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MARIA APARECIDA CONCEIÇÃO SALLES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DELMA MARTINS DA SILVA BERLAMINO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DORCA DA SILVA NASCIMENTO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JACIANE BATISTA DE JESUS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JOSÉ JORGE PEREIRA DE FREITAS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MARINEZ SEBASTIANA DA SILVA ABREU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MIRLENE RIBEIRO PASSOS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VANUSA JANUARIO LUCIANO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9">
            <text:p>PATRICIA NEITZL MEWES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ROSANGELA DA SILVA ADRIANO CARDOSO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KESIA ALVES DA SILVA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ANA CLAUDIA ROSA GERALDINO<text:s/>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4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12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AILTON GOMES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12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JOALÍCIA COSTA SILVA ABREU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25/2019</text:p>
          </table:table-cell>
          <table:table-cell office:value-type="string" table:style-name="ce7">
            <text:p>TTM SERVIÇOS COMB. DE ESCR. E APOIO ADMINISTRATIVOS LTDA</text:p>
          </table:table-cell>
          <table:table-cell office:value-type="string" table:style-name="ce7">
            <text:p>13.520.423/0001-84</text:p>
          </table:table-cell>
          <table:table-cell office:value-type="string" table:style-name="ce7">
            <text:p>MARIA DE FÁTIMA FIRMINO SILVA</text:p>
          </table:table-cell>
          <table:table-cell office:value-type="string" table:style-name="ce7">
            <text:p>COPEIR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15/2019</text:p>
          </table:table-cell>
          <table:table-cell office:value-type="string" table:style-name="ce7">
            <text:p>TTM SERVIÇOS COMB. DE ESCR. E APOIO ADMINISTRATIVOS LTDA</text:p>
          </table:table-cell>
          <table:table-cell office:value-type="string" table:style-name="ce7">
            <text:p>13.520.423/0001-84</text:p>
          </table:table-cell>
          <table:table-cell office:value-type="string" table:style-name="ce7">
            <text:p>JOSEFA JACIANY CRUZ DE OLIVEIRA PAIVA</text:p>
          </table:table-cell>
          <table:table-cell office:value-type="string" table:style-name="ce7">
            <text:p>COPEIR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7">
            <text:p>LUCAS SANTOS FRAGA<text:s/>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7">
            <text:p>ALYSSON DE OLIVEIRA SILVA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7">
            <text:p>FELIPE DIAS CAMPOREZI<text:s/>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7">
            <text:p>MATHEUS FERNANDO FARIAS POGGIAN<text:s/>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7">
            <text:p>CLEISSON DA SILVA CASTRO<text:s/>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7">
            <text:p>VAGNER DE SOUZA<text:s/>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7">
            <text:p>MARCOS ANTÔNIO DA SILVA MACHADO BARBOZA<text:s/>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7">
            <text:p>JOSÉ ADAUTO DE CASTRO<text:s/>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7">
            <text:p>JEFFERSON DA SILVA FELICIANO<text:s/>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7">
            <text:p>LUCAS RISSE AMBROSIM HUBNER<text:s/>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7">
            <text:p>GUILLERMO LUCAS SANTANA MARTINEZ<text:s/>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7">
            <text:p>MARCOS ANTÔNIO ALVEZ DA SILVA<text:s/>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7">
            <text:p>MARCIO DORTE<text:s/>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7">
            <text:p>RONALDO TEIXEIRA DE CASTRO<text:s/>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7">
            <text:p>FÁBIO DE FRANCA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7">
            <text:p>FELIPE MATIAS DE JESUS<text:s/>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KARINA ALV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LEX SANTOS BIAZATTI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MANDA DA SILVA RABEL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LINE DE OLIVEIRA SILV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DALBERTO MONICO SOTELE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DRIANA GUIMARAES RIBEIR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DRIANA SABINO GOM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NDRESSA RODRIGUES DA SILV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RTHUR RABEL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BRUNA FLEGLER BAPTIST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LLINE GONÇALVES RAMO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MANDA ALICE PARANHOS RODRIGU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MADEU FARIAS DE SOUZA CARVALH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INALVA PIONA MIRAND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ICHELE PIRES SOLERA CLARINDO</text:p>
          </table:table-cell>
          <table:table-cell office:value-type="string" table:style-name="ce7">
            <text:p>TELEATENDENTE DE EMERGÊNCIA SENIOR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AKELLE DO NASCIMENTO FERR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SANDRA BANHOS DA SILV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MANDA VIEIRA DA SILV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RTHUR DNADAI NASCIMENT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NA KAROLINA GALDINO ESTEVA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CRISTIANE GIL DOS SANTO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OSELANE BARBOSA PESSANH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LLISON TEIXEIRA SANTO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FÁBIO DE OLIVEIRA CONCEIÇÃO</text:p>
          </table:table-cell>
          <table:table-cell office:value-type="string" table:style-name="ce7">
            <text:p>TELEATENDENTE DE EMERGÊNCIA SENIOR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ÁRCIO BATISTA RODRIGU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ILZA PEREIRA CAETAN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FERNANDA GRACIELA ARCANTO SILV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DRIANA DE SOUZA DO CARM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OSENY GOMES HELMER CÂNDID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BRUNA MARQUES SCHAYDER</text:p>
          </table:table-cell>
          <table:table-cell office:value-type="string" table:style-name="ce7">
            <text:p>TELEATENDENTE DE EMERGÊNCIA<text:s/>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SABRINA LYRA BONINSENH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KARINA SPERANDIO SIQU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TA MEIRELES OLIV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CASSIANO CABRAL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ULIETE MARTINS DE ANDRADE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OSANA DE OLIVEIRA FREITAS</text:p>
          </table:table-cell>
          <table:table-cell office:value-type="string" table:style-name="ce7">
            <text:p>TELEATENDENTE DE EMERGÊNCIA SENIOR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ULIANA SILVA DE ARAÚJO OLIV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ULIANA CARVALHO BISPO</text:p>
          </table:table-cell>
          <table:table-cell office:value-type="string" table:style-name="ce7">
            <text:p>OPERADOR DE CALL CENTER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IA DE FÁTIMA SOARES DA CRUZ SOUZ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CAIO BARROS SAL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ACIMARA RODRIGUES DA SILV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DANIELE BALBINO ROCHA RANGEL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ONILTON SOUZA LOTH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LÚCIA HELENA MARETTO AZERED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5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CINTIA BARROS VILLACA</text:p>
            <text:p/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DOUGLAS LEONARDO NUNES GUAITOLINI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EANNE MARIA DE SOUZA DO NASCIMENT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NDREA DA SILVA LOPES DOS SANTO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IKELY COSTA MOU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COS JUNIO LOIOLA DOS SANTO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AYLA DE OLIVEIRA BAIOCC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ELIANE ALVES CORREA DE OLIV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ERICK DE OLIVEIRA AMARAL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ULIANA XAVIER BATIST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CLAUDIA LIMA BRASIL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GIRLANDIA ROCHA LOP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LUIZA HELENA NEV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LARYSSA ROSA COST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CRISTIANO BATISTA DO SACRAMENTO</text:p>
          </table:table-cell>
          <table:table-cell office:value-type="string" table:style-name="ce7">
            <text:p>TELEATENDENTE DE EMERGÊNCIA BILÍNGU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DENISE TAIANI CHAGAS FINC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LEONARDO SILVEIRA COST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MANDA MARTINS PIR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LUCAS CAMILO MEMELI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GLÓRIA DE SOUZA BARBOSA OLIV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GISELY ALVES NASCIMENT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SENIA EUSILENE DA SILVA BRINATE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ÚLIO CÉSAR ROGÉRI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GREYSSE EWALD DE PAIV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OSILENE BATIST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IANA SOEIRO SOAR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ISAQUE DA SILVA FIGUEIRED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FÁBIO MICHEL ANDRADE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SÉRGIO RAMOS PIMENTEL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YURI CARDOZO SILVA<text:s/>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DANIEL FAGUNDES MEDRAD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PATRÍCIA DA SILVA NANT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ENATA RIBEIRO BURGARELLI HELMER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ÉSSIKA RESIERI MOTT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WILGNER CONCEIÇÃO NOGUEIRA</text:p>
          </table:table-cell>
          <table:table-cell office:value-type="string" table:style-name="ce7">
            <text:p>TELEATENDENTE DE EMERGÊNCIA SENIOR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DANIEL BARBOZA SANTANNA<text:s/>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AFAEL PEREIRA RODRIGUES</text:p>
          </table:table-cell>
          <table:table-cell office:value-type="string" table:style-name="ce7">
            <text:p>SUPERVISOR DE TELEATENDIMENTO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DAVI TENIS DE SOUZ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PAMELA FERRI DA SILV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LUCIANA DA PENHA CUNH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NELSON FELIPE COUTINHO MARTIN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AYANE MOREIRA DA SILV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OSANE SANT ANA TAVARES ESTEVAM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ODRIGO CABANEZ GONCALV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GINETOM DA SILVA SANTO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GUILHERME JUNIOR DE SOUZA ALMEID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ELEN VICENTE DE ABREU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GUSTAVO NUBILE FERNANDES FREITA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HELEN CARLA NEVES ORTEG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BERNARDO VILELA GONÇALV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HELLEN CRISTINA MATHIAS EVENCI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HULLY FERNANDA SIMO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IASMIN ANACLETO ZUPELLI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IZABELA BORLOT SOAR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ACIARA BATISTA DOS SANTOS DUT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EFFERSON HENRIQUE VIEIRA FERNAND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CARLOS HENRIQUE BATIST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OSE PAULO GOMES</text:p>
          </table:table-cell>
          <table:table-cell office:value-type="string" table:style-name="ce7">
            <text:p>TELEATENDENTE DE EMERGÊNCIA SENIOR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OSIANE BORG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OSIENE SAITH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ULIETE FERNANDES DA SILV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ULLY EDSON PASSOS VICTER LEAL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KEISE MARIA BATIST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KEVIN JOSE DA LUZ REI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LAURIETE MARTINS DE ANDRADE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LORENA ALVES DA SILVEIRA SILVA</text:p>
          </table:table-cell>
          <table:table-cell office:value-type="string" table:style-name="ce7">
            <text:p>TELEATENDE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LUCAS VENTURINI PIVETTA DOS SANTO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COS ALVES DOS SANTO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ISSILENE CRISTINA SANTOS REI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YLENA SCHERRER CAMPO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NEILZA AMORIM CARVALHO DE OLIVEIRA</text:p>
          </table:table-cell>
          <table:table-cell office:value-type="string" table:style-name="ce7">
            <text:p>TELEATENDENTE DE EMERGÊNCIA SENIOR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NILCILENE SILVA DE ALMEIDA PEDR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PATRICIA DA SILVA SANTO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PEDRO ANTONIO CERQUEIRA DE PAUL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PEDRO HENRIQUE BARBOSA VILLAS BOAS MAIA</text:p>
          </table:table-cell>
          <table:table-cell office:value-type="string" table:style-name="ce7">
            <text:p>TELEATENDENTE DE EMERGÊNCIA SENIOR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FILIPE CARVALHO ECCHER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EBECA ALMEIDA BRAZ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SAMILLY NASCIMENTO CORREI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SARA MONIK DO CARMO ZACHE</text:p>
          </table:table-cell>
          <table:table-cell office:value-type="string" table:style-name="ce7">
            <text:p>OPERADOR DE CALL CENTER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TAMIRIS GUIMARAES FOLHAR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VERA LUCIA PEREIRA DOS SANTO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WANDO ALVES DA SILV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HUGO MATOS DA SILVA LUCHI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WENDELL CABRAL DOS SANTO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XENIA NARA PAJUELO GONCALV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SUZANA DOS SANTOS ALV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ESSICA MARINS BITENCURT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VITOR ALVES RIBEIR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LOANE PAULA MARI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HUGO RIBEIRO SILVA</text:p>
          </table:table-cell>
          <table:table-cell office:value-type="string" table:style-name="ce7">
            <text:p>TELEATENDENTE DE EMERGÊNCIA SENIOR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AFAEL SANTOS ZANGEROLAME DE OLIVEIRA</text:p>
          </table:table-cell>
          <table:table-cell office:value-type="string" table:style-name="ce7">
            <text:p>TELEATENDENTE DE EMERGÊNCIA SENIOR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KEVIN XAVIER RIBEIR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EMILIANA VIANA</text:p>
          </table:table-cell>
          <table:table-cell office:value-type="string" table:style-name="ce7">
            <text:p>TELEATENDENTE DE EMERGÊNCIA SENIOR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IZAMARA FIRMINO SILVA</text:p>
          </table:table-cell>
          <table:table-cell office:value-type="string" table:style-name="ce7">
            <text:p>TELEATENDENTE DE EMERGÊNCIA SENIOR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CAMILA DE OLIVEIRA BARBOSA</text:p>
          </table:table-cell>
          <table:table-cell office:value-type="string" table:style-name="ce7">
            <text:p>TELEATENDENTE DE EMERGÊNCIA SENIOR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DIEGO DA SILVA PALÁCI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NATALLY DOS SANTOS CAMPOS FEU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NDRIELLY SILVA NOGU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BÁRBARA ZOLLI COSTERMANI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NEIDSON MOR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DIEGO VINÍCIUS DOMINGUES DOS SANTO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ELIDIANA DA PENHA SILV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HENNIFER SOUZA LOURENÇ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ISABELLE VIANA DE OLIV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IA EDUARDA FARIAS ANTONACI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LORIANE PAULA MARI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LUCAS FERNANDES ROSA DA PAIXÃ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LUIS FELIPE CORTEZINI ANDRADE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CO AURELIO DOS SANTOS MORA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ESSYKA DA SILVA ARAUJ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AMON VIEIRA BITENCOURT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OBSON VICENTE PEREIRA JUNIOR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IARA CAETANO MONTEIR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AFAEL DA SILVA NASCIMENT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YASMIN BRUNHARA LEMO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LEXIA AUGUSTO PAPINE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NGELA MARIA MUNIZ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FERNANDA LUIZA FERREIRA GUIMARAES</text:p>
          </table:table-cell>
          <table:table-cell office:value-type="string" table:style-name="ce7">
            <text:p>TELEATENDENTE DE EMERGÊNCIA SENIOR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BRENDA NUNES DE OLIVEIRA SILV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BRUNO BUENOAIRES FERR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KAIO RAIS VITORI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ONY CARLOS PORTELA</text:p>
          </table:table-cell>
          <table:table-cell office:value-type="string" table:style-name="ce7">
            <text:p>TELEATENDENTE DE EMERGÊNCIA SENIOR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CHARLES LEMOS DOS SANTO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CLAUDIANA MARTINS SILV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CRISTIANE PEREIRA KLEIN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DANIEL ALMEIDA ZORZAN<text:s/>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DEBORA CRYSTIAN RODRIGUES SILV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DEBORA DE ANDRADE RIT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ICARDO BERNARDO DE OLIVEIRA SANTO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FELIPE DE OLIVEIRA MARCARINI TIAG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FABRICIA PEDRUZZI DE OLIV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GUILHERME AUGUSTO DOS SANTOS SANZ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SHIRLEY DOS SANTOS BARRO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IAGO MARTINS DE SOUZA AGUIAR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IGOR LÍRIO DE OLIV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OÃO PEDRO LUCENA CARVALHO DE ALMEIDA</text:p>
          </table:table-cell>
          <table:table-cell office:value-type="string" table:style-name="ce7">
            <text:p>OPERADOR DE CALL CENTER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OÃO VICTOR DAS NEVES SILV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ONAS DA ROCHA NUN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ORDANA FRANCISCO COUTINH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KARINA HUNGRIA NOBRE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KAYO CESAR DE JESU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LUAN NERES DE SOUZA PAUL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LUCIANA MENDES GONÇALV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EVELINE ALV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IKE FIRMINO DOS SANTO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ONALIZA NUNES SANTIAGO LIM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NATÁLIA RODRIGUES DOS SANTOS</text:p>
          </table:table-cell>
          <table:table-cell office:value-type="string" table:style-name="ce7">
            <text:p>TELEATENDENTE DE EMERGÊNCIA BILÍNGU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GHABRIEL SOUZA SANTO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AFAELA SARMENTO CALD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ÚBIA CRISTINA ANDREAT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SANDRO RAMOS VI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SHIRLEY LOPES MIRANDA SOAR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STEFANNY RODRIGUES DE OLIVEIRA ROS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THAÍS DO CARMO SANCH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THIAGO DE OLIVEIRA SILVA</text:p>
          </table:table-cell>
          <table:table-cell office:value-type="string" table:style-name="ce7">
            <text:p>TELEATENDENTE DE EMERGÊNCIA SENIOR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VALMY BARBOZA DA SILVA JÚNIOR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DER LOURENCO DOS SANTO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WELLINGTON WASHINGTON DO ROSÁRI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OSUE PEREIRA ANGELO ADA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NDRÉ LEANDRO SILOTTO SANTO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CAMILA SILVA MOR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DÉBORA HELIZA CURTY LÚCI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ELAINE CRISTINA DE SOUZA ANGEL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EMYLLE LUIZA SILVA MOTT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ESTHER DA COSTA MIRANDA MACHAD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GABRIEL CARDOSO ARAÚJ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OCELINO BONASI DE ALMEID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DAYANE NASCIMENTO DA VITORI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ULIANA FERREIRA ROS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ULIANA RUFINO DE OLIV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LETÍCIA GOMES DE ALMEID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LUCIANA AGUIAR TATAGIB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LUIZA GOMES DE OLIV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IA EDUARDA ZUCCON DA PIEDADE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ÁRIO SILVA MONTEIRO JUNIOR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DIOGO SERAFINI BARRO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EVELIN LIMA SANTO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YSA SANTANA DE SOUZA MOZER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IRIAN BAHIA SANT'ANA DE ANDRADE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TATIANA DE OLIVEIRA CAETANO CAMARG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BRUNA OLIVEIRA FERR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MANDA EFFGEN DA SILV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NDREA COUTINHO GOM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CLAUDIA LETICIA LOPES MUELLER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FLAVIA ALESSANDRA DA CONCEICAO SILV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DIRLENE PEREIRA PEDR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COS VINICIUS ASSAD DE SOUZ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ERIKA NERY SANTOS</text:p>
          </table:table-cell>
          <table:table-cell office:value-type="string" table:style-name="ce7">
            <text:p>TELEATENDENTE DE EMERGÊNCIA<text:s/>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PAULO HENRIQUE DA SILVA PORT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PEDRO HENRIQUE COSTA LAMBERTI</text:p>
          </table:table-cell>
          <table:table-cell office:value-type="string" table:style-name="ce7">
            <text:p>TELEATENDENTE DE EMERGÊNCIA<text:s/>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POLIANA PINTO DA SILVA BARCELLO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IA VICTORIA ALVES GOM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APHAEL CARVALHO MONTEIR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AYANE MENDONÇA DA SILV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HAIRA SILVA COUTINH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SAMARA FERREIRA DA SILV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11">
            <text:p>LORRAYNE DA SILVA ALBERNAZ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VANDERSON JOSE DIA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VANIA ALVES DOS SANTOS BARBOS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DAYANE CRISTINA DE CARVALHO ALMEID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DÉBORA PEREIRA CAMPOS DA SILV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DIOGO CORREA COUTINH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ELIANE DE JESUS SILV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EDILA MARIANA DOS SANTOS BAESS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THAIS MARTINS DE OLIVEIRA FRAG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CELA MARIA LEÃ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CELO EDUARDO SANT'ANNA SANTO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COS HENRIQUE DE ALMEIDA ROSÁRI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THAYS DE OLIVEIRA SOUZ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NAGAI RODRIGUES SILVA</text:p>
          </table:table-cell>
          <table:table-cell office:value-type="string" table:style-name="ce7">
            <text:p>OPERADOR DE CALL CENTER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PAULO EDUARDO DA SILVA BARBOS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ONALDO ANTÔNIO PEIXOTO FILH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VANUBI FERREIRA ALVES ROCH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WENDEL FERREIRA PERPÉTU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NA CAROLINA DUARTE DE OLIVEIRA</text:p>
          </table:table-cell>
          <table:table-cell office:value-type="string" table:style-name="ce7">
            <text:p>TELEATENDENTE DE EMERGÊNCIA BILÍNGU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LESSANDRA GARCIA DE PAULA</text:p>
          </table:table-cell>
          <table:table-cell office:value-type="string" table:style-name="ce7">
            <text:p>TELEATENDE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NDRESSA CORREA DE AMORIM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RIELLE BARRETO DUBOIS DA HO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RTHUR SALVIANO LOP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DANIELLE ROSA MACHADO DA SILV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ELIANE ARCHANJO DOS SANTO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ELISANGELA ELIZIARIO CONCEICA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ERIK SOARES GOM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HEITOR DA COSTA COELHO</text:p>
          </table:table-cell>
          <table:table-cell office:value-type="string" table:style-name="ce7">
            <text:p>TELEATENDENTE DE EMERGÊNCIA BILÍNGU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ÍCARO BRAGA BERGAMIM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IZABELLA FERR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IZADORA ARPINI MONTEIR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EAN MARCELO WILLIAN DE SOUZA ROCH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ENIFER HELENO STOFFEL</text:p>
          </table:table-cell>
          <table:table-cell office:value-type="string" table:style-name="ce7">
            <text:p>TELEATENDENTE DE EMERGÊNCIA BILÍNGU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KAMILLA ALVARENGA CONCEIÇÃO BENTO</text:p>
          </table:table-cell>
          <table:table-cell office:value-type="string" table:style-name="ce7">
            <text:p>TELEATENDENTE DE EMERGÊNCIA BILÍNGU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KAROLINE PIMENTA ERLACHER</text:p>
          </table:table-cell>
          <table:table-cell office:value-type="string" table:style-name="ce7">
            <text:p>TELEATENDE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KELLI BEDETTI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LEILIANE RODRIGUES DE OLIVEIRA ANACLET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LUANA VIEIRA DE FREITA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LUCAS SOUZA DE ALMEIDA</text:p>
          </table:table-cell>
          <table:table-cell office:value-type="string" table:style-name="ce7">
            <text:p>TELEATENDE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IA AMÉRICA TAVARES BORGES SER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IA APARECIDA HERMÍNIO SARMENTO XAVIER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IA EDUARDA TORRES SANTO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IANA BARBOSA DA SILVA ZABIN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IANA SOUZA DOS ANJO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THEUS DUTRA SANTAN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ICHELLE NOGUEIRA SANTO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6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ONIQUE VIANA FONSEC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PRISCILA ALVES DE SOUZ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AFAELA TRABACH DUNG TOSTES</text:p>
          </table:table-cell>
          <table:table-cell office:value-type="string" table:style-name="ce7">
            <text:p>TELEATENDE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AMON RABELO</text:p>
          </table:table-cell>
          <table:table-cell office:value-type="string" table:style-name="ce7">
            <text:p>TELEATENDE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ANIELE COITINHO GOM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OBSON SILVA JÚNIOR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SHIRLEY LIMA DOS SANTOS NASCIMENT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TACIANO GOMES MOU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THIAGO DE ARAÚJO LIM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MANDA VIEIRA ROCH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VANILDA DOS SANTOS DE SOUZA FURTAD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VINÍCIUS CODECO TEIX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NA CAROLINE MANZOLI BORG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RTHUR MONTEIRO ROCH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RIANE VARGAS MARTIN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BEATRIZ ROMÃO RIBEIRO DE PAUL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BRUNA ALVES DA SILV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BRUNA LIMA MOTA LOURENÇ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CAMILA COUTO DA SILVA MEDEIRO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SIRLENE PEREIRA GOMES</text:p>
          </table:table-cell>
          <table:table-cell office:value-type="string" table:style-name="ce7">
            <text:p>TELEATENDENTE DE EMERGÊNCIA BILÍNGU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DAVI MACHADO AQUIN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OÃO MATHEUS MAIA DIAS DA SILV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OSIVELTON DA SILVA PER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LARISSA LESQUEVES DE SOUZ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LEONARDO GUARINO BARRO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LUCAS CHAGAS LIM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LUCAS MARTINS SOAR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LUCIANO DANIEL FRANCELINO NEV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IANY BOLOGNINI ULTRAMAR</text:p>
          </table:table-cell>
          <table:table-cell office:value-type="string" table:style-name="ce7">
            <text:p>TELEATENDE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LOMBRANDO ROZA DA SILV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ILLENA ROSA PER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ACHEL CURCIO CATANI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AFAEL FERNANDES FERREIRA</text:p>
          </table:table-cell>
          <table:table-cell office:value-type="string" table:style-name="ce7">
            <text:p>TELEATENDENTE DE EMERGÊNCIA SÊNIOR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SHAYANE FIGUEIREDO MACEDO</text:p>
          </table:table-cell>
          <table:table-cell office:value-type="string" table:style-name="ce7">
            <text:p>TELEATENDE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VILENE FERREIRA SILVA</text:p>
          </table:table-cell>
          <table:table-cell office:value-type="string" table:style-name="ce7">
            <text:p>TELEATENDENTE ESPECIALIZADO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12">
            <text:p>VIVIANA SILOTTI SIMER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13">
            <text:p>09.496.309/0001-99</text:p>
          </table:table-cell>
          <table:table-cell office:value-type="string" table:style-name="ce14">
            <text:p>ESTER RIBEIRO DOS SANTOS</text:p>
          </table:table-cell>
          <table:table-cell office:value-type="string" table:style-name="ce15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13">
            <text:p>09.496.309/0001-99</text:p>
          </table:table-cell>
          <table:table-cell office:value-type="string" table:style-name="ce14">
            <text:p>ANDREIA FIGUEREDO DE MENEZES</text:p>
          </table:table-cell>
          <table:table-cell office:value-type="string" table:style-name="ce15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13">
            <text:p>09.496.309/0001-99</text:p>
          </table:table-cell>
          <table:table-cell office:value-type="string" table:style-name="ce14">
            <text:p>EDMA MARIA DE OLIVEIRA</text:p>
          </table:table-cell>
          <table:table-cell office:value-type="string" table:style-name="ce15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13">
            <text:p>09.496.309/0001-99</text:p>
          </table:table-cell>
          <table:table-cell office:value-type="string" table:style-name="ce14">
            <text:p>JAQUELINE GOMES PAULINO</text:p>
          </table:table-cell>
          <table:table-cell office:value-type="string" table:style-name="ce15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13">
            <text:p>09.496.309/0001-99</text:p>
          </table:table-cell>
          <table:table-cell office:value-type="string" table:style-name="ce14">
            <text:p>JAIRO DA SILVA BARBOSA</text:p>
          </table:table-cell>
          <table:table-cell office:value-type="string" table:style-name="ce15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13">
            <text:p>09.496.309/0001-99</text:p>
          </table:table-cell>
          <table:table-cell office:value-type="string" table:style-name="ce7">
            <text:p>MARIANA VIEIRA FERREIRA</text:p>
          </table:table-cell>
          <table:table-cell office:value-type="string" table:style-name="ce15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13">
            <text:p>09.496.309/0001-99</text:p>
          </table:table-cell>
          <table:table-cell office:value-type="string" table:style-name="ce14">
            <text:p>LARISSA DOS SANTOS GASPAR MOURA</text:p>
          </table:table-cell>
          <table:table-cell office:value-type="string" table:style-name="ce15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13">
            <text:p>09.496.309/0001-99</text:p>
          </table:table-cell>
          <table:table-cell office:value-type="string" table:style-name="ce7">
            <text:p>MATHEUS DOS SANTOS ALVES</text:p>
          </table:table-cell>
          <table:table-cell office:value-type="string" table:style-name="ce15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13">
            <text:p>09.496.309/0001-99</text:p>
          </table:table-cell>
          <table:table-cell office:value-type="string" table:style-name="ce7">
            <text:p>YBLA TRINDADE IZOTON</text:p>
          </table:table-cell>
          <table:table-cell office:value-type="string" table:style-name="ce15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13">
            <text:p>09.496.309/0001-99</text:p>
          </table:table-cell>
          <table:table-cell office:value-type="string" table:style-name="ce7">
            <text:p>JULIANA TELES FERREIRA</text:p>
          </table:table-cell>
          <table:table-cell office:value-type="string" table:style-name="ce15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13">
            <text:p>09.496.309/0001-99</text:p>
          </table:table-cell>
          <table:table-cell office:value-type="string" table:style-name="ce7">
            <text:p>JULIANA VENTUROTI CORREA COUTINHO</text:p>
          </table:table-cell>
          <table:table-cell office:value-type="string" table:style-name="ce15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13">
            <text:p>09.496.309/0001-99</text:p>
          </table:table-cell>
          <table:table-cell office:value-type="string" table:style-name="ce7">
            <text:p>MILENA MORAIS CAVALCANTE BICALHO</text:p>
          </table:table-cell>
          <table:table-cell office:value-type="string" table:style-name="ce15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13">
            <text:p>09.496.309/0001-99</text:p>
          </table:table-cell>
          <table:table-cell office:value-type="string" table:style-name="ce7">
            <text:p>SAMARA CRISTINA ROCHA CEZAR</text:p>
          </table:table-cell>
          <table:table-cell office:value-type="string" table:style-name="ce15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13">
            <text:p>09.496.309/0001-99</text:p>
          </table:table-cell>
          <table:table-cell office:value-type="string" table:style-name="ce7">
            <text:p>TALYTA CABIDELLI MIRANDA</text:p>
          </table:table-cell>
          <table:table-cell office:value-type="string" table:style-name="ce15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13">
            <text:p>09.496.309/0001-99</text:p>
          </table:table-cell>
          <table:table-cell office:value-type="string" table:style-name="ce7">
            <text:p>DANIELLE DOS SANTOS DE OLIVEIRA</text:p>
          </table:table-cell>
          <table:table-cell office:value-type="string" table:style-name="ce15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13">
            <text:p>09.496.309/0001-99</text:p>
          </table:table-cell>
          <table:table-cell office:value-type="string" table:style-name="ce7">
            <text:p>DEBORA SANTOS SILVA</text:p>
          </table:table-cell>
          <table:table-cell office:value-type="string" table:style-name="ce15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13">
            <text:p>09.496.309/0001-99</text:p>
          </table:table-cell>
          <table:table-cell office:value-type="string" table:style-name="ce7">
            <text:p>ISTEFANY MARTINS DA SILVA</text:p>
          </table:table-cell>
          <table:table-cell office:value-type="string" table:style-name="ce15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13">
            <text:p>09.496.309/0001-99</text:p>
          </table:table-cell>
          <table:table-cell office:value-type="string" table:style-name="ce7">
            <text:p>JOHN HEBERTY GUARNIER MAIFREDI</text:p>
          </table:table-cell>
          <table:table-cell office:value-type="string" table:style-name="ce15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13">
            <text:p>09.496.309/0001-99</text:p>
          </table:table-cell>
          <table:table-cell office:value-type="string" table:style-name="ce7">
            <text:p>KARINA DA COSTA SANTOS</text:p>
          </table:table-cell>
          <table:table-cell office:value-type="string" table:style-name="ce15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13">
            <text:p>09.496.309/0001-99</text:p>
          </table:table-cell>
          <table:table-cell office:value-type="string" table:style-name="ce7">
            <text:p>KAYO ANJO ROSA DO AMPARO</text:p>
          </table:table-cell>
          <table:table-cell office:value-type="string" table:style-name="ce15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13">
            <text:p>09.496.309/0001-99</text:p>
          </table:table-cell>
          <table:table-cell office:value-type="string" table:style-name="ce7">
            <text:p>LUCAS BELONI OLIVEIRA</text:p>
          </table:table-cell>
          <table:table-cell office:value-type="string" table:style-name="ce15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13">
            <text:p>09.496.309/0001-99</text:p>
          </table:table-cell>
          <table:table-cell office:value-type="string" table:style-name="ce7">
            <text:p>MATEUS SILVA GONCALVES</text:p>
          </table:table-cell>
          <table:table-cell office:value-type="string" table:style-name="ce15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13">
            <text:p>09.496.309/0001-99</text:p>
          </table:table-cell>
          <table:table-cell office:value-type="string" table:style-name="ce7">
            <text:p>QUESIA FERNANDES MADEIRA</text:p>
          </table:table-cell>
          <table:table-cell office:value-type="string" table:style-name="ce15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13">
            <text:p>09.496.309/0001-99</text:p>
          </table:table-cell>
          <table:table-cell office:value-type="string" table:style-name="ce7">
            <text:p>VIVIANE SILVA MOTTA</text:p>
          </table:table-cell>
          <table:table-cell office:value-type="string" table:style-name="ce15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13">
            <text:p>09.496.309/0001-99</text:p>
          </table:table-cell>
          <table:table-cell office:value-type="string" table:style-name="ce7">
            <text:p>ANDRIEL GUSMAO FEREGHETTI</text:p>
          </table:table-cell>
          <table:table-cell office:value-type="string" table:style-name="ce15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13">
            <text:p>09.496.309/0001-99</text:p>
          </table:table-cell>
          <table:table-cell office:value-type="string" table:style-name="ce7">
            <text:p>BIANCA SILVA DAMASCENO</text:p>
          </table:table-cell>
          <table:table-cell office:value-type="string" table:style-name="ce15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13">
            <text:p>09.496.309/0001-99</text:p>
          </table:table-cell>
          <table:table-cell office:value-type="string" table:style-name="ce7">
            <text:p>CAMILLY CONSTANCIO NEVES</text:p>
          </table:table-cell>
          <table:table-cell office:value-type="string" table:style-name="ce15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13">
            <text:p>09.496.309/0001-99</text:p>
          </table:table-cell>
          <table:table-cell office:value-type="string" table:style-name="ce7">
            <text:p>JOAO VICTOR SOARES VIEIRA</text:p>
          </table:table-cell>
          <table:table-cell office:value-type="string" table:style-name="ce15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13">
            <text:p>09.496.309/0001-99</text:p>
          </table:table-cell>
          <table:table-cell office:value-type="string" table:style-name="ce7">
            <text:p>JOYCE LYRIO SOUZA</text:p>
          </table:table-cell>
          <table:table-cell office:value-type="string" table:style-name="ce15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13">
            <text:p>09.496.309/0001-99</text:p>
          </table:table-cell>
          <table:table-cell office:value-type="string" table:style-name="ce7">
            <text:p>KAROLINY LORENCETTE CAETANO</text:p>
          </table:table-cell>
          <table:table-cell office:value-type="string" table:style-name="ce15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13">
            <text:p>09.496.309/0001-99</text:p>
          </table:table-cell>
          <table:table-cell office:value-type="string" table:style-name="ce7">
            <text:p>THAINARA CORREIA DE FREITAS</text:p>
          </table:table-cell>
          <table:table-cell office:value-type="string" table:style-name="ce15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13">
            <text:p>09.496.309/0001-99</text:p>
          </table:table-cell>
          <table:table-cell office:value-type="string" table:style-name="ce7">
            <text:p>FABIANA TONETO TAVARES</text:p>
          </table:table-cell>
          <table:table-cell office:value-type="string" table:style-name="ce15">
            <text:p>ASSISTENTE DE ATENDIMENTO DIGIT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13">
            <text:p>09.496.309/0001-99</text:p>
          </table:table-cell>
          <table:table-cell office:value-type="string" table:style-name="ce7">
            <text:p>VITOR FAGUNDES DAS NEVES</text:p>
          </table:table-cell>
          <table:table-cell office:value-type="string" table:style-name="ce15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13">
            <text:p>09.496.309/0001-99</text:p>
          </table:table-cell>
          <table:table-cell office:value-type="string" table:style-name="ce7">
            <text:p>SIMONE RIQUIERI</text:p>
          </table:table-cell>
          <table:table-cell office:value-type="string" table:style-name="ce15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13">
            <text:p>09.496.309/0001-99</text:p>
          </table:table-cell>
          <table:table-cell office:value-type="string" table:style-name="ce7">
            <text:p>SAYONARA CHRISTINA PONTES ROSA</text:p>
          </table:table-cell>
          <table:table-cell office:value-type="string" table:style-name="ce15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13">
            <text:p>09.496.309/0001-99</text:p>
          </table:table-cell>
          <table:table-cell office:value-type="string" table:style-name="ce7">
            <text:p>SAMELA DEMARIA SANTOS</text:p>
          </table:table-cell>
          <table:table-cell office:value-type="string" table:style-name="ce15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13">
            <text:p>09.496.309/0001-99</text:p>
          </table:table-cell>
          <table:table-cell office:value-type="string" table:style-name="ce7">
            <text:p>RONDINELI DE SOUZA</text:p>
          </table:table-cell>
          <table:table-cell office:value-type="string" table:style-name="ce15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13">
            <text:p>09.496.309/0001-99</text:p>
          </table:table-cell>
          <table:table-cell office:value-type="string" table:style-name="ce7">
            <text:p>MARIANO NARCISO RIBEIRO NETO</text:p>
          </table:table-cell>
          <table:table-cell office:value-type="string" table:style-name="ce15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13">
            <text:p>09.496.309/0001-99</text:p>
          </table:table-cell>
          <table:table-cell office:value-type="string" table:style-name="ce7">
            <text:p>LUIS ANTONIO DOS SANTOS LIMA</text:p>
          </table:table-cell>
          <table:table-cell office:value-type="string" table:style-name="ce15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13">
            <text:p>09.496.309/0001-99</text:p>
          </table:table-cell>
          <table:table-cell office:value-type="string" table:style-name="ce7">
            <text:p>JOAS DE OLIVEIRA</text:p>
          </table:table-cell>
          <table:table-cell office:value-type="string" table:style-name="ce15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13">
            <text:p>09.496.309/0001-99</text:p>
          </table:table-cell>
          <table:table-cell office:value-type="string" table:style-name="ce7">
            <text:p>FRANCIER PARANHA GOMES</text:p>
          </table:table-cell>
          <table:table-cell office:value-type="string" table:style-name="ce15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13">
            <text:p>09.496.309/0001-99</text:p>
          </table:table-cell>
          <table:table-cell office:value-type="string" table:style-name="ce7">
            <text:p>CATIANA XAVIER DE SOUZA</text:p>
          </table:table-cell>
          <table:table-cell office:value-type="string" table:style-name="ce15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13">
            <text:p>09.496.309/0001-99</text:p>
          </table:table-cell>
          <table:table-cell office:value-type="string" table:style-name="ce7">
            <text:p>CARINA NUNES RIBEIRO</text:p>
          </table:table-cell>
          <table:table-cell office:value-type="string" table:style-name="ce15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13">
            <text:p>09.496.309/0001-99</text:p>
          </table:table-cell>
          <table:table-cell office:value-type="string" table:style-name="ce7">
            <text:p>LUCAS UCHOA PEREIRA</text:p>
          </table:table-cell>
          <table:table-cell office:value-type="string" table:style-name="ce15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13">
            <text:p>09.496.309/0001-99</text:p>
          </table:table-cell>
          <table:table-cell office:value-type="string" table:style-name="ce7">
            <text:p>YASMIN DOS SANTOS FERREIRA</text:p>
          </table:table-cell>
          <table:table-cell office:value-type="string" table:style-name="ce15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13">
            <text:p>09.496.309/0001-99</text:p>
          </table:table-cell>
          <table:table-cell office:value-type="string" table:style-name="ce7">
            <text:p>YASMIN COIMBRA CHAVES</text:p>
          </table:table-cell>
          <table:table-cell office:value-type="string" table:style-name="ce15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17/2023</text:p>
          </table:table-cell>
          <table:table-cell office:value-type="string" table:style-name="ce7">
            <text:p>MGS - MINAS GERAIS ADMINISTRAÇÃO E SERVIÇOS S.A</text:p>
          </table:table-cell>
          <table:table-cell office:value-type="string" table:style-name="ce7">
            <text:p>33.224.254/0001-42</text:p>
          </table:table-cell>
          <table:table-cell office:value-type="string" table:style-name="ce7">
            <text:p>MARILZA PEREIRA CAETANO<text:s/></text:p>
          </table:table-cell>
          <table:table-cell office:value-type="string" table:style-name="ce7">
            <text:p>ASSISTENTE ADMINISTRATIVO<text:s/>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17/2023</text:p>
          </table:table-cell>
          <table:table-cell office:value-type="string" table:style-name="ce7">
            <text:p>MGS - MINAS GERAIS ADMINISTRAÇÃO E SERVIÇOS S.A</text:p>
          </table:table-cell>
          <table:table-cell office:value-type="string" table:style-name="ce7">
            <text:p>33.224.254/0001-42</text:p>
          </table:table-cell>
          <table:table-cell office:value-type="string" table:style-name="ce7">
            <text:p>ITAMARA SIMONE FONSECA ROCHA</text:p>
          </table:table-cell>
          <table:table-cell office:value-type="string" table:style-name="ce7">
            <text:p>ASSISTENTE ADMINISTRATIVO<text:s/>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2-01T00:00:00" table:style-name="ce6">
            <text:p>fev/25</text:p>
          </table:table-cell>
          <table:table-cell office:value-type="string" table:style-name="ce7">
            <text:p>017/2023</text:p>
          </table:table-cell>
          <table:table-cell office:value-type="string" table:style-name="ce7">
            <text:p>MGS - MINAS GERAIS ADMINISTRAÇÃO E SERVIÇOS S.A</text:p>
          </table:table-cell>
          <table:table-cell office:value-type="string" table:style-name="ce7">
            <text:p>33.224.254/0001-42</text:p>
          </table:table-cell>
          <table:table-cell office:value-type="string" table:style-name="ce7">
            <text:p>ANNY GABRIELLY CARDOSO LARANJA<text:s/></text:p>
          </table:table-cell>
          <table:table-cell office:value-type="string" table:style-name="ce7">
            <text:p>ASSISTENTE ADMINISTRATIVO<text:s/></text:p>
          </table:table-cell>
          <table:table-cell table:number-columns-repeated="16378" table:style-name="ce8"/>
        </table:table-row>
        <table:table-row table:style-name="ro2">
          <table:table-cell office:value-type="date" office:date-value="2025-02-01T00:00:00" table:style-name="ce6">
            <text:p>fev/25</text:p>
          </table:table-cell>
          <table:table-cell office:value-type="string" table:style-name="ce15">
            <text:p>017/2023</text:p>
          </table:table-cell>
          <table:table-cell office:value-type="string" table:style-name="ce7">
            <text:p>MGS - MINAS GERAIS ADMINISTRAÇÃO E SERVIÇOS S.A</text:p>
          </table:table-cell>
          <table:table-cell office:value-type="string" table:style-name="ce7">
            <text:p>33.224.254/0001-42</text:p>
          </table:table-cell>
          <table:table-cell office:value-type="string" table:style-name="ce14">
            <text:p>LUIS GABRIEL DA SILVA BRAGA<text:s/></text:p>
          </table:table-cell>
          <table:table-cell office:value-type="string" table:style-name="ce7">
            <text:p>ASSISTENTE ADMINISTRATIVO<text:s/></text:p>
          </table:table-cell>
          <table:table-cell table:number-columns-repeated="16378"/>
        </table:table-row>
        <table:table-row table:style-name="ro2">
          <table:table-cell table:number-columns-repeated="3" table:style-name="ce17"/>
          <table:table-cell table:style-name="ce18"/>
          <table:table-cell table:number-columns-repeated="2" table:style-name="ce17"/>
          <table:table-cell table:number-columns-repeated="16378"/>
        </table:table-row>
        <table:table-row table:style-name="ro2">
          <table:table-cell table:style-name="ce19"/>
          <table:table-cell table:number-columns-repeated="2" table:style-name="ce1"/>
          <table:table-cell table:style-name="ce5"/>
          <table:table-cell table:number-columns-repeated="16380" table:style-name="ce1"/>
        </table:table-row>
        <table:table-row table:number-rows-repeated="1048153" table:style-name="ro2">
          <table:table-cell table:number-columns-repeated="16384"/>
        </table:table-row>
      </table:table>
      <table:table table:name="MARÇO_2025" table:style-name="ta2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5"/>
        <table:table-column table:style-name="co5" table:default-cell-style-name="ce1"/>
        <table:table-column table:style-name="co6" table:default-cell-style-name="ce1"/>
        <table:table-column table:style-name="co7" table:number-columns-repeated="16378" table:default-cell-style-name="ce1"/>
        <table:table-row table:style-name="ro1">
          <table:table-cell office:value-type="string" table:number-columns-spanned="6" table:number-rows-spanned="1" table:style-name="ce20">
            <text:p>Prestadores de Serviços Terceirizados</text:p>
          </table:table-cell>
          <table:covered-table-cell table:number-columns-repeated="5"/>
          <table:table-cell table:number-columns-repeated="16378"/>
        </table:table-row>
        <table:table-row table:style-name="ro2">
          <table:table-cell office:value-type="string" table:style-name="ce2">
            <text:p>Mês de Referência</text:p>
          </table:table-cell>
          <table:table-cell office:value-type="string" table:style-name="ce2">
            <text:p>Contrato</text:p>
          </table:table-cell>
          <table:table-cell office:value-type="string" table:style-name="ce3">
            <text:p>Empresa</text:p>
          </table:table-cell>
          <table:table-cell office:value-type="string" table:style-name="ce3">
            <text:p>CNPJ</text:p>
          </table:table-cell>
          <table:table-cell office:value-type="string" table:style-name="ce3">
            <text:p>Colaborador</text:p>
          </table:table-cell>
          <table:table-cell office:value-type="string" table:style-name="ce4">
            <text:p>Cargo/Função</text:p>
          </table:table-cell>
          <table:table-cell table:number-columns-repeated="16378" table:style-name="ce5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KARINA ALV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ICARO BRAGA BERGAMIM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CATIANA XAVIER DE SOUZ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JAIRO DA SILVA BARBOS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MARIANO NARCISO RIBEIRO NET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JOAS DE OLIV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FRANCIER PARANHA GOM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JESSICA RESIERI MOTT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JAQUELINE GOMES PAULIN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HANTONY PENUTTE DA SILV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EDMA MARIA DE OLIV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GLORIA DE SOUZA BARBOSA OLIV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DEBORA PEREIRA CAMPOS DA SILV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DANIEL DA SILVA GOM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CARINA NUNES RIBEIR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MARINALVA PIONA<text:s/>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RAKELLE DO NASCIMENTO FERR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CRISTIANE GIL DOS SANTO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MARILZA PEREIRA CAETAN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FERNANDA GRACIELA ARCANTO SILV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KARINA SPERANDIO SIQU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MARTA MEIRELES OLIV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JULIETE MARTINS DE ANDRADE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JULIANA SILVA DE ARAÚJ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JULIANA CARVALHO BISPO</text:p>
          </table:table-cell>
          <table:table-cell office:value-type="string" table:style-name="ce7">
            <text:p>OPERADOR DE CALL CENTER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MARIA DE FÁTIMA SOARES DA CRUZ SOUZ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JACIMARA RODRIGUES DA SILV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RONILTON SOUZA LOTH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4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DOUGLAS LEONARDO NUNES GUAITOLINI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4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SAYMON QUINTEIRO DE SOUS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JEANNE MARIA DE SOUZA DO NASCIMENT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RIKELY COSTA MOU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ELIANE ALVES CORREA DE OLIV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ERICK DE OLIVEIRA AMARAL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JULIANA XAVIER BATIST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LUIZA HELENA NEV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CRISTIANO BATISTA DO SACRAMENTO</text:p>
          </table:table-cell>
          <table:table-cell office:value-type="string" table:style-name="ce7">
            <text:p>TELEATENDENTE DE EMERGÊNCIA BILÍNGU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DENISE TAIANI CHAGAS FINC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LUCAS CAMILO MEMELI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GISELY ALVES NASCIMENT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JÚLIO CÉSAR ROGÉRI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MARIANA SOEIRO SOAR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ISAQUE DA SILVA FIGUEIRED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RENATA RIBEIRO BURGARELLI HELMER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DANIEL BARBOZA SANTANNA<text:s/>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DAVI TENIS DE SOUZ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LUCIANA DA PENHA CUNH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NELSON FELIPE COUTINHO MARTIN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RAYANE MOR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ELEN VICENTE DE ABREU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CARLOS HENRIQUE BATIST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PATRICIA DA SILVA NANT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FILIPE CARVALHO ECCHER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HUGO MATOS DA SILVA LUCHI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JESSICA MARINS BITENCURT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NEIDSON MOR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MARIA EDUARDA FARIAS ANTONACI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JESSYKA DA SILVA ARAUJ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MAIARA CAETANO MONTEIR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RAFAEL DA SILVA NASCIMENT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KAIO RAIS VITORI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CHARLES LEMOS DOS SANTO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CLAUDIANA MARTINS SILV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RONDINELI DE SOUZ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CRISTIANE PEREIRA KLEIN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22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DANIEL ALMEIDA ZORZAN<text:s/>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DEBORA CRYSTIAN RODRIGUES SILV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DEBORA DE ANDRADE RIT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RICARDO BERNARDO DE OLIVEIRA SANTO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GUILHERME AUGUSTO DOS SANTOS SANZ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IAGO MARTINS DE SOUZA AGUIAR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LARISSA DOS SANTOS GASPAR MOU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IGOR LÍRIO DE OLIV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JOÃO PEDRO LUCENA CARVALHO DE ALMEIDA</text:p>
          </table:table-cell>
          <table:table-cell office:value-type="string" table:style-name="ce7">
            <text:p>OPERADOR DE CALL CENTER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JOÃO VICTOR DAS NEVES SILV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JONAS DA ROCHA NUN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JORDANA FRANCISCO COUTINH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KARINA HUNGRIA NOBRE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KAYO CESAR DE JESU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LUAN NERES DE SOUZA PAUL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LUCIANA MENDES GONÇALV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MIKE FIRMINO DOS SANTO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MONALIZA NUNES SANTIAGO LIM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GHABRIEL SOUZA SANTO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JOSUE PEREIRA ANGELO ADA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JOCELINO BONASI DE ALMEID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JULIANA TELES FERR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EVELIN LIMA SANTO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CLAUDIA LETICIA LOPES MUELLER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DIRLENE PEREIRA PEDR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ERIKA NERY SANTOS</text:p>
          </table:table-cell>
          <table:table-cell office:value-type="string" table:style-name="ce7">
            <text:p>TELEATENDENTE DE EMERGÊNCIA<text:s/>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PAULO HENRIQUE DA SILVA PORT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PEDRO HENRIQUE COSTA LAMBERTI</text:p>
          </table:table-cell>
          <table:table-cell office:value-type="string" table:style-name="ce7">
            <text:p>TELEATENDENTE DE EMERGÊNCIA<text:s/>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RAPHAEL CARVALHO MONTEIR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RAYANE MENDONÇA DA SILV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RHAIRA SILVA COUTINH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DIOGO CORREA COUTINH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ELIANE DE JESUS SILV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MARCELA MARIA LEÃ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MARCELO EDUARDO SANT'ANNA SANTO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MARCOS HENRIQUE DE ALMEIDA ROSÁRI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PAULO EDUARDO DA SILVA BARBOS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RONALDO ANTÔNIO PEIXOTO FILH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ELIANE ARCHANJO DOS SANTO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IZABELLA FERR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JEAN MARCELO WILLIAN DE SOUZA ROCH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JENIFER HELENO STOFFEL</text:p>
          </table:table-cell>
          <table:table-cell office:value-type="string" table:style-name="ce7">
            <text:p>TELEATENDENTE DE EMERGÊNCIA BILÍNGU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KAMILLA ALVARENGA CONCEIÇÃO BENTO</text:p>
          </table:table-cell>
          <table:table-cell office:value-type="string" table:style-name="ce7">
            <text:p>TELEATENDENTE DE EMERGÊNCIA BILÍNGU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KAROLINE PIMENTA ERLACHER</text:p>
          </table:table-cell>
          <table:table-cell office:value-type="string" table:style-name="ce7">
            <text:p>TELEATENDENTE</text:p>
          </table:table-cell>
          <table:table-cell table:number-columns-repeated="16378" table:style-name="ce8"/>
        </table:table-row>
        <table:table-row table:style-name="ro5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KELLI BEDETTI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LEILIANE RODRIGUES DE OLIVEIRA ANACLET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LUANA VIEIRA DE FREITA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27/2022</text:p>
          </table:table-cell>
          <table:table-cell office:value-type="string" table:style-name="ce7">
            <text:p>DSJ SERVIÇOS LTDA</text:p>
          </table:table-cell>
          <table:table-cell office:value-type="string" table:style-name="ce7">
            <text:p>21.577.513/0001-30</text:p>
          </table:table-cell>
          <table:table-cell office:value-type="string" table:style-name="ce7">
            <text:p>TANIA SCHIRLEY FLORES EVANGELISTA</text:p>
          </table:table-cell>
          <table:table-cell office:value-type="string" table:style-name="ce7">
            <text:p>COPEIR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27/2022</text:p>
          </table:table-cell>
          <table:table-cell office:value-type="string" table:style-name="ce7">
            <text:p>DSJ SERVIÇOS LTDA</text:p>
          </table:table-cell>
          <table:table-cell office:value-type="string" table:style-name="ce7">
            <text:p>21.577.513/0001-30</text:p>
          </table:table-cell>
          <table:table-cell office:value-type="string" table:style-name="ce7">
            <text:p>GILCILEIA COSTA SILVEIRA DE OLIVEIRA</text:p>
          </table:table-cell>
          <table:table-cell office:value-type="string" table:style-name="ce7">
            <text:p>COPEIR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14/2017</text:p>
          </table:table-cell>
          <table:table-cell office:value-type="string" table:style-name="ce7">
            <text:p>JFL SERVIÇOS LTDA-ME</text:p>
          </table:table-cell>
          <table:table-cell office:value-type="string" table:style-name="ce7">
            <text:p>11.511.109/0001-00</text:p>
          </table:table-cell>
          <table:table-cell office:value-type="string" table:style-name="ce7">
            <text:p>GABRIEL RICARDO DA SILVA</text:p>
          </table:table-cell>
          <table:table-cell office:value-type="string" table:style-name="ce7">
            <text:p>GARÇOM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14/2017</text:p>
          </table:table-cell>
          <table:table-cell office:value-type="string" table:style-name="ce7">
            <text:p>JFL SERVIÇOS LTDA-ME</text:p>
          </table:table-cell>
          <table:table-cell office:value-type="string" table:style-name="ce7">
            <text:p>11.511.109/0001-00</text:p>
          </table:table-cell>
          <table:table-cell office:value-type="string" table:style-name="ce7">
            <text:p>JANETE RODRIGUES PEREIRA MACHADO</text:p>
          </table:table-cell>
          <table:table-cell office:value-type="string" table:style-name="ce7">
            <text:p>GARÇONE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26/2021</text:p>
          </table:table-cell>
          <table:table-cell office:value-type="string" table:style-name="ce7">
            <text:p>TTM SERVIÇOS COMB. DE ESCR. E APOIO ADMINISTRATIVOS LTDA</text:p>
          </table:table-cell>
          <table:table-cell office:value-type="string" table:style-name="ce7">
            <text:p>13.520.423/0001-84</text:p>
          </table:table-cell>
          <table:table-cell office:value-type="string" table:style-name="ce7">
            <text:p>KAMILA TEIXEIRA</text:p>
          </table:table-cell>
          <table:table-cell office:value-type="string" table:style-name="ce7">
            <text:p>RECEPCIONIST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26/2021</text:p>
          </table:table-cell>
          <table:table-cell office:value-type="string" table:style-name="ce7">
            <text:p>TTM SERVIÇOS COMB. DE ESCR. E APOIO ADMINISTRATIVOS LTDA</text:p>
          </table:table-cell>
          <table:table-cell office:value-type="string" table:style-name="ce7">
            <text:p>13.520.423/0001-84</text:p>
          </table:table-cell>
          <table:table-cell office:value-type="string" table:style-name="ce7">
            <text:p>JULIANA NASCIMENTO</text:p>
          </table:table-cell>
          <table:table-cell office:value-type="string" table:style-name="ce7">
            <text:p>RECEPCIONIST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26/2021</text:p>
          </table:table-cell>
          <table:table-cell office:value-type="string" table:style-name="ce7">
            <text:p>TTM SERVIÇOS COMB. DE ESCR. E APOIO ADMINISTRATIVOS LTDA</text:p>
          </table:table-cell>
          <table:table-cell office:value-type="string" table:style-name="ce7">
            <text:p>13.520.423/0001-84</text:p>
          </table:table-cell>
          <table:table-cell office:value-type="string" table:style-name="ce7">
            <text:p>DANIEL DA SILVA REIS</text:p>
          </table:table-cell>
          <table:table-cell office:value-type="string" table:style-name="ce7">
            <text:p>RECEPCIONIST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26/2021</text:p>
          </table:table-cell>
          <table:table-cell office:value-type="string" table:style-name="ce7">
            <text:p>TTM SERVIÇOS COMB. DE ESCR. E APOIO ADMINISTRATIVOS LTDA</text:p>
          </table:table-cell>
          <table:table-cell office:value-type="string" table:style-name="ce7">
            <text:p>13.520.423/0001-84</text:p>
          </table:table-cell>
          <table:table-cell office:value-type="string" table:style-name="ce7">
            <text:p>YASMIM NASCIMENTO PEDREIRA<text:s/></text:p>
          </table:table-cell>
          <table:table-cell office:value-type="string" table:style-name="ce7">
            <text:p>RECEPCIONIST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26/2021</text:p>
          </table:table-cell>
          <table:table-cell office:value-type="string" table:style-name="ce7">
            <text:p>TTM SERVIÇOS COMB. DE ESCR. E APOIO ADMINISTRATIVOS LTDA</text:p>
          </table:table-cell>
          <table:table-cell office:value-type="string" table:style-name="ce7">
            <text:p>13.520.423/0001-84</text:p>
          </table:table-cell>
          <table:table-cell office:value-type="string" table:style-name="ce7">
            <text:p>THAYENE DE OLIVEIRA CANELA</text:p>
          </table:table-cell>
          <table:table-cell office:value-type="string" table:style-name="ce7">
            <text:p>RECEPCIONIST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GLAUCIA PEREIRA DA SILVA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ALEX SANDRO VITORINO DE MOURA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JACIELE PEREIRA SOARES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ANA PAULA SILVANA CORREA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CARLA DOS SANTOS OLIVEIRA SALVADOR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CARLA SIQUEIRA DE SOUZA BOMFIM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MARIA APARECIDA CONCEIÇÃO SALLES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DELMA MARTINS DA SILVA BERLAMINO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DORCA DA SILVA NASCIMENTO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FERNANDA DA SILVA NUNES DE OLIVEIRA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JOSÉ JORGE PEREIRA DE FREITAS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MÁRCIA LUZIA DE ABREU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MARINEZ SEBASTIANA DA SILVA ABREU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MIRLENE RIBEIRO PASSOS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VANUSA JANUARIO LUCIANO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9">
            <text:p>PATRICIA NEITZL MEWES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ROSANGELA DA SILVA ADRIANO CARDOSO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KESIA ALVES DA SILVA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ANA CLAUDIA ROSA GERALDINO<text:s/>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12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AILTON GOMES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12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JOALÍCIA COSTA SILVA ABREU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25/2019</text:p>
          </table:table-cell>
          <table:table-cell office:value-type="string" table:style-name="ce7">
            <text:p>TTM SERVIÇOS COMB. DE ESCR. E APOIO ADMINISTRATIVOS LTDA</text:p>
          </table:table-cell>
          <table:table-cell office:value-type="string" table:style-name="ce7">
            <text:p>13.520.423/0001-84</text:p>
          </table:table-cell>
          <table:table-cell office:value-type="string" table:style-name="ce7">
            <text:p>MARIA DE FÁTIMA FIRMINO SILVA</text:p>
          </table:table-cell>
          <table:table-cell office:value-type="string" table:style-name="ce7">
            <text:p>COPEIR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15/2019</text:p>
          </table:table-cell>
          <table:table-cell office:value-type="string" table:style-name="ce7">
            <text:p>TTM SERVIÇOS COMB. DE ESCR. E APOIO ADMINISTRATIVOS LTDA</text:p>
          </table:table-cell>
          <table:table-cell office:value-type="string" table:style-name="ce7">
            <text:p>13.520.423/0001-84</text:p>
          </table:table-cell>
          <table:table-cell office:value-type="string" table:style-name="ce7">
            <text:p>JOSEFA JACIANY CRUZ DE OLIVEIRA PAIVA</text:p>
          </table:table-cell>
          <table:table-cell office:value-type="string" table:style-name="ce7">
            <text:p>COPEIR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7">
            <text:p>LUCAS SANTOS FRAGA<text:s/>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7">
            <text:p>ALYSSON DE OLIVEIRA SILVA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7">
            <text:p>FELIPE DIAS CAMPOREZI<text:s/>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7">
            <text:p>MATHEUS FERNANDO FARIAS POGGIAN<text:s/>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7">
            <text:p>CLEISSON DA SILVA CASTRO<text:s/>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7">
            <text:p>LUCINEIA DA SILVA CRUZ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7">
            <text:p>MARCOS ANTÔNIO DA SILVA MACHADO BARBOZA<text:s/>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7">
            <text:p>JOSÉ ADAUTO DE CASTRO<text:s/>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7">
            <text:p>JEFFERSON DA SILVA FELICIANO<text:s/>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7">
            <text:p>LUCAS RISSE AMBROSIM HUBNER<text:s/>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7">
            <text:p>MARCOS ANTÔNIO ALVEZ DA SILVA<text:s/>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7">
            <text:p>MARCIO DORTE<text:s/>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7">
            <text:p>RONALDO TEIXEIRA DE CASTRO<text:s/>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7">
            <text:p>JOSÉ BRUNO ALVES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7">
            <text:p>FÁBIO DE FRANCA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7">
            <text:p>FELIPE MATIAS DE JESUS<text:s/>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CRISTIANE CAMPOS MACED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NDREIA FIGUEIREDO DE MENEZ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MADEU FARIAS DE SOUZA CARVALH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SANDRA BANHOS DA SILV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ROSELANE BARBOSA PESSANH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DRIANA DE SOUZA DO CARM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ROSENY GOMES HELMER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SABRINA LYRA BONINSENH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CAIO BARROS SAL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NDREA DA SILVA LOPES DOS SANTO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MANDA MARTINS PIR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SENIA EUSILENE DA SILVA BRINATE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ROSILENE BATIST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SÉRGIO RAMOS PIMENTEL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YURI CARDOZO SILVA<text:s/>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WILGNER CONCEIÇÃO NOGUEIRA</text:p>
          </table:table-cell>
          <table:table-cell office:value-type="string" table:style-name="ce7">
            <text:p>TELEATENDENTE DE EMERGÊNCIA SENIOR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ROSANE SANT ANA TAVARES ESTEVAM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SUZANA DOS SANTOS ALV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LEXIA AUGUSTO PAPINE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NGELA MARIA MUNIZ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BRENDA NUNES DE OLIVEIRA SILV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BRUNO BUENOAIRES FERR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TALITA CABIDELLI MIRAND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SIRLENE PEREIRA GOMES</text:p>
          </table:table-cell>
          <table:table-cell office:value-type="string" table:style-name="ce7">
            <text:p>TELEATENDENTE DE EMERGÊNCIA BILÍNGU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SHIRLEY DOS SANTOS BARRO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SANDRO RAMOS VI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SHIRLEY LOPES MIRANDA SOAR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STEFANNY RODRIGUES DE OLIVEIRA ROS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THIAGO DE OLIVEIRA SILVA</text:p>
          </table:table-cell>
          <table:table-cell office:value-type="string" table:style-name="ce7">
            <text:p>TELEATENDENTE DE EMERGÊNCIA SENIOR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VALMY BARBOZA DA SILVA JÚNIOR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WELLINGTON WASHINGTON DO ROSÁRI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MANDA EFFGEN DA SILV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NDREA COUTINHO GOM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VANDERSON JOSE DIA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VANIA ALVES DOS SANTOS BARBOS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VANUBI FERREIRA ALVES ROCH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NA CAROLINA DUARTE DE OLIVEIRA</text:p>
          </table:table-cell>
          <table:table-cell office:value-type="string" table:style-name="ce7">
            <text:p>TELEATENDENTE DE EMERGÊNCIA BILÍNGU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LESSANDRA GARCIA DE PAULA</text:p>
          </table:table-cell>
          <table:table-cell office:value-type="string" table:style-name="ce7">
            <text:p>TELEATENDE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NDRESSA CORREA DE AMORIM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RIELLE BARRETO DUBOIS DA HO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RTHUR SALVIANO LOP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MARIA AMÉRICA TAVARES BORGES SER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MARIA APARECIDA HERMÍNIO SARMENTO XAVIER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MARIA EDUARDA TORRES SANTO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MARIANA SOUZA DOS ANJO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RODRIGO BISPO PESSO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ROBSON SILVA JÚNIOR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6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MONIQUE VIANA FONSEC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PRISCILA ALVES DE SOUZ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RAFAELA TRABACH DUNG TOSTES</text:p>
          </table:table-cell>
          <table:table-cell office:value-type="string" table:style-name="ce7">
            <text:p>TELEATENDE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RANIELE COITINHO GOM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SHIRLEY LIMA DOS SANTOS NASCIMENT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THIAGO DE ARAÚJO LIM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VINÍCIUS CODECO TEIX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FABIO DE OLIVEIRA CONCEIÇÃ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GUSTAVO ROCHA DA SILVA FITARONI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VITOR FAGUNDES DAS NEV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NATALIA RODRIGUES DOS SANTOS</text:p>
          </table:table-cell>
          <table:table-cell office:value-type="string" table:style-name="ce7">
            <text:p>TELEATENDENTE DE EMERGÊNCIA BILÍNGU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WILERSON SOARES DE OLIV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THAIS DO CARMO SANCH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RÚBIA CRISTINA ANDREAT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MARCOS DANIEL SOUZA GOM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VANILDA DOS SANTOS DE SOUZA FURTAD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LUCIA HELENA MARETOO AZERED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MÁRCIO BATISTA RODRIGU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ROSILENE BARREIRA PINTO PEDROS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TALITA MAYFRANCIA DA FRAG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FABIO MICHEL ANDRADE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JULIANA VENTUROTI CORREA COUTINH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SABRINA SANTOS DA SILV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IGOR ROSA DE PAUL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DIANA ANTUNES DA CUNH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21">
            <text:p>GUSTAVO DE PAULA DA SILV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CARINA NUNES RIBEIR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BRENDA FERNANDES FERR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13">
            <text:p>09.496.309/0001-99</text:p>
          </table:table-cell>
          <table:table-cell office:value-type="string" table:style-name="ce21">
            <text:p>MARIANA VIEIRA FERREIRA</text:p>
          </table:table-cell>
          <table:table-cell office:value-type="string" table:style-name="ce15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13">
            <text:p>09.496.309/0001-99</text:p>
          </table:table-cell>
          <table:table-cell office:value-type="string" table:style-name="ce21">
            <text:p>MATHEUS DOS SANTOS ALVES</text:p>
          </table:table-cell>
          <table:table-cell office:value-type="string" table:style-name="ce15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13">
            <text:p>09.496.309/0001-99</text:p>
          </table:table-cell>
          <table:table-cell office:value-type="string" table:style-name="ce21">
            <text:p>SAYONARA CHRISTINA PONTES ROSA</text:p>
          </table:table-cell>
          <table:table-cell office:value-type="string" table:style-name="ce15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13">
            <text:p>09.496.309/0001-99</text:p>
          </table:table-cell>
          <table:table-cell office:value-type="string" table:style-name="ce21">
            <text:p>LUIS ANTONIO DOS SANTOS LIMA</text:p>
          </table:table-cell>
          <table:table-cell office:value-type="string" table:style-name="ce15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13">
            <text:p>09.496.309/0001-99</text:p>
          </table:table-cell>
          <table:table-cell office:value-type="string" table:style-name="ce21">
            <text:p>LUCAS UCHOA PEREIRA</text:p>
          </table:table-cell>
          <table:table-cell office:value-type="string" table:style-name="ce15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17/2023</text:p>
          </table:table-cell>
          <table:table-cell office:value-type="string" table:style-name="ce7">
            <text:p>MGS - MINAS GERAIS ADMINISTRAÇÃO E SERVIÇOS S.A</text:p>
          </table:table-cell>
          <table:table-cell office:value-type="string" table:style-name="ce7">
            <text:p>33.224.254/0001-42</text:p>
          </table:table-cell>
          <table:table-cell office:value-type="string" table:style-name="ce7">
            <text:p>MARILZA PEREIRA CAETANO<text:s/></text:p>
          </table:table-cell>
          <table:table-cell office:value-type="string" table:style-name="ce7">
            <text:p>ASSISTENTE ADMINISTRATIVO<text:s/>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17/2023</text:p>
          </table:table-cell>
          <table:table-cell office:value-type="string" table:style-name="ce7">
            <text:p>MGS - MINAS GERAIS ADMINISTRAÇÃO E SERVIÇOS S.A</text:p>
          </table:table-cell>
          <table:table-cell office:value-type="string" table:style-name="ce7">
            <text:p>33.224.254/0001-42</text:p>
          </table:table-cell>
          <table:table-cell office:value-type="string" table:style-name="ce7">
            <text:p>ITAMARA SIMONE FONSECA ROCHA</text:p>
          </table:table-cell>
          <table:table-cell office:value-type="string" table:style-name="ce7">
            <text:p>ASSISTENTE ADMINISTRATIVO<text:s/>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3-01T00:00:00" table:style-name="ce6">
            <text:p>mar/25</text:p>
          </table:table-cell>
          <table:table-cell office:value-type="string" table:style-name="ce7">
            <text:p>017/2023</text:p>
          </table:table-cell>
          <table:table-cell office:value-type="string" table:style-name="ce7">
            <text:p>MGS - MINAS GERAIS ADMINISTRAÇÃO E SERVIÇOS S.A</text:p>
          </table:table-cell>
          <table:table-cell office:value-type="string" table:style-name="ce7">
            <text:p>33.224.254/0001-42</text:p>
          </table:table-cell>
          <table:table-cell office:value-type="string" table:style-name="ce7">
            <text:p>ANNY GABRIELLY CARDOSO LARANJA<text:s/></text:p>
          </table:table-cell>
          <table:table-cell office:value-type="string" table:style-name="ce7">
            <text:p>ASSISTENTE ADMINISTRATIVO<text:s/></text:p>
          </table:table-cell>
          <table:table-cell table:number-columns-repeated="16378" table:style-name="ce8"/>
        </table:table-row>
        <table:table-row table:style-name="ro2">
          <table:table-cell office:value-type="date" office:date-value="2025-03-01T00:00:00" table:style-name="ce6">
            <text:p>mar/25</text:p>
          </table:table-cell>
          <table:table-cell office:value-type="string" table:style-name="ce15">
            <text:p>017/2023</text:p>
          </table:table-cell>
          <table:table-cell office:value-type="string" table:style-name="ce7">
            <text:p>MGS - MINAS GERAIS ADMINISTRAÇÃO E SERVIÇOS S.A</text:p>
          </table:table-cell>
          <table:table-cell office:value-type="string" table:style-name="ce7">
            <text:p>33.224.254/0001-42</text:p>
          </table:table-cell>
          <table:table-cell office:value-type="string" table:style-name="ce14">
            <text:p>LUIS GABRIEL DA SILVA BRAGA<text:s/></text:p>
          </table:table-cell>
          <table:table-cell office:value-type="string" table:style-name="ce7">
            <text:p>ASSISTENTE ADMINISTRATIVO<text:s/></text:p>
          </table:table-cell>
          <table:table-cell table:number-columns-repeated="16378"/>
        </table:table-row>
        <table:table-row table:style-name="ro2">
          <table:table-cell office:value-type="date" office:date-value="2025-03-01T00:00:00" table:style-name="ce6">
            <text:p>mar/25</text:p>
          </table:table-cell>
          <table:table-cell office:value-type="string" table:style-name="ce15">
            <text:p>017/2023</text:p>
          </table:table-cell>
          <table:table-cell office:value-type="string" table:style-name="ce7">
            <text:p>MGS - MINAS GERAIS ADMINISTRAÇÃO E SERVIÇOS S.A</text:p>
          </table:table-cell>
          <table:table-cell office:value-type="string" table:style-name="ce7">
            <text:p>33.224.254/0001-42</text:p>
          </table:table-cell>
          <table:table-cell office:value-type="string" table:style-name="ce14">
            <text:p>JENIFFER GONÇALVES MICHAEL MONTEIRO</text:p>
          </table:table-cell>
          <table:table-cell office:value-type="string" table:style-name="ce7">
            <text:p>ASSISTENTE ADMINISTRATIVO<text:s/></text:p>
          </table:table-cell>
          <table:table-cell table:number-columns-repeated="16378"/>
        </table:table-row>
        <table:table-row table:style-name="ro2">
          <table:table-cell table:style-name="ce19"/>
          <table:table-cell table:number-columns-repeated="2" table:style-name="ce1"/>
          <table:table-cell table:style-name="ce5"/>
          <table:table-cell table:number-columns-repeated="16380" table:style-name="ce1"/>
        </table:table-row>
        <table:table-row table:number-rows-repeated="1048328" table:style-name="ro2">
          <table:table-cell table:number-columns-repeated="16384"/>
        </table:table-row>
      </table:table>
      <table:table table:name="ABRIL_2025" table:style-name="ta3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5"/>
        <table:table-column table:style-name="co5" table:default-cell-style-name="ce1"/>
        <table:table-column table:style-name="co6" table:default-cell-style-name="ce1"/>
        <table:table-column table:style-name="co7" table:number-columns-repeated="16378" table:default-cell-style-name="ce1"/>
        <table:table-row table:style-name="ro1">
          <table:table-cell office:value-type="string" table:number-columns-spanned="6" table:number-rows-spanned="1" table:style-name="ce20">
            <text:p>Prestadores de Serviços Terceirizados</text:p>
          </table:table-cell>
          <table:covered-table-cell table:number-columns-repeated="5"/>
          <table:table-cell table:number-columns-repeated="16378" table:style-name="ce1"/>
        </table:table-row>
        <table:table-row table:style-name="ro2">
          <table:table-cell office:value-type="string" table:style-name="ce2">
            <text:p>Mês de Referência</text:p>
          </table:table-cell>
          <table:table-cell office:value-type="string" table:style-name="ce2">
            <text:p>Contrato</text:p>
          </table:table-cell>
          <table:table-cell office:value-type="string" table:style-name="ce3">
            <text:p>Empresa</text:p>
          </table:table-cell>
          <table:table-cell office:value-type="string" table:style-name="ce3">
            <text:p>CNPJ</text:p>
          </table:table-cell>
          <table:table-cell office:value-type="string" table:style-name="ce3">
            <text:p>Colaborador</text:p>
          </table:table-cell>
          <table:table-cell office:value-type="string" table:style-name="ce4">
            <text:p>Cargo/Função</text:p>
          </table:table-cell>
          <table:table-cell table:number-columns-repeated="16378" table:style-name="ce5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CRISTIANE CAMPOS MACED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NDREIA FIGUEIREDO DE MENEZ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LUCAS MARTINS CORREI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NAQUIEL DAS NEVES ALV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NATAN AGUIAR DE OLIV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PENHA BATISTA BERNARDES DA COST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THIAGO SCHNEIDER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VICTOR DOS SANTOS ODENS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SERGIO LUIS DO NASCIMENTO CAMPO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TAUNY BUENOAIRES QUEIROZ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KHRISLEY DOYARA MATUSOCH LOYOLA SCHERRER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MADEU FARIAS DE SOUZA CARVALH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2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OSELANE BARBOSA PESSANHA</text:p>
          </table:table-cell>
          <table:table-cell office:value-type="string" table:style-name="ce7">
            <text:p>TELEATENDENTE DE EMERGÊNCIA</text:p>
          </table:table-cell>
          <table:table-cell table:number-columns-repeated="5" table:style-name="ce8"/>
          <table:table-cell table:style-name="ce1"/>
          <table:table-cell table:number-columns-repeated="16372" table:style-name="ce8"/>
        </table:table-row>
        <table:table-row table:style-name="ro2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DRIANA DE SOUZA DO CARMO</text:p>
          </table:table-cell>
          <table:table-cell office:value-type="string" table:style-name="ce7">
            <text:p>TELEATENDENTE DE EMERGÊNCIA</text:p>
          </table:table-cell>
          <table:table-cell table:number-columns-repeated="5" table:style-name="ce8"/>
          <table:table-cell table:style-name="ce1"/>
          <table:table-cell table:number-columns-repeated="16372" table:style-name="ce8"/>
        </table:table-row>
        <table:table-row table:style-name="ro2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OSENY GOMES HELMER</text:p>
          </table:table-cell>
          <table:table-cell office:value-type="string" table:style-name="ce7">
            <text:p>TELEATENDENTE DE EMERGÊNCIA</text:p>
          </table:table-cell>
          <table:table-cell table:number-columns-repeated="5" table:style-name="ce8"/>
          <table:table-cell table:style-name="ce1"/>
          <table:table-cell table:number-columns-repeated="16372" table:style-name="ce8"/>
        </table:table-row>
        <table:table-row table:style-name="ro2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SABRINA LYRA BONINSENHA</text:p>
          </table:table-cell>
          <table:table-cell office:value-type="string" table:style-name="ce7">
            <text:p>TELEATENDENTE DE EMERGÊNCIA</text:p>
          </table:table-cell>
          <table:table-cell table:number-columns-repeated="5" table:style-name="ce8"/>
          <table:table-cell table:style-name="ce1"/>
          <table:table-cell table:number-columns-repeated="16372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CAIO BARROS SAL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NDREA DA SILVA LOPES DOS SANTO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SENIA EUSILENE DA SILVA BRINATE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OSILENE BATIST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SÉRGIO RAMOS PIMENTEL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YURI CARDOZO SILVA<text:s/>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WILGNER CONCEIÇÃO NOGUEIRA</text:p>
          </table:table-cell>
          <table:table-cell office:value-type="string" table:style-name="ce7">
            <text:p>TELEATENDENTE DE EMERGÊNCIA SENIOR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OSANE SANT ANA TAVARES ESTEVAM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SUZANA DOS SANTOS ALV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LEXIA AUGUSTO PAPINE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NGELA MARIA MUNIZ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BRENDA NUNES DE OLIVEIRA SILV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BRUNO BUENOAIRES FERR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TALITA CABIDELLI MIRAND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SIRLENE PEREIRA GOMES</text:p>
          </table:table-cell>
          <table:table-cell office:value-type="string" table:style-name="ce7">
            <text:p>TELEATENDENTE DE EMERGÊNCIA BILÍNGU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SHIRLEY DOS SANTOS BARRO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SANDRO RAMOS VI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SHIRLEY LOPES MIRANDA SOAR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STEFANNY RODRIGUES DE OLIVEIRA ROS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THIAGO DE OLIVEIRA SILVA</text:p>
          </table:table-cell>
          <table:table-cell office:value-type="string" table:style-name="ce7">
            <text:p>TELEATENDENTE DE EMERGÊNCIA SENIOR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VALMY BARBOZA DA SILVA JÚNIOR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WELLINGTON WASHINGTON DO ROSÁRI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MANDA EFFGEN DA SILV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NDREA COUTINHO GOM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VANDERSON JOSE DIA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VANIA ALVES DOS SANTOS BARBOS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VANUBI FERREIRA ALVES ROCH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NA CAROLINA DUARTE DE OLIVEIRA</text:p>
          </table:table-cell>
          <table:table-cell office:value-type="string" table:style-name="ce7">
            <text:p>TELEATENDENTE DE EMERGÊNCIA BILÍNGU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LESSANDRA GARCIA DE PAULA</text:p>
          </table:table-cell>
          <table:table-cell office:value-type="string" table:style-name="ce7">
            <text:p>TELEATENDE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NDRESSA CORREA DE AMORIM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RIELLE BARRETO DUBOIS DA HO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RTHUR SALVIANO LOP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IA AMÉRICA TAVARES BORGES SER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IA APARECIDA HERMÍNIO SARMENTO XAVIER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IA EDUARDA TORRES SANTO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IANA SOUZA DOS ANJO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ODRIGO BISPO PESSO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OBSON SILVA JÚNIOR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6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ONIQUE VIANA FONSEC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PRISCILA ALVES DE SOUZ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AFAELA TRABACH DUNG TOSTES</text:p>
          </table:table-cell>
          <table:table-cell office:value-type="string" table:style-name="ce7">
            <text:p>TELEATENDE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ANIELE COITINHO GOM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SHIRLEY LIMA DOS SANTOS NASCIMENT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THIAGO DE ARAÚJO LIM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VINÍCIUS CODECO TEIX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ESSYKA DA SILVA ARAUJ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GUSTAVO ROCHA DA SILVA FITARONI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VITOR FAGUNDES DAS NEV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NATALIA RODRIGUES DOS SANTOS</text:p>
          </table:table-cell>
          <table:table-cell office:value-type="string" table:style-name="ce7">
            <text:p>TELEATENDENTE DE EMERGÊNCIA BILÍNGU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WILERSON SOARES DE OLIV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THAIS DO CARMO SANCH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ÚBIA CRISTINA ANDREAT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COS DANIEL SOUZA GOM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VANILDA DOS SANTOS DE SOUZA FURTAD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LUCIA HELENA MARETOO AZERED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ÁRCIO BATISTA RODRIGU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ESSICA RODRIGUES OLIVEIRA SOUZ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TALITA MAYFRANCIA DA FRAG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FABIO MICHEL ANDRADE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ULIANA VENTUROTI CORREA COUTINH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SABRINA SANTOS DA SILV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IGOR ROSA DE PAUL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DIANA ANTUNES DA CUNH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GUSTAVO DE PAULA DA SILV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CARINA NUNES RIBEIR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BRENDA FERNANDES FERR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13">
            <text:p>09.496.309/0001-99</text:p>
          </table:table-cell>
          <table:table-cell office:value-type="string" table:style-name="ce7">
            <text:p>MARIANA VIEIRA FERREIRA</text:p>
          </table:table-cell>
          <table:table-cell office:value-type="string" table:style-name="ce15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13">
            <text:p>09.496.309/0001-99</text:p>
          </table:table-cell>
          <table:table-cell office:value-type="string" table:style-name="ce7">
            <text:p>MATHEUS DOS SANTOS ALVES</text:p>
          </table:table-cell>
          <table:table-cell office:value-type="string" table:style-name="ce15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13">
            <text:p>09.496.309/0001-99</text:p>
          </table:table-cell>
          <table:table-cell office:value-type="string" table:style-name="ce7">
            <text:p>SAYONARA CHRISTINA PONTES ROSA</text:p>
          </table:table-cell>
          <table:table-cell office:value-type="string" table:style-name="ce15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13">
            <text:p>09.496.309/0001-99</text:p>
          </table:table-cell>
          <table:table-cell office:value-type="string" table:style-name="ce7">
            <text:p>LUIS ANTONIO DOS SANTOS LIMA</text:p>
          </table:table-cell>
          <table:table-cell office:value-type="string" table:style-name="ce15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13">
            <text:p>09.496.309/0001-99</text:p>
          </table:table-cell>
          <table:table-cell office:value-type="string" table:style-name="ce7">
            <text:p>LUCAS UCHOA PEREIRA</text:p>
          </table:table-cell>
          <table:table-cell office:value-type="string" table:style-name="ce15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KARINA ALV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ICARO BRAGA BERGAMIM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CATIANA XAVIER DE SOUZ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AIRO DA SILVA BARBOS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IANO NARCISO RIBEIRO NET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OAS DE OLIV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FRANCIER PARANHA GOM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INGRID NASCIMENTO DA SILV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AQUELINE GOMES PAULIN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HANTONY PENUTTE DA SILV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EDMA MARIA DE OLIV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GLORIA DE SOUZA BARBOSA OLIV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IGOR PEREIRA CAETAN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DANIEL DA SILVA GOM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IGOR GUIMARÃES RANGEL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AKELLE DO NASCIMENTO FERR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CRISTIANE GIL DOS SANTO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ILZA PEREIRA CAETAN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FERNANDA GRACIELA ARCANTO SILV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KARINA SPERANDIO SIQU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TA MEIRELES OLIV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ULIETE MARTINS DE ANDRADE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ULIANA SILVA DE ARAÚJ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ULIANA CARVALHO BISPO</text:p>
          </table:table-cell>
          <table:table-cell office:value-type="string" table:style-name="ce7">
            <text:p>OPERADOR DE CALL CENTER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IA DE FÁTIMA SOARES DA CRUZ SOUZ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ACIMARA RODRIGUES DA SILV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ONILTON SOUZA LOTH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4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DOUGLAS LEONARDO NUNES GUAITOLINI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4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SAYMON QUINTEIRO DE SOUS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EANNE MARIA DE SOUZA DO NASCIMENT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IKELY COSTA MOU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ELIANE ALVES CORREA DE OLIV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ERICK DE OLIVEIRA AMARAL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ULIANA XAVIER BATIST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LUIZA HELENA NEV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CRISTIANO BATISTA DO SACRAMENTO</text:p>
          </table:table-cell>
          <table:table-cell office:value-type="string" table:style-name="ce7">
            <text:p>TELEATENDENTE DE EMERGÊNCIA BILÍNGU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HENRIKSON DA SILVA LEITE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LUCAS CAMILO MEMELI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GISELY ALVES NASCIMENT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ÚLIO CÉSAR ROGÉRI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IANA SOEIRO SOAR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ISAQUE DA SILVA FIGUEIRED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ENATA RIBEIRO BURGARELLI HELMER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DANIEL BARBOZA SANTANNA<text:s/>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DAVI TENIS DE SOUZ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LUCIANA DA PENHA CUNH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NELSON FELIPE COUTINHO MARTIN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AYANE MOR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ELEN VICENTE DE ABREU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CARLOS HENRIQUE BATIST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PATRICIA DA SILVA NANT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2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FILIPE CARVALHO ECCHER</text:p>
          </table:table-cell>
          <table:table-cell office:value-type="string" table:style-name="ce7">
            <text:p>TELEATENDENTE DE EMERGÊNCIA</text:p>
          </table:table-cell>
          <table:table-cell table:number-columns-repeated="3" table:style-name="ce8"/>
          <table:table-cell table:style-name="ce1"/>
          <table:table-cell table:number-columns-repeated="16374" table:style-name="ce8"/>
        </table:table-row>
        <table:table-row table:style-name="ro2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HUGO MATOS DA SILVA LUCHI</text:p>
          </table:table-cell>
          <table:table-cell office:value-type="string" table:style-name="ce7">
            <text:p>TELEATENDENTE DE EMERGÊNCIA</text:p>
          </table:table-cell>
          <table:table-cell table:number-columns-repeated="3" table:style-name="ce8"/>
          <table:table-cell table:style-name="ce1"/>
          <table:table-cell table:number-columns-repeated="16374" table:style-name="ce8"/>
        </table:table-row>
        <table:table-row table:style-name="ro2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ESSICA MARINS BITENCURT</text:p>
          </table:table-cell>
          <table:table-cell office:value-type="string" table:style-name="ce7">
            <text:p>TELEATENDENTE DE EMERGÊNCIA</text:p>
          </table:table-cell>
          <table:table-cell table:number-columns-repeated="3" table:style-name="ce8"/>
          <table:table-cell table:style-name="ce1"/>
          <table:table-cell table:number-columns-repeated="16374" table:style-name="ce8"/>
        </table:table-row>
        <table:table-row table:style-name="ro2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NEIDSON MOREIRA</text:p>
          </table:table-cell>
          <table:table-cell office:value-type="string" table:style-name="ce7">
            <text:p>TELEATENDENTE DE EMERGÊNCIA</text:p>
          </table:table-cell>
          <table:table-cell table:number-columns-repeated="3" table:style-name="ce8"/>
          <table:table-cell table:style-name="ce1"/>
          <table:table-cell table:number-columns-repeated="16374" table:style-name="ce8"/>
        </table:table-row>
        <table:table-row table:style-name="ro2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IA EDUARDA FARIAS ANTONACIO</text:p>
          </table:table-cell>
          <table:table-cell office:value-type="string" table:style-name="ce7">
            <text:p>TELEATENDENTE DE EMERGÊNCIA</text:p>
          </table:table-cell>
          <table:table-cell table:number-columns-repeated="3" table:style-name="ce8"/>
          <table:table-cell table:style-name="ce1"/>
          <table:table-cell table:number-columns-repeated="16374" table:style-name="ce8"/>
        </table:table-row>
        <table:table-row table:style-name="ro2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EZEQUIELA RIBEIRO DE JESUS</text:p>
          </table:table-cell>
          <table:table-cell office:value-type="string" table:style-name="ce7">
            <text:p>TELEATENDENTE DE EMERGÊNCIA</text:p>
          </table:table-cell>
          <table:table-cell table:number-columns-repeated="3" table:style-name="ce8"/>
          <table:table-cell table:style-name="ce1"/>
          <table:table-cell table:number-columns-repeated="16374" table:style-name="ce8"/>
        </table:table-row>
        <table:table-row table:style-name="ro2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EMANOELLE GALANTE DA SILVA</text:p>
          </table:table-cell>
          <table:table-cell office:value-type="string" table:style-name="ce7">
            <text:p>TELEATENDENTE DE EMERGÊNCIA</text:p>
          </table:table-cell>
          <table:table-cell table:number-columns-repeated="3" table:style-name="ce8"/>
          <table:table-cell table:style-name="ce1"/>
          <table:table-cell table:number-columns-repeated="16374" table:style-name="ce8"/>
        </table:table-row>
        <table:table-row table:style-name="ro2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AFAEL DA SILVA NASCIMENTO</text:p>
          </table:table-cell>
          <table:table-cell office:value-type="string" table:style-name="ce7">
            <text:p>TELEATENDENTE DE EMERGÊNCIA</text:p>
          </table:table-cell>
          <table:table-cell table:number-columns-repeated="3" table:style-name="ce8"/>
          <table:table-cell table:style-name="ce1"/>
          <table:table-cell table:number-columns-repeated="16374" table:style-name="ce8"/>
        </table:table-row>
        <table:table-row table:style-name="ro2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KAIO RAIS VITORIO</text:p>
          </table:table-cell>
          <table:table-cell office:value-type="string" table:style-name="ce7">
            <text:p>TELEATENDENTE DE EMERGÊNCIA</text:p>
          </table:table-cell>
          <table:table-cell table:number-columns-repeated="3" table:style-name="ce8"/>
          <table:table-cell table:style-name="ce1"/>
          <table:table-cell table:number-columns-repeated="16374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CHARLES LEMOS DOS SANTO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CLAUDIANA MARTINS SILV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ONDINELI DE SOUZ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CRISTIANE PEREIRA KLEIN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22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DANIEL ALMEIDA ZORZAN<text:s/>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DEBORA CRYSTIAN RODRIGUES SILV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DEBORA DE ANDRADE RIT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EDENIS GAVASSONI DE AZEVEDOTO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GUILHERME AUGUSTO DOS SANTOS SANZ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IAGO MARTINS DE SOUZA AGUIAR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LARISSA DOS SANTOS GASPAR MOU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IGOR LÍRIO DE OLIV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OÃO PEDRO LUCENA CARVALHO DE ALMEIDA</text:p>
          </table:table-cell>
          <table:table-cell office:value-type="string" table:style-name="ce7">
            <text:p>OPERADOR DE CALL CENTER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OÃO VICTOR DAS NEVES SILV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ONAS DA ROCHA NUN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ORDANA FRANCISCO COUTINH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CINTIA DE OLIVEIRA BEZER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KAYO CESAR DE JESU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LUAN NERES DE SOUZA PAUL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LUCIANA MENDES GONÇALV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BRUNO CESAR SOAR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ONALIZA NUNES SANTIAGO LIM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GHABRIEL SOUZA SANTO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OSUE PEREIRA ANGELO ADA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OCELINO BONASI DE ALMEID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ULIANA TELES FERR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EVELIN LIMA SANTO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CLAUDIA LETICIA LOPES MUELLER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DIRLENE PEREIRA PEDR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ERIKA NERY SANTOS</text:p>
          </table:table-cell>
          <table:table-cell office:value-type="string" table:style-name="ce7">
            <text:p>TELEATENDENTE DE EMERGÊNCIA<text:s/>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PAULO HENRIQUE DA SILVA PORT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PEDRO HENRIQUE COSTA LAMBERTI</text:p>
          </table:table-cell>
          <table:table-cell office:value-type="string" table:style-name="ce7">
            <text:p>TELEATENDENTE DE EMERGÊNCIA<text:s/>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APHAEL CARVALHO MONTEIR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AYANE MENDONÇA DA SILV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HAIRA SILVA COUTINH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DIOGO CORREA COUTINH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ELIANE DE JESUS SILV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CELA MARIA LEÃ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CELO EDUARDO SANT'ANNA SANTO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COS HENRIQUE DE ALMEIDA ROSÁRI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PAULO EDUARDO DA SILVA BARBOS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ONALDO ANTÔNIO PEIXOTO FILH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ELIANE ARCHANJO DOS SANTO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IZABELLA FERR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EAN MARCELO WILLIAN DE SOUZA ROCH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ENIFER HELENO STOFFEL</text:p>
          </table:table-cell>
          <table:table-cell office:value-type="string" table:style-name="ce7">
            <text:p>TELEATENDENTE DE EMERGÊNCIA BILÍNGU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KAMILLA ALVARENGA CONCEIÇÃO BENTO</text:p>
          </table:table-cell>
          <table:table-cell office:value-type="string" table:style-name="ce7">
            <text:p>TELEATENDENTE DE EMERGÊNCIA BILÍNGU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KAROLINE PIMENTA ERLACHER</text:p>
          </table:table-cell>
          <table:table-cell office:value-type="string" table:style-name="ce7">
            <text:p>TELEATENDENTE</text:p>
          </table:table-cell>
          <table:table-cell table:number-columns-repeated="16378" table:style-name="ce8"/>
        </table:table-row>
        <table:table-row table:style-name="ro5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KELLI BEDETTI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LEILIANE RODRIGUES DE OLIVEIRA ANACLET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LUANA VIEIRA DE FREITA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27/2022</text:p>
          </table:table-cell>
          <table:table-cell office:value-type="string" table:style-name="ce7">
            <text:p>DSJ SERVIÇOS LTDA</text:p>
          </table:table-cell>
          <table:table-cell office:value-type="string" table:style-name="ce7">
            <text:p>21.577.513/0001-30</text:p>
          </table:table-cell>
          <table:table-cell office:value-type="string" table:style-name="ce7">
            <text:p>TANIA SCHIRLEY FLORES EVANGELISTA</text:p>
          </table:table-cell>
          <table:table-cell office:value-type="string" table:style-name="ce7">
            <text:p>COPEIR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27/2022</text:p>
          </table:table-cell>
          <table:table-cell office:value-type="string" table:style-name="ce7">
            <text:p>DSJ SERVIÇOS LTDA</text:p>
          </table:table-cell>
          <table:table-cell office:value-type="string" table:style-name="ce7">
            <text:p>21.577.513/0001-30</text:p>
          </table:table-cell>
          <table:table-cell office:value-type="string" table:style-name="ce7">
            <text:p>GILCILEIA COSTA SILVEIRA DE OLIVEIRA</text:p>
          </table:table-cell>
          <table:table-cell office:value-type="string" table:style-name="ce7">
            <text:p>COPEIR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14/2017</text:p>
          </table:table-cell>
          <table:table-cell office:value-type="string" table:style-name="ce7">
            <text:p>JFL SERVIÇOS LTDA-ME</text:p>
          </table:table-cell>
          <table:table-cell office:value-type="string" table:style-name="ce7">
            <text:p>11.511.109/0001-00</text:p>
          </table:table-cell>
          <table:table-cell office:value-type="string" table:style-name="ce7">
            <text:p>GABRIEL RICARDO DA SILVA</text:p>
          </table:table-cell>
          <table:table-cell office:value-type="string" table:style-name="ce7">
            <text:p>GARÇOM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14/2017</text:p>
          </table:table-cell>
          <table:table-cell office:value-type="string" table:style-name="ce7">
            <text:p>JFL SERVIÇOS LTDA-ME</text:p>
          </table:table-cell>
          <table:table-cell office:value-type="string" table:style-name="ce7">
            <text:p>11.511.109/0001-00</text:p>
          </table:table-cell>
          <table:table-cell office:value-type="string" table:style-name="ce7">
            <text:p>JANETE RODRIGUES PEREIRA MACHADO</text:p>
          </table:table-cell>
          <table:table-cell office:value-type="string" table:style-name="ce7">
            <text:p>GARÇONE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26/2021</text:p>
          </table:table-cell>
          <table:table-cell office:value-type="string" table:style-name="ce7">
            <text:p>TTM SERVIÇOS COMB. DE ESCR. E APOIO ADMINISTRATIVOS LTDA</text:p>
          </table:table-cell>
          <table:table-cell office:value-type="string" table:style-name="ce7">
            <text:p>13.520.423/0001-84</text:p>
          </table:table-cell>
          <table:table-cell office:value-type="string" table:style-name="ce7">
            <text:p>BIANCA ALVES BALBINO SANTOS</text:p>
          </table:table-cell>
          <table:table-cell office:value-type="string" table:style-name="ce7">
            <text:p>RECEPCIONIST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26/2021</text:p>
          </table:table-cell>
          <table:table-cell office:value-type="string" table:style-name="ce7">
            <text:p>TTM SERVIÇOS COMB. DE ESCR. E APOIO ADMINISTRATIVOS LTDA</text:p>
          </table:table-cell>
          <table:table-cell office:value-type="string" table:style-name="ce7">
            <text:p>13.520.423/0001-84</text:p>
          </table:table-cell>
          <table:table-cell office:value-type="string" table:style-name="ce7">
            <text:p>MARLUCIA RODRIGUES BARBOSA</text:p>
          </table:table-cell>
          <table:table-cell office:value-type="string" table:style-name="ce7">
            <text:p>RECEPCIONIST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26/2021</text:p>
          </table:table-cell>
          <table:table-cell office:value-type="string" table:style-name="ce7">
            <text:p>TTM SERVIÇOS COMB. DE ESCR. E APOIO ADMINISTRATIVOS LTDA</text:p>
          </table:table-cell>
          <table:table-cell office:value-type="string" table:style-name="ce7">
            <text:p>13.520.423/0001-84</text:p>
          </table:table-cell>
          <table:table-cell office:value-type="string" table:style-name="ce7">
            <text:p>KAMILA MARIA TEIXEIRA ALVARENGA</text:p>
          </table:table-cell>
          <table:table-cell office:value-type="string" table:style-name="ce7">
            <text:p>RECEPCIONIST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26/2021</text:p>
          </table:table-cell>
          <table:table-cell office:value-type="string" table:style-name="ce7">
            <text:p>TTM SERVIÇOS COMB. DE ESCR. E APOIO ADMINISTRATIVOS LTDA</text:p>
          </table:table-cell>
          <table:table-cell office:value-type="string" table:style-name="ce7">
            <text:p>13.520.423/0001-84</text:p>
          </table:table-cell>
          <table:table-cell office:value-type="string" table:style-name="ce7">
            <text:p>JULIANA DO NASCIMENTO SILVA</text:p>
          </table:table-cell>
          <table:table-cell office:value-type="string" table:style-name="ce7">
            <text:p>RECEPCIONIST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26/2021</text:p>
          </table:table-cell>
          <table:table-cell office:value-type="string" table:style-name="ce7">
            <text:p>TTM SERVIÇOS COMB. DE ESCR. E APOIO ADMINISTRATIVOS LTDA</text:p>
          </table:table-cell>
          <table:table-cell office:value-type="string" table:style-name="ce7">
            <text:p>13.520.423/0001-84</text:p>
          </table:table-cell>
          <table:table-cell office:value-type="string" table:style-name="ce7">
            <text:p>YASMIM NASCIMENTO PEDREIRA<text:s/></text:p>
          </table:table-cell>
          <table:table-cell office:value-type="string" table:style-name="ce7">
            <text:p>RECEPCIONIST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26/2021</text:p>
          </table:table-cell>
          <table:table-cell office:value-type="string" table:style-name="ce7">
            <text:p>TTM SERVIÇOS COMB. DE ESCR. E APOIO ADMINISTRATIVOS LTDA</text:p>
          </table:table-cell>
          <table:table-cell office:value-type="string" table:style-name="ce7">
            <text:p>13.520.423/0001-84</text:p>
          </table:table-cell>
          <table:table-cell office:value-type="string" table:style-name="ce7">
            <text:p>THAYENE DE OLIVEIRA CANELA</text:p>
          </table:table-cell>
          <table:table-cell office:value-type="string" table:style-name="ce7">
            <text:p>RECEPCIONIST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GLAUCIA PEREIRA DA SILVA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ALEX SANDRO VITORINO DE MOURA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JACIELE PEREIRA SOARES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ANA PAULA SILVANA CORREA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CARLA DOS SANTOS OLIVEIRA SALVADOR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CARLA SIQUEIRA DE SOUZA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MARIA APARECIDA CONCEIÇÃO SALLES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DELMA MARTINS DA SILVA BERLAMINO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DORCA DA SILVA NASCIMENTO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FERNANDA DA SILVA NUNES DE OLIVEIRA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JOSÉ JORGE PEREIRA DE FREITAS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MÁRCIA LUZIA DE ABREU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MARINEZ SEBASTIANA DA SILVA ABREU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MIRLENE RIBEIRO PASSOS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VANUSA JANUARIO LUCIANO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9">
            <text:p>PATRICIA NEITZL MEWES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ROSANGELA DA SILVA ADRIANO CARDOSO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KESIA ALVES DA SILVA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ANA CLAUDIA ROSA GERALDINO<text:s/>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12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AILTON GOMES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7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12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JOALÍCIA COSTA SILVA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7">
            <text:p>LUCAS SANTOS FRAGA<text:s/>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7">
            <text:p>FILIPE DIAS CAMPOREZI<text:s/>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7">
            <text:p>MATHEUS FERNANDO FARIAS POGGIAN<text:s/>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7">
            <text:p>CLEISSON DA SILVA CASTRO<text:s/>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7">
            <text:p>LUCINEIA DA SILVA CRUZ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7">
            <text:p>MARCOS ANTÔNIO DA SILVA MACHADO BARBOZA<text:s/>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7">
            <text:p>JOSÉ ADAUTO DE CASTRO<text:s/>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7">
            <text:p>JEFFERSON DA SILVA FELICIANO<text:s/>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7">
            <text:p>LUCAS RISSE AMBROSIM HUBNER<text:s/>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7">
            <text:p>MARCOS ANTÔNIO ALVEZ DA SILVA<text:s/>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7">
            <text:p>MARCIO DORTE<text:s/>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7">
            <text:p>RONALDO TEIXEIRA DE CASTRO<text:s/>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7">
            <text:p>JOSÉ BRUNO ALVES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7">
            <text:p>FÁBIO DE FRANCA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7">
            <text:p>FELIPE MATIAS DE JESUS<text:s/>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17/2023</text:p>
          </table:table-cell>
          <table:table-cell office:value-type="string" table:style-name="ce7">
            <text:p>MGS - MINAS GERAIS ADMINISTRAÇÃO E SERVIÇOS S.A</text:p>
          </table:table-cell>
          <table:table-cell office:value-type="string" table:style-name="ce7">
            <text:p>33.224.254/0001-42</text:p>
          </table:table-cell>
          <table:table-cell office:value-type="string" table:style-name="ce7">
            <text:p>MARILZA PEREIRA CAETANO<text:s/></text:p>
          </table:table-cell>
          <table:table-cell office:value-type="string" table:style-name="ce7">
            <text:p>ASSISTENTE ADMINISTRATIVO<text:s/>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17/2023</text:p>
          </table:table-cell>
          <table:table-cell office:value-type="string" table:style-name="ce7">
            <text:p>MGS - MINAS GERAIS ADMINISTRAÇÃO E SERVIÇOS S.A</text:p>
          </table:table-cell>
          <table:table-cell office:value-type="string" table:style-name="ce7">
            <text:p>33.224.254/0001-42</text:p>
          </table:table-cell>
          <table:table-cell office:value-type="string" table:style-name="ce7">
            <text:p>ITAMARA SIMONE FONSECA ROCHA</text:p>
          </table:table-cell>
          <table:table-cell office:value-type="string" table:style-name="ce7">
            <text:p>ASSISTENTE ADMINISTRATIVO<text:s/>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4-01T00:00:00" table:style-name="ce6">
            <text:p>abr/25</text:p>
          </table:table-cell>
          <table:table-cell office:value-type="string" table:style-name="ce7">
            <text:p>017/2023</text:p>
          </table:table-cell>
          <table:table-cell office:value-type="string" table:style-name="ce7">
            <text:p>MGS - MINAS GERAIS ADMINISTRAÇÃO E SERVIÇOS S.A</text:p>
          </table:table-cell>
          <table:table-cell office:value-type="string" table:style-name="ce7">
            <text:p>33.224.254/0001-42</text:p>
          </table:table-cell>
          <table:table-cell office:value-type="string" table:style-name="ce7">
            <text:p>ANNY GABRIELLY CARDOSO LARANJA<text:s/></text:p>
          </table:table-cell>
          <table:table-cell office:value-type="string" table:style-name="ce7">
            <text:p>ASSISTENTE ADMINISTRATIVO<text:s/></text:p>
          </table:table-cell>
          <table:table-cell table:number-columns-repeated="16378" table:style-name="ce8"/>
        </table:table-row>
        <table:table-row table:style-name="ro2">
          <table:table-cell office:value-type="date" office:date-value="2025-04-01T00:00:00" table:style-name="ce6">
            <text:p>abr/25</text:p>
          </table:table-cell>
          <table:table-cell office:value-type="string" table:style-name="ce15">
            <text:p>017/2023</text:p>
          </table:table-cell>
          <table:table-cell office:value-type="string" table:style-name="ce7">
            <text:p>MGS - MINAS GERAIS ADMINISTRAÇÃO E SERVIÇOS S.A</text:p>
          </table:table-cell>
          <table:table-cell office:value-type="string" table:style-name="ce7">
            <text:p>33.224.254/0001-42</text:p>
          </table:table-cell>
          <table:table-cell office:value-type="string" table:style-name="ce14">
            <text:p>LUIS GABRIEL DA SILVA BRAGA<text:s/></text:p>
          </table:table-cell>
          <table:table-cell office:value-type="string" table:style-name="ce7">
            <text:p>ASSISTENTE ADMINISTRATIVO<text:s/></text:p>
          </table:table-cell>
          <table:table-cell table:number-columns-repeated="16378"/>
        </table:table-row>
        <table:table-row table:style-name="ro2">
          <table:table-cell office:value-type="date" office:date-value="2025-04-01T00:00:00" table:style-name="ce6">
            <text:p>abr/25</text:p>
          </table:table-cell>
          <table:table-cell office:value-type="string" table:style-name="ce15">
            <text:p>017/2023</text:p>
          </table:table-cell>
          <table:table-cell office:value-type="string" table:style-name="ce7">
            <text:p>MGS - MINAS GERAIS ADMINISTRAÇÃO E SERVIÇOS S.A</text:p>
          </table:table-cell>
          <table:table-cell office:value-type="string" table:style-name="ce7">
            <text:p>33.224.254/0001-42</text:p>
          </table:table-cell>
          <table:table-cell office:value-type="string" table:style-name="ce14">
            <text:p>JENIFFER GONÇALVES MICHAEL MONTEIRO</text:p>
          </table:table-cell>
          <table:table-cell office:value-type="string" table:style-name="ce7">
            <text:p>ASSISTENTE ADMINISTRATIVO<text:s/></text:p>
          </table:table-cell>
          <table:table-cell table:number-columns-repeated="16378"/>
        </table:table-row>
        <table:table-row table:style-name="ro2">
          <table:table-cell table:style-name="ce19"/>
          <table:table-cell table:number-columns-repeated="2" table:style-name="ce1"/>
          <table:table-cell table:style-name="ce5"/>
          <table:table-cell table:number-columns-repeated="16380" table:style-name="ce1"/>
        </table:table-row>
        <table:table-row table:number-rows-repeated="1048324" table:style-name="ro2">
          <table:table-cell table:number-columns-repeated="16384"/>
        </table:table-row>
      </table:table>
      <table:table table:name="MAIO_2025_" table:style-name="ta3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5"/>
        <table:table-column table:style-name="co5" table:default-cell-style-name="ce1"/>
        <table:table-column table:style-name="co6" table:default-cell-style-name="ce1"/>
        <table:table-column table:style-name="co7" table:number-columns-repeated="16378" table:default-cell-style-name="ce1"/>
        <table:table-row table:style-name="ro1">
          <table:table-cell office:value-type="string" table:number-columns-spanned="6" table:number-rows-spanned="1" table:style-name="ce20">
            <text:p>Prestadores de Serviços Terceirizados</text:p>
          </table:table-cell>
          <table:covered-table-cell table:number-columns-repeated="5"/>
          <table:table-cell table:number-columns-repeated="16378" table:style-name="ce1"/>
        </table:table-row>
        <table:table-row table:style-name="ro2">
          <table:table-cell office:value-type="string" table:style-name="ce2">
            <text:p>Mês de Referência</text:p>
          </table:table-cell>
          <table:table-cell office:value-type="string" table:style-name="ce2">
            <text:p>Contrato</text:p>
          </table:table-cell>
          <table:table-cell office:value-type="string" table:style-name="ce3">
            <text:p>Empresa</text:p>
          </table:table-cell>
          <table:table-cell office:value-type="string" table:style-name="ce3">
            <text:p>CNPJ</text:p>
          </table:table-cell>
          <table:table-cell office:value-type="string" table:style-name="ce3">
            <text:p>Colaborador</text:p>
          </table:table-cell>
          <table:table-cell office:value-type="string" table:style-name="ce4">
            <text:p>Cargo/Função</text:p>
          </table:table-cell>
          <table:table-cell table:number-columns-repeated="16378" table:style-name="ce5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CRISTIANE CAMPOS MACED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NDREIA FIGUEIREDO DE MENEZ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LUCAS MARTINS CORREI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NAQUIEL DAS NEVES ALV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NATAN AGUIAR DE OLIV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PENHA BATISTA BERNARDES DA COST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THIAGO SCHNEIDER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VICTOR DOS SANTOS ODENS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SERGIO LUIS DO NASCIMENTO CAMPO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TAUNY BUENOAIRES QUEIROZ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KHRISLEY DOYARA MATUSOCH LOYOLA SCHERRER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MADEU FARIAS DE SOUZA CARVALH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2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OSELANE BARBOSA PESSANHA</text:p>
          </table:table-cell>
          <table:table-cell office:value-type="string" table:style-name="ce7">
            <text:p>TELEATENDENTE DE EMERGÊNCIA</text:p>
          </table:table-cell>
          <table:table-cell table:number-columns-repeated="5" table:style-name="ce8"/>
          <table:table-cell table:style-name="ce1"/>
          <table:table-cell table:number-columns-repeated="16372" table:style-name="ce8"/>
        </table:table-row>
        <table:table-row table:style-name="ro2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DRIANA DE SOUZA DO CARMO</text:p>
          </table:table-cell>
          <table:table-cell office:value-type="string" table:style-name="ce7">
            <text:p>TELEATENDENTE DE EMERGÊNCIA</text:p>
          </table:table-cell>
          <table:table-cell table:number-columns-repeated="5" table:style-name="ce8"/>
          <table:table-cell table:style-name="ce1"/>
          <table:table-cell table:number-columns-repeated="16372" table:style-name="ce8"/>
        </table:table-row>
        <table:table-row table:style-name="ro2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OSENY GOMES HELMER</text:p>
          </table:table-cell>
          <table:table-cell office:value-type="string" table:style-name="ce7">
            <text:p>TELEATENDENTE DE EMERGÊNCIA</text:p>
          </table:table-cell>
          <table:table-cell table:number-columns-repeated="5" table:style-name="ce8"/>
          <table:table-cell table:style-name="ce1"/>
          <table:table-cell table:number-columns-repeated="16372" table:style-name="ce8"/>
        </table:table-row>
        <table:table-row table:style-name="ro2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SABRINA LYRA BONINSENHA</text:p>
          </table:table-cell>
          <table:table-cell office:value-type="string" table:style-name="ce7">
            <text:p>TELEATENDENTE DE EMERGÊNCIA</text:p>
          </table:table-cell>
          <table:table-cell table:number-columns-repeated="5" table:style-name="ce8"/>
          <table:table-cell table:style-name="ce1"/>
          <table:table-cell table:number-columns-repeated="16372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CAIO BARROS SAL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NDREA DA SILVA LOPES DOS SANTO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SENIA EUSILENE DA SILVA BRINATE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OSILENE BATIST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SERGIO RAMOS PIMENTEL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YURI CARDOZO SILVA<text:s/>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WILGNER CONCEIÇÃO NOGUEIRA</text:p>
          </table:table-cell>
          <table:table-cell office:value-type="string" table:style-name="ce7">
            <text:p>TELEATENDENTE DE EMERGÊNCIA SENIOR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OSANE SANT ANA TAVARES ESTEVAM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SUZANA DOS SANTOS ALV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LEXIA AUGUSTO PAPINE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NGELA MARIA MUNIZ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BRENDA NUNES DE OLIVEIRA SILV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BRUNO BUENOAIRES FERR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TALYTA CABIDELLI MIRAND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SIRLENE PEREIRA GOMES</text:p>
          </table:table-cell>
          <table:table-cell office:value-type="string" table:style-name="ce7">
            <text:p>TELEATENDENTE DE EMERGÊNCIA BILÍNGU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SHIRLEY DOS SANTOS BARRO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SANDRO RAMOS VI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SHIRLEY LOPES MIRANDA SOAR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THIAGO DE OLIVEIRA SILVA</text:p>
          </table:table-cell>
          <table:table-cell office:value-type="string" table:style-name="ce7">
            <text:p>TELEATENDENTE DE EMERGÊNCIA SENIOR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VALMY BARBOZA DA SILVA JÚNIOR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WELLINGTON WASHINGTON DO ROSÁRI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MANDA EFFGEN DA SILV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NDREA COUTINHO GOM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VANIA ALVES DOS SANTOS BARBOS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VANUBI FERREIRA ALVES ROCH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NA CAROLINA DUARTE DE OLIVEIRA</text:p>
          </table:table-cell>
          <table:table-cell office:value-type="string" table:style-name="ce7">
            <text:p>TELEATENDENTE DE EMERGÊNCIA BILÍNGU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LESSANDRA GARCIA DE PAULA</text:p>
          </table:table-cell>
          <table:table-cell office:value-type="string" table:style-name="ce7">
            <text:p>TELEATENDE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NDRESSA CORREA DE AMORIM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RIELLE BARRETO DUBOIS DA HO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RTHUR SALVIANO LOP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IA AMERICA TAVARES BORGES SER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IA APARECIDA HERMÍNIO SARMENTO XAVIER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IANA SOUZA DOS ANJO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ODRIGO BISPO PESSO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OBSON SILVA JÚNIOR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ONIQUE VIANA FONSEC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PRISCILA ALVES DE SOUZ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AFAELA TRABACH DUNG TOSTES</text:p>
          </table:table-cell>
          <table:table-cell office:value-type="string" table:style-name="ce7">
            <text:p>TELEATENDENTE</text:p>
          </table:table-cell>
          <table:table-cell table:number-columns-repeated="16378" table:style-name="ce8"/>
        </table:table-row>
        <table:table-row table:style-name="ro6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ANIELE COITINHO GOM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SHIRLEY LIMA DOS SANTOS NASCIMENT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THIAGO DE ARAÚJO LIM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VINICIUS CODECO TEIX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GUSTAVO ROCHA DA SILVA FITARONI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VITOR FAGUNDES DAS NEV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NATALIA RODRIGUES DOS SANTOS</text:p>
          </table:table-cell>
          <table:table-cell office:value-type="string" table:style-name="ce7">
            <text:p>TELEATENDENTE DE EMERGÊNCIA BILÍNGU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WILERSON SOARES DE OLIV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THAIS DO CARMO SANCH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uBIA CRISTINA ANDREAT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COS DANIEL SOUZA GOM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VANILDA DOS SANTOS DE SOUZA FURTAD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LUCIA HELENA MARETOO AZERED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CIO BATISTA RODRIGU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ESSICA RODRIGUES OLIVEIRA SOUZ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TALITA MAYFRANCIA DA FRAG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FABIO MICHEL ANDRADE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ULIANA VENTUROTI CORREA COUTINH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SABRINA SANTOS DA SILV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DRIANA DE SOUZA DO CARM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DIANA ANTUNES DA CUNH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CARINA NUNES RIBEIR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BRENDA FERNANDES FERR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13">
            <text:p>09.496.309/0001-99</text:p>
          </table:table-cell>
          <table:table-cell office:value-type="string" table:style-name="ce7">
            <text:p>MARIANA VIEIRA FERREIRA</text:p>
          </table:table-cell>
          <table:table-cell office:value-type="string" table:style-name="ce15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13">
            <text:p>09.496.309/0001-99</text:p>
          </table:table-cell>
          <table:table-cell office:value-type="string" table:style-name="ce7">
            <text:p>MATHEUS DOS SANTOS ALVES</text:p>
          </table:table-cell>
          <table:table-cell office:value-type="string" table:style-name="ce15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13">
            <text:p>09.496.309/0001-99</text:p>
          </table:table-cell>
          <table:table-cell office:value-type="string" table:style-name="ce7">
            <text:p>SAYONARA CHRISTINA PONTES ROSA</text:p>
          </table:table-cell>
          <table:table-cell office:value-type="string" table:style-name="ce15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13">
            <text:p>09.496.309/0001-99</text:p>
          </table:table-cell>
          <table:table-cell office:value-type="string" table:style-name="ce7">
            <text:p>LUIS ANTONIO DOS SANTOS LIMA</text:p>
          </table:table-cell>
          <table:table-cell office:value-type="string" table:style-name="ce15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13">
            <text:p>09.496.309/0001-99</text:p>
          </table:table-cell>
          <table:table-cell office:value-type="string" table:style-name="ce7">
            <text:p>LUCAS UCHOA PEREIRA</text:p>
          </table:table-cell>
          <table:table-cell office:value-type="string" table:style-name="ce15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KARINA ALV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ICARO BRAGA BERGAMIM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AIRO DA SILVA BARBOS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IANO NARCISO RIBEIRO NET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OAS DE OLIV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FRANCIER PARANHA GOM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INGRID NASCIMENTO DA SILV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AQUELINE GOMES PAULIN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HANTONY PENUTTE DA SILV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EDMA MARIA DE OLIV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GLORIA DE SOUZA BARBOSA OLIV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IGOR PEREIRA CAETAN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DANIEL DA SILVA GOM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IGOR GUIMARÃES RANGEL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AKELLE DO NASCIMENTO FERR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CRISTIANE GIL DOS SANTO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ILZA PEREIRA CAETAN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FERNANDA GRACIELA ARCANTO SILV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KARINA SPERANDIO SIQU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TA MEIRELES OLIV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ULIETE MARTINS DE ANDRADE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ULIANA SILVA DE ARAÚJ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ULIANA CARVALHO BISPO</text:p>
          </table:table-cell>
          <table:table-cell office:value-type="string" table:style-name="ce7">
            <text:p>OPERADOR DE CALL CENTER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IA DE FÁTIMA SOARES DA CRUZ SOUZ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ACIMARA RODRIGUES DA SILV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ONILTON SOUZA LOTH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DOUGLAS LEONARDO NUNES GUAITOLINI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SAYMON QUINTEIRO DE SOUS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EANNE MARIA DE SOUZA DO NASCIMENT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IKELY COSTA MOU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ELIANE ALVES CORREA DE OLIV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ERICK DE OLIVEIRA AMARAL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4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ULIANA XAVIER BATIST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4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LUIZA HELENA NEV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CRISTIANO BATISTA DO SACRAMENTO</text:p>
          </table:table-cell>
          <table:table-cell office:value-type="string" table:style-name="ce7">
            <text:p>TELEATENDENTE DE EMERGÊNCIA BILÍNGU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HENRIKSON DA SILVA LEITE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LUCAS CAMILO MEMELI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GISELY ALVES NASCIMENT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ULIO CESAR ROGERI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IANA SOEIRO SOAR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ISAQUE DA SILVA FIGUEIRED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ENATA RIBEIRO BURGARELLI HELMER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DANIEL BARBOZA SANTANNA<text:s/>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DAVI TENIS DE SOUZ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LUCIANA DA PENHA CUNH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NELSON FELIPE COUTINHO MARTIN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AYANE MOR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ELEN VICENTE DE ABREU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CARLOS HENRIQUE BATIST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PATRICIA DA SILVA NANT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FILIPE CARVALHO ECCHER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HUGO MATOS DA SILVA LUCHI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ESSICA MARINS BITENCURT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NEIDSON MOR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IA EDUARDA FARIAS ANTONACI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EZEQUIELA RIBEIRO DE JESU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2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EMANOELLE GALANTE DA SILVA</text:p>
          </table:table-cell>
          <table:table-cell office:value-type="string" table:style-name="ce7">
            <text:p>TELEATENDENTE DE EMERGÊNCIA</text:p>
          </table:table-cell>
          <table:table-cell table:number-columns-repeated="3" table:style-name="ce8"/>
          <table:table-cell table:style-name="ce1"/>
          <table:table-cell table:number-columns-repeated="16374" table:style-name="ce8"/>
        </table:table-row>
        <table:table-row table:style-name="ro2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AFAEL DA SILVA NASCIMENTO</text:p>
          </table:table-cell>
          <table:table-cell office:value-type="string" table:style-name="ce7">
            <text:p>TELEATENDENTE DE EMERGÊNCIA</text:p>
          </table:table-cell>
          <table:table-cell table:number-columns-repeated="3" table:style-name="ce8"/>
          <table:table-cell table:style-name="ce1"/>
          <table:table-cell table:number-columns-repeated="16374" table:style-name="ce8"/>
        </table:table-row>
        <table:table-row table:style-name="ro2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KAIO RAIS VITORIO</text:p>
          </table:table-cell>
          <table:table-cell office:value-type="string" table:style-name="ce7">
            <text:p>TELEATENDENTE DE EMERGÊNCIA</text:p>
          </table:table-cell>
          <table:table-cell table:number-columns-repeated="3" table:style-name="ce8"/>
          <table:table-cell table:style-name="ce1"/>
          <table:table-cell table:number-columns-repeated="16374" table:style-name="ce8"/>
        </table:table-row>
        <table:table-row table:style-name="ro2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CHARLES LEMOS DOS SANTOS</text:p>
          </table:table-cell>
          <table:table-cell office:value-type="string" table:style-name="ce7">
            <text:p>TELEATENDENTE DE EMERGÊNCIA</text:p>
          </table:table-cell>
          <table:table-cell table:number-columns-repeated="3" table:style-name="ce8"/>
          <table:table-cell table:style-name="ce1"/>
          <table:table-cell table:number-columns-repeated="16374" table:style-name="ce8"/>
        </table:table-row>
        <table:table-row table:style-name="ro2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CLAUDIANA MARTINS SILVA</text:p>
          </table:table-cell>
          <table:table-cell office:value-type="string" table:style-name="ce7">
            <text:p>TELEATENDENTE DE EMERGÊNCIA</text:p>
          </table:table-cell>
          <table:table-cell table:number-columns-repeated="3" table:style-name="ce8"/>
          <table:table-cell table:style-name="ce1"/>
          <table:table-cell table:number-columns-repeated="16374" table:style-name="ce8"/>
        </table:table-row>
        <table:table-row table:style-name="ro2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ONDINELI DE SOUZA</text:p>
          </table:table-cell>
          <table:table-cell office:value-type="string" table:style-name="ce7">
            <text:p>TELEATENDENTE DE EMERGÊNCIA</text:p>
          </table:table-cell>
          <table:table-cell table:number-columns-repeated="3" table:style-name="ce8"/>
          <table:table-cell table:style-name="ce1"/>
          <table:table-cell table:number-columns-repeated="16374" table:style-name="ce8"/>
        </table:table-row>
        <table:table-row table:style-name="ro2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CRISTIANE PEREIRA KLEIN</text:p>
          </table:table-cell>
          <table:table-cell office:value-type="string" table:style-name="ce7">
            <text:p>TELEATENDENTE DE EMERGÊNCIA</text:p>
          </table:table-cell>
          <table:table-cell table:number-columns-repeated="3" table:style-name="ce8"/>
          <table:table-cell table:style-name="ce1"/>
          <table:table-cell table:number-columns-repeated="16374" table:style-name="ce8"/>
        </table:table-row>
        <table:table-row table:style-name="ro2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DANIEL ALMEIDA ZORZAN<text:s/></text:p>
          </table:table-cell>
          <table:table-cell office:value-type="string" table:style-name="ce7">
            <text:p>TELEATENDENTE DE EMERGÊNCIA</text:p>
          </table:table-cell>
          <table:table-cell table:number-columns-repeated="3" table:style-name="ce8"/>
          <table:table-cell table:style-name="ce1"/>
          <table:table-cell table:number-columns-repeated="16374" table:style-name="ce8"/>
        </table:table-row>
        <table:table-row table:style-name="ro2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DEBORA CRYSTIAN RODRIGUES SILVA</text:p>
          </table:table-cell>
          <table:table-cell office:value-type="string" table:style-name="ce7">
            <text:p>TELEATENDENTE DE EMERGÊNCIA</text:p>
          </table:table-cell>
          <table:table-cell table:number-columns-repeated="3" table:style-name="ce8"/>
          <table:table-cell table:style-name="ce1"/>
          <table:table-cell table:number-columns-repeated="16374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DEBORA DE ANDRADE RIT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EDENIS GAVASSONI DE AZEVED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5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GUILHERME AUGUSTO DOS SANTOS SANZ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IAGO MARTINS DE SOUZA AGUIAR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22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LARISSA DOS SANTOS GASPAR MOU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IGOR LÍRIO DE OLIV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OAO PEDRO LUCENA CARVALHO DE ALMEIDA</text:p>
          </table:table-cell>
          <table:table-cell office:value-type="string" table:style-name="ce7">
            <text:p>OPERADOR DE CALL CENTER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OAO VICTOR DAS NEVES SILV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ONAS DA ROCHA NUN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ORDANA FRANCISCO COUTINH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CINTIA DE OLIVEIRA BEZER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KAYO CEZAR DE JESU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LUAN NERES DE SOUZA PAUL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LUCIANA MENDES GONÇALV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BRUNO CESAR SOAR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ONALIZA NUNES SANTIAGO LIM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GHABRIEL SOUZA SANTO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OCELINO BONASI DE ALMEID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ULIANA TELES FERR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EVELIN LIMA SANTO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CLAUDIA LETICIA LOPES MUELLER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DIRLENE PEREIRA PEDR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ERIKA NERY SANTOS</text:p>
          </table:table-cell>
          <table:table-cell office:value-type="string" table:style-name="ce7">
            <text:p>TELEATENDENTE DE EMERGÊNCIA<text:s/>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PAULO HENRIQUE DA SILVA PORT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PEDRO HENRIQUE COSTA LAMBERTI</text:p>
          </table:table-cell>
          <table:table-cell office:value-type="string" table:style-name="ce7">
            <text:p>TELEATENDENTE DE EMERGÊNCIA<text:s/>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APHAEL CARVALHO MONTEIR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AYANE MENDONÇA DA SILV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HAIRA SILVA COUTINH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DIOGO CORREA COUTINH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ELIANE DE JESUS SILV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CELA MARIA LEÃ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CELO EDUARDO SANT'ANNA SANTO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COS HENRIQUE DE ALMEIDA ROSÁRI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PAULO EDUARDO DA SILVA BARBOS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ONALDO ANTÔNIO PEIXOTO FILH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ELIANE ARCHANJO DOS SANTO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IZABELLA FERR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EAN MARCELO WILLIAN DE SOUZA ROCH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ENIFER HELENO STOFFEL</text:p>
          </table:table-cell>
          <table:table-cell office:value-type="string" table:style-name="ce7">
            <text:p>TELEATENDENTE DE EMERGÊNCIA BILÍNGU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KAMILLA ALVARENGA CONCEIÇÃO BENTO</text:p>
          </table:table-cell>
          <table:table-cell office:value-type="string" table:style-name="ce7">
            <text:p>TELEATENDENTE DE EMERGÊNCIA BILÍNGU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KAROLINE PIMENTA ERLACHER</text:p>
          </table:table-cell>
          <table:table-cell office:value-type="string" table:style-name="ce7">
            <text:p>TELEATENDE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KELLI BEDETTI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LEILIANE RODRIGUES DE OLIVEIRA ANACLET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LUANA VIEIRA DE FREITA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27/2022</text:p>
          </table:table-cell>
          <table:table-cell office:value-type="string" table:style-name="ce7">
            <text:p>DSJ SERVIÇOS LTDA</text:p>
          </table:table-cell>
          <table:table-cell office:value-type="string" table:style-name="ce7">
            <text:p>21.577.513/0001-30</text:p>
          </table:table-cell>
          <table:table-cell office:value-type="string" table:style-name="ce7">
            <text:p>TANIA SCHIRLEY FLORES EVANGELISTA</text:p>
          </table:table-cell>
          <table:table-cell office:value-type="string" table:style-name="ce7">
            <text:p>COPEIR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27/2022</text:p>
          </table:table-cell>
          <table:table-cell office:value-type="string" table:style-name="ce7">
            <text:p>DSJ SERVIÇOS LTDA</text:p>
          </table:table-cell>
          <table:table-cell office:value-type="string" table:style-name="ce7">
            <text:p>21.577.513/0001-30</text:p>
          </table:table-cell>
          <table:table-cell office:value-type="string" table:style-name="ce7">
            <text:p>GILCILEIA COSTA SILVEIRA DE OLIVEIRA</text:p>
          </table:table-cell>
          <table:table-cell office:value-type="string" table:style-name="ce7">
            <text:p>COPEIR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14/2017</text:p>
          </table:table-cell>
          <table:table-cell office:value-type="string" table:style-name="ce7">
            <text:p>JFL SERVIÇOS LTDA-ME</text:p>
          </table:table-cell>
          <table:table-cell office:value-type="string" table:style-name="ce7">
            <text:p>11.511.109/0001-00</text:p>
          </table:table-cell>
          <table:table-cell office:value-type="string" table:style-name="ce7">
            <text:p>GABRIEL RICARDO DA SILVA</text:p>
          </table:table-cell>
          <table:table-cell office:value-type="string" table:style-name="ce7">
            <text:p>GARÇOM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14/2017</text:p>
          </table:table-cell>
          <table:table-cell office:value-type="string" table:style-name="ce7">
            <text:p>JFL SERVIÇOS LTDA-ME</text:p>
          </table:table-cell>
          <table:table-cell office:value-type="string" table:style-name="ce7">
            <text:p>11.511.109/0001-00</text:p>
          </table:table-cell>
          <table:table-cell office:value-type="string" table:style-name="ce7">
            <text:p>JANETE RODRIGUES PEREIRA MACHADO</text:p>
          </table:table-cell>
          <table:table-cell office:value-type="string" table:style-name="ce7">
            <text:p>GARÇONETE</text:p>
          </table:table-cell>
          <table:table-cell table:number-columns-repeated="16378" table:style-name="ce8"/>
        </table:table-row>
        <table:table-row table:style-name="ro5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26/2021</text:p>
          </table:table-cell>
          <table:table-cell office:value-type="string" table:style-name="ce7">
            <text:p>TTM SERVIÇOS COMB. DE ESCR. E APOIO ADMINISTRATIVOS LTDA</text:p>
          </table:table-cell>
          <table:table-cell office:value-type="string" table:style-name="ce7">
            <text:p>13.520.423/0001-84</text:p>
          </table:table-cell>
          <table:table-cell office:value-type="string" table:style-name="ce7">
            <text:p>BIANCA ALVES BALBINO SANTOS</text:p>
          </table:table-cell>
          <table:table-cell office:value-type="string" table:style-name="ce7">
            <text:p>RECEPCIONIST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26/2021</text:p>
          </table:table-cell>
          <table:table-cell office:value-type="string" table:style-name="ce7">
            <text:p>TTM SERVIÇOS COMB. DE ESCR. E APOIO ADMINISTRATIVOS LTDA</text:p>
          </table:table-cell>
          <table:table-cell office:value-type="string" table:style-name="ce7">
            <text:p>13.520.423/0001-84</text:p>
          </table:table-cell>
          <table:table-cell office:value-type="string" table:style-name="ce7">
            <text:p>KAMILA MARIA TEIXEIRA ALVARENGA</text:p>
          </table:table-cell>
          <table:table-cell office:value-type="string" table:style-name="ce7">
            <text:p>RECEPCIONIST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26/2021</text:p>
          </table:table-cell>
          <table:table-cell office:value-type="string" table:style-name="ce7">
            <text:p>TTM SERVIÇOS COMB. DE ESCR. E APOIO ADMINISTRATIVOS LTDA</text:p>
          </table:table-cell>
          <table:table-cell office:value-type="string" table:style-name="ce7">
            <text:p>13.520.423/0001-84</text:p>
          </table:table-cell>
          <table:table-cell office:value-type="string" table:style-name="ce7">
            <text:p>JULIANA DO NASCIMENTO SILVA</text:p>
          </table:table-cell>
          <table:table-cell office:value-type="string" table:style-name="ce7">
            <text:p>RECEPCIONIST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26/2021</text:p>
          </table:table-cell>
          <table:table-cell office:value-type="string" table:style-name="ce7">
            <text:p>TTM SERVIÇOS COMB. DE ESCR. E APOIO ADMINISTRATIVOS LTDA</text:p>
          </table:table-cell>
          <table:table-cell office:value-type="string" table:style-name="ce7">
            <text:p>13.520.423/0001-84</text:p>
          </table:table-cell>
          <table:table-cell office:value-type="string" table:style-name="ce7">
            <text:p>YASMIM NASCIMENTO PEDREIRA<text:s/></text:p>
          </table:table-cell>
          <table:table-cell office:value-type="string" table:style-name="ce7">
            <text:p>RECEPCIONIST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26/2021</text:p>
          </table:table-cell>
          <table:table-cell office:value-type="string" table:style-name="ce7">
            <text:p>TTM SERVIÇOS COMB. DE ESCR. E APOIO ADMINISTRATIVOS LTDA</text:p>
          </table:table-cell>
          <table:table-cell office:value-type="string" table:style-name="ce7">
            <text:p>13.520.423/0001-84</text:p>
          </table:table-cell>
          <table:table-cell office:value-type="string" table:style-name="ce7">
            <text:p>THAYENE DE OLIVEIRA CANELA</text:p>
          </table:table-cell>
          <table:table-cell office:value-type="string" table:style-name="ce7">
            <text:p>RECEPCIONIST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GLAUCIA PEREIRA DA SILVA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ALEX SANDRO VITORINO DE MOURA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JACIELE PEREIRA SOARES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ANA PAULA SILVANA CORREA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CARLA DOS SANTOS OLIVEIRA SALVADOR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CARLA SIQUEIRA DE SOUZA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MARIA APARECIDA CONCEIÇÃO SALLES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DELMA MARTINS DA SILVA BERLAMINO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DORCA DA SILVA NASCIMENTO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FERNANDA DA SILVA NUNES DE OLIVEIRA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JOSE JORGE PEREIRA DE FREITAS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MARCIA LUZIA DE ABREU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MARINEZ SEBASTIANA DA SILVA ABREU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MIRLENE RIBEIRO PASSOS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VANUSA JANUARIO LUCIANO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9">
            <text:p>PATRICIA NEITZL MEWES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ROSANGELA DA SILVA ADRIANO CARDOSO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KESIA ALVES DA SILVA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ANA CLAUDIA ROSA GERALDINO<text:s/>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12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FLAVIA SOUZA SILVA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12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JOALÍCIA COSTA SILVA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7">
            <text:p>LUCAS SANTOS FRAGA<text:s/>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7">
            <text:p>FILIPE DIAS CAMPOREZI<text:s/>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7">
            <text:p>MATHEUS FERNANDO FARIAS POGGIAN<text:s/>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7">
            <text:p>CLEISSON DA SILVA CASTRO<text:s/>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7">
            <text:p>LUCINEIA DA SILVA CRUZ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7">
            <text:p>MARCOS ANTÔNIO DA SILVA MACHADO BARBOZA<text:s/>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7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7">
            <text:p>JOSE ADAUTO DE CASTRO<text:s/>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7">
            <text:p>JEFFERSON DA SILVA FELICIANO<text:s/>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7">
            <text:p>LUCAS RISSE AMBROSIM HUBNER<text:s/>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7">
            <text:p>MARCOS ANTÔNIO ALVEZ DA SILVA<text:s/>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7">
            <text:p>MARCIO DORTE<text:s/>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7">
            <text:p>RONALDO TEIXEIRA DE CASTRO<text:s/>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7">
            <text:p>JOSE BRUNO ALVES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7">
            <text:p>FABIO DE FRANCA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7">
            <text:p>FELIPE MATIAS DE JESUS<text:s/>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17/2023</text:p>
          </table:table-cell>
          <table:table-cell office:value-type="string" table:style-name="ce7">
            <text:p>MGS - MINAS GERAIS ADMINISTRAÇÃO E SERVIÇOS S.A</text:p>
          </table:table-cell>
          <table:table-cell office:value-type="string" table:style-name="ce7">
            <text:p>33.224.254/0001-42</text:p>
          </table:table-cell>
          <table:table-cell office:value-type="string" table:style-name="ce7">
            <text:p>LUCAS NASCIMENTO ALVES</text:p>
          </table:table-cell>
          <table:table-cell office:value-type="string" table:style-name="ce7">
            <text:p>ASSISTENTE ADMINISTRATIVO<text:s/>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17/2023</text:p>
          </table:table-cell>
          <table:table-cell office:value-type="string" table:style-name="ce7">
            <text:p>MGS - MINAS GERAIS ADMINISTRAÇÃO E SERVIÇOS S.A</text:p>
          </table:table-cell>
          <table:table-cell office:value-type="string" table:style-name="ce7">
            <text:p>33.224.254/0001-42</text:p>
          </table:table-cell>
          <table:table-cell office:value-type="string" table:style-name="ce7">
            <text:p>ITAMARA SIMONE FONSECA ROCHA</text:p>
          </table:table-cell>
          <table:table-cell office:value-type="string" table:style-name="ce7">
            <text:p>ASSISTENTE ADMINISTRATIVO<text:s/>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7">
            <text:p>017/2023</text:p>
          </table:table-cell>
          <table:table-cell office:value-type="string" table:style-name="ce7">
            <text:p>MGS - MINAS GERAIS ADMINISTRAÇÃO E SERVIÇOS S.A</text:p>
          </table:table-cell>
          <table:table-cell office:value-type="string" table:style-name="ce7">
            <text:p>33.224.254/0001-42</text:p>
          </table:table-cell>
          <table:table-cell office:value-type="string" table:style-name="ce7">
            <text:p>ANNY GABRIELLY CARDOSO LARANJA<text:s/></text:p>
          </table:table-cell>
          <table:table-cell office:value-type="string" table:style-name="ce7">
            <text:p>ASSISTENTE ADMINISTRATIVO<text:s/>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15">
            <text:p>017/2023</text:p>
          </table:table-cell>
          <table:table-cell office:value-type="string" table:style-name="ce7">
            <text:p>MGS - MINAS GERAIS ADMINISTRAÇÃO E SERVIÇOS S.A</text:p>
          </table:table-cell>
          <table:table-cell office:value-type="string" table:style-name="ce7">
            <text:p>33.224.254/0001-42</text:p>
          </table:table-cell>
          <table:table-cell office:value-type="string" table:style-name="ce14">
            <text:p>LUIS GABRIEL DA SILVA BRAGA<text:s/></text:p>
          </table:table-cell>
          <table:table-cell office:value-type="string" table:style-name="ce7">
            <text:p>ASSISTENTE ADMINISTRATIVO<text:s/>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5-01T00:00:00" table:style-name="ce6">
            <text:p>mai/25</text:p>
          </table:table-cell>
          <table:table-cell office:value-type="string" table:style-name="ce15">
            <text:p>017/2023</text:p>
          </table:table-cell>
          <table:table-cell office:value-type="string" table:style-name="ce7">
            <text:p>MGS - MINAS GERAIS ADMINISTRAÇÃO E SERVIÇOS S.A</text:p>
          </table:table-cell>
          <table:table-cell office:value-type="string" table:style-name="ce7">
            <text:p>33.224.254/0001-42</text:p>
          </table:table-cell>
          <table:table-cell office:value-type="string" table:style-name="ce14">
            <text:p>JENIFFER GONÇALVES MICHAEL MONTEIRO</text:p>
          </table:table-cell>
          <table:table-cell office:value-type="string" table:style-name="ce7">
            <text:p>ASSISTENTE ADMINISTRATIVO<text:s/></text:p>
          </table:table-cell>
          <table:table-cell table:number-columns-repeated="16378" table:style-name="ce8"/>
        </table:table-row>
        <table:table-row table:style-name="ro2">
          <table:table-cell table:style-name="ce19"/>
          <table:table-cell table:number-columns-repeated="2" table:style-name="ce1"/>
          <table:table-cell table:style-name="ce5"/>
          <table:table-cell table:number-columns-repeated="16380" table:style-name="ce1"/>
        </table:table-row>
        <table:table-row table:number-rows-repeated="1048332" table:style-name="ro2">
          <table:table-cell table:number-columns-repeated="16384"/>
        </table:table-row>
      </table:table>
      <table:table table:name="JUNHO_2025_" table:style-name="ta3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5"/>
        <table:table-column table:style-name="co5" table:default-cell-style-name="ce1"/>
        <table:table-column table:style-name="co6" table:default-cell-style-name="ce1"/>
        <table:table-column table:style-name="co7" table:number-columns-repeated="16378" table:default-cell-style-name="ce1"/>
        <table:table-row table:style-name="ro1">
          <table:table-cell office:value-type="string" table:number-columns-spanned="6" table:number-rows-spanned="1" table:style-name="ce20">
            <text:p>Prestadores de Serviços Terceirizados</text:p>
          </table:table-cell>
          <table:covered-table-cell table:number-columns-repeated="5"/>
          <table:table-cell table:number-columns-repeated="16378" table:style-name="ce1"/>
        </table:table-row>
        <table:table-row table:style-name="ro2">
          <table:table-cell office:value-type="string" table:style-name="ce2">
            <text:p>Mês de Referência</text:p>
          </table:table-cell>
          <table:table-cell office:value-type="string" table:style-name="ce2">
            <text:p>Contrato</text:p>
          </table:table-cell>
          <table:table-cell office:value-type="string" table:style-name="ce3">
            <text:p>Empresa</text:p>
          </table:table-cell>
          <table:table-cell office:value-type="string" table:style-name="ce3">
            <text:p>CNPJ</text:p>
          </table:table-cell>
          <table:table-cell office:value-type="string" table:style-name="ce3">
            <text:p>Colaborador</text:p>
          </table:table-cell>
          <table:table-cell office:value-type="string" table:style-name="ce4">
            <text:p>Cargo/Função</text:p>
          </table:table-cell>
          <table:table-cell table:number-columns-repeated="16378" table:style-name="ce5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CRISTIANE CAMPOS MACED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NDREIA FIGUEIREDO DE MENEZ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LUCAS MARTINS CORREI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NAQUIEL DAS NEVES ALV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NATAN AGUIAR DE OLIV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PENHA BATISTA BERNARDES DA COST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THIAGO SCHNEIDER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VICTOR DOS SANTOS ODENS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SERGIO LUIS DO NASCIMENTO CAMPO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TAUNY BUENOAIRES QUEIROZ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KHRISLEY DOYARA MATUSOCH LOYOLA SCHERRER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MADEU FARIAS DE SOUZA CARVALH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2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OSELANE BARBOSA PESSANHA</text:p>
          </table:table-cell>
          <table:table-cell office:value-type="string" table:style-name="ce7">
            <text:p>TELEATENDENTE DE EMERGÊNCIA</text:p>
          </table:table-cell>
          <table:table-cell table:number-columns-repeated="5" table:style-name="ce8"/>
          <table:table-cell table:style-name="ce1"/>
          <table:table-cell table:number-columns-repeated="16372" table:style-name="ce8"/>
        </table:table-row>
        <table:table-row table:style-name="ro2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DRIANA DE SOUZA DO CARMO</text:p>
          </table:table-cell>
          <table:table-cell office:value-type="string" table:style-name="ce7">
            <text:p>TELEATENDENTE DE EMERGÊNCIA</text:p>
          </table:table-cell>
          <table:table-cell table:number-columns-repeated="5" table:style-name="ce8"/>
          <table:table-cell table:style-name="ce1"/>
          <table:table-cell table:number-columns-repeated="16372" table:style-name="ce8"/>
        </table:table-row>
        <table:table-row table:style-name="ro2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OSENY GOMES HELMER</text:p>
          </table:table-cell>
          <table:table-cell office:value-type="string" table:style-name="ce7">
            <text:p>TELEATENDENTE DE EMERGÊNCIA</text:p>
          </table:table-cell>
          <table:table-cell table:number-columns-repeated="5" table:style-name="ce8"/>
          <table:table-cell table:style-name="ce1"/>
          <table:table-cell table:number-columns-repeated="16372" table:style-name="ce8"/>
        </table:table-row>
        <table:table-row table:style-name="ro2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SABRINA LYRA BONINSENHA</text:p>
          </table:table-cell>
          <table:table-cell office:value-type="string" table:style-name="ce7">
            <text:p>TELEATENDENTE DE EMERGÊNCIA</text:p>
          </table:table-cell>
          <table:table-cell table:number-columns-repeated="5" table:style-name="ce8"/>
          <table:table-cell table:style-name="ce1"/>
          <table:table-cell table:number-columns-repeated="16372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CAIO BARROS SAL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NDREA DA SILVA LOPES DOS SANTO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SENIA EUSILENE DA SILVA BRINATE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OSILENE BATIST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SERGIO RAMOS PIMENTEL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YURI CARDOZO SILVA<text:s/>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WILGNER CONCEIÇÃO NOGUEIRA</text:p>
          </table:table-cell>
          <table:table-cell office:value-type="string" table:style-name="ce7">
            <text:p>TELEATENDENTE DE EMERGÊNCIA SENIOR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OSANE SANT ANA TAVARES ESTEVAM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SUZANA DOS SANTOS ALV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LEXIA AUGUSTO PAPINE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NGELA MARIA MUNIZ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BRENDA NUNES DE OLIVEIRA SILV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BRUNO BUENOAIRES FERR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TALYTA CABIDELLI MIRAND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SIRLENE PEREIRA GOMES</text:p>
          </table:table-cell>
          <table:table-cell office:value-type="string" table:style-name="ce7">
            <text:p>TELEATENDENTE DE EMERGÊNCIA BILÍNGU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SHIRLEY DOS SANTOS BARRO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SANDRO RAMOS VI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SHIRLEY LOPES MIRANDA SOAR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THIAGO DE OLIVEIRA SILVA</text:p>
          </table:table-cell>
          <table:table-cell office:value-type="string" table:style-name="ce7">
            <text:p>TELEATENDENTE DE EMERGÊNCIA SENIOR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VALMY BARBOZA DA SILVA JÚNIOR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WELLINGTON WASHINGTON DO ROSÁRI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MANDA EFFGEN DA SILV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NDREA COUTINHO GOM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VANIA ALVES DOS SANTOS BARBOS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VANUBI FERREIRA ALVES ROCH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NA CAROLINA DUARTE DE OLIVEIRA</text:p>
          </table:table-cell>
          <table:table-cell office:value-type="string" table:style-name="ce7">
            <text:p>TELEATENDENTE DE EMERGÊNCIA BILÍNGU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LESSANDRA GARCIA DE PAULA</text:p>
          </table:table-cell>
          <table:table-cell office:value-type="string" table:style-name="ce7">
            <text:p>TELEATENDE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NDRESSA CORREA DE AMORIM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RIELLE BARRETO DUBOIS DA HO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RTHUR SALVIANO LOP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IA AMERICA TAVARES BORGES SER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IA APARECIDA HERMÍNIO SARMENTO XAVIER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IANA SOUZA DOS ANJO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ODRIGO BISPO PESSO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OBSON SILVA JÚNIOR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ONIQUE VIANA FONSEC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PRISCILA ALVES DE SOUZ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AFAELA TRABACH DUNG TOSTES</text:p>
          </table:table-cell>
          <table:table-cell office:value-type="string" table:style-name="ce7">
            <text:p>TELEATENDENTE</text:p>
          </table:table-cell>
          <table:table-cell table:number-columns-repeated="16378" table:style-name="ce8"/>
        </table:table-row>
        <table:table-row table:style-name="ro6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ANIELE COITINHO GOM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SHIRLEY LIMA DOS SANTOS NASCIMENT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THIAGO DE ARAÚJO LIM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VINICIUS CODECO TEIX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VITOR FAGUNDES DAS NEV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NATALIA RODRIGUES DOS SANTOS</text:p>
          </table:table-cell>
          <table:table-cell office:value-type="string" table:style-name="ce7">
            <text:p>TELEATENDENTE DE EMERGÊNCIA BILÍNGU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WILERSON SOARES DE OLIV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THAIS DO CARMO SANCH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uBIA CRISTINA ANDREAT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COS DANIEL SOUZA GOM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VANILDA DOS SANTOS DE SOUZA FURTAD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LUCIA HELENA MARETOO AZERED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CIO BATISTA RODRIGU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ESSICA RODRIGUES OLIVEIRA SOUZ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TALITA MAYFRANCIA DA FRAG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FABIO MICHEL ANDRADE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ULIANA VENTUROTI CORREA COUTINH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SABRINA SANTOS DA SILV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DRIANA DE SOUZA DO CARM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CARINA NUNES RIBEIR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BRENDA FERNANDES FERR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13">
            <text:p>09.496.309/0001-99</text:p>
          </table:table-cell>
          <table:table-cell office:value-type="string" table:style-name="ce7">
            <text:p>MARIANA VIEIRA FERREIRA</text:p>
          </table:table-cell>
          <table:table-cell office:value-type="string" table:style-name="ce15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13">
            <text:p>09.496.309/0001-99</text:p>
          </table:table-cell>
          <table:table-cell office:value-type="string" table:style-name="ce7">
            <text:p>MATHEUS DOS SANTOS ALVES</text:p>
          </table:table-cell>
          <table:table-cell office:value-type="string" table:style-name="ce15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13">
            <text:p>09.496.309/0001-99</text:p>
          </table:table-cell>
          <table:table-cell office:value-type="string" table:style-name="ce7">
            <text:p>SAYONARA CHRISTINA PONTES ROSA</text:p>
          </table:table-cell>
          <table:table-cell office:value-type="string" table:style-name="ce15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13">
            <text:p>09.496.309/0001-99</text:p>
          </table:table-cell>
          <table:table-cell office:value-type="string" table:style-name="ce7">
            <text:p>LUIS ANTONIO DOS SANTOS LIMA</text:p>
          </table:table-cell>
          <table:table-cell office:value-type="string" table:style-name="ce15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13">
            <text:p>09.496.309/0001-99</text:p>
          </table:table-cell>
          <table:table-cell office:value-type="string" table:style-name="ce7">
            <text:p>LUCAS UCHOA PEREIRA</text:p>
          </table:table-cell>
          <table:table-cell office:value-type="string" table:style-name="ce15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KARINA ALV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ICARO BRAGA BERGAMIM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AIRO DA SILVA BARBOS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IANO NARCISO RIBEIRO NET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OAS DE OLIV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INGRID NASCIMENTO DA SILV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AQUELINE GOMES PAULIN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HANTONY PENUTTE DA SILV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EDMA MARIA DE OLIV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GLORIA DE SOUZA BARBOSA OLIV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IGOR PEREIRA CAETAN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DANIEL DA SILVA GOM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IGOR GUIMARÃES RANGEL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AKELLE DO NASCIMENTO FERR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CRISTIANE GIL DOS SANTO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ILZA PEREIRA CAETAN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FERNANDA GRACIELA ARCANTO SILV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KARINA SPERANDIO SIQU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TA MEIRELES OLIV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2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ULIETE MARTINS DE ANDRADE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ULIANA SILVA DE ARAÚJ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ULIANA CARVALHO BISPO</text:p>
          </table:table-cell>
          <table:table-cell office:value-type="string" table:style-name="ce7">
            <text:p>OPERADOR DE CALL CENTER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IA DE FÁTIMA SOARES DA CRUZ SOUZ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ACIMARA RODRIGUES DA SILV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ONILTON SOUZA LOTH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DOUGLAS LEONARDO NUNES GUAITOLINI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SAYMON QUINTEIRO DE SOUS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EANNE MARIA DE SOUZA DO NASCIMENT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IKELY COSTA MOU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ELIANE ALVES CORREA DE OLIV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ERICK DE OLIVEIRA AMARAL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ULIANA XAVIER BATIST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LUIZA HELENA NEV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CRISTIANO BATISTA DO SACRAMENTO</text:p>
          </table:table-cell>
          <table:table-cell office:value-type="string" table:style-name="ce7">
            <text:p>TELEATENDENTE DE EMERGÊNCIA BILÍNGUE</text:p>
          </table:table-cell>
          <table:table-cell table:number-columns-repeated="16378" table:style-name="ce8"/>
        </table:table-row>
        <table:table-row table:style-name="ro4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HENRIKSON DA SILVA LEITE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4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LUCAS CAMILO MEMELI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GISELY ALVES NASCIMENT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ULIO CESAR ROGERI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IANA SOEIRO SOAR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ISAQUE DA SILVA FIGUEIRED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ENATA RIBEIRO BURGARELLI HELMER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DANIEL BARBOZA SANTANNA<text:s/>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DAVI TENIS DE SOUZ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LUCIANA DA PENHA CUNH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NELSON FELIPE COUTINHO MARTIN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AYANE MOR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ELEN VICENTE DE ABREU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CARLOS HENRIQUE BATIST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PATRICIA DA SILVA NANT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FILIPE CARVALHO ECCHER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HUGO MATOS DA SILVA LUCHI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ESSICA MARINS BITENCURT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NEIDSON MOR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IA EDUARDA FARIAS ANTONACI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EZEQUIELA RIBEIRO DE JESU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EMANOELLE GALANTE DA SILV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AFAEL DA SILVA NASCIMENT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KAIO RAIS VITORI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2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CHARLES LEMOS DOS SANTOS</text:p>
          </table:table-cell>
          <table:table-cell office:value-type="string" table:style-name="ce7">
            <text:p>TELEATENDENTE DE EMERGÊNCIA</text:p>
          </table:table-cell>
          <table:table-cell table:number-columns-repeated="3" table:style-name="ce8"/>
          <table:table-cell table:style-name="ce1"/>
          <table:table-cell table:number-columns-repeated="16374" table:style-name="ce8"/>
        </table:table-row>
        <table:table-row table:style-name="ro2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CLAUDIANA MARTINS SILVA</text:p>
          </table:table-cell>
          <table:table-cell office:value-type="string" table:style-name="ce7">
            <text:p>TELEATENDENTE DE EMERGÊNCIA</text:p>
          </table:table-cell>
          <table:table-cell table:number-columns-repeated="3" table:style-name="ce8"/>
          <table:table-cell table:style-name="ce1"/>
          <table:table-cell table:number-columns-repeated="16374" table:style-name="ce8"/>
        </table:table-row>
        <table:table-row table:style-name="ro2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ONDINELI DE SOUZA</text:p>
          </table:table-cell>
          <table:table-cell office:value-type="string" table:style-name="ce7">
            <text:p>TELEATENDENTE DE EMERGÊNCIA</text:p>
          </table:table-cell>
          <table:table-cell table:number-columns-repeated="3" table:style-name="ce8"/>
          <table:table-cell table:style-name="ce1"/>
          <table:table-cell table:number-columns-repeated="16374" table:style-name="ce8"/>
        </table:table-row>
        <table:table-row table:style-name="ro2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CRISTIANE PEREIRA KLEIN</text:p>
          </table:table-cell>
          <table:table-cell office:value-type="string" table:style-name="ce7">
            <text:p>TELEATENDENTE DE EMERGÊNCIA</text:p>
          </table:table-cell>
          <table:table-cell table:number-columns-repeated="3" table:style-name="ce8"/>
          <table:table-cell table:style-name="ce1"/>
          <table:table-cell table:number-columns-repeated="16374" table:style-name="ce8"/>
        </table:table-row>
        <table:table-row table:style-name="ro2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DANIEL ALMEIDA ZORZAN<text:s/></text:p>
          </table:table-cell>
          <table:table-cell office:value-type="string" table:style-name="ce7">
            <text:p>TELEATENDENTE DE EMERGÊNCIA</text:p>
          </table:table-cell>
          <table:table-cell table:number-columns-repeated="3" table:style-name="ce8"/>
          <table:table-cell table:style-name="ce1"/>
          <table:table-cell table:number-columns-repeated="16374" table:style-name="ce8"/>
        </table:table-row>
        <table:table-row table:style-name="ro2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DEBORA CRYSTIAN RODRIGUES SILVA</text:p>
          </table:table-cell>
          <table:table-cell office:value-type="string" table:style-name="ce7">
            <text:p>TELEATENDENTE DE EMERGÊNCIA</text:p>
          </table:table-cell>
          <table:table-cell table:number-columns-repeated="3" table:style-name="ce8"/>
          <table:table-cell table:style-name="ce1"/>
          <table:table-cell table:number-columns-repeated="16374" table:style-name="ce8"/>
        </table:table-row>
        <table:table-row table:style-name="ro2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DEBORA DE ANDRADE RITA</text:p>
          </table:table-cell>
          <table:table-cell office:value-type="string" table:style-name="ce7">
            <text:p>TELEATENDENTE DE EMERGÊNCIA</text:p>
          </table:table-cell>
          <table:table-cell table:number-columns-repeated="3" table:style-name="ce8"/>
          <table:table-cell table:style-name="ce1"/>
          <table:table-cell table:number-columns-repeated="16374" table:style-name="ce8"/>
        </table:table-row>
        <table:table-row table:style-name="ro2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EDENIS GAVASSONI DE AZEVEDO</text:p>
          </table:table-cell>
          <table:table-cell office:value-type="string" table:style-name="ce7">
            <text:p>TELEATENDENTE DE EMERGÊNCIA</text:p>
          </table:table-cell>
          <table:table-cell table:number-columns-repeated="3" table:style-name="ce8"/>
          <table:table-cell table:style-name="ce1"/>
          <table:table-cell table:number-columns-repeated="16374" table:style-name="ce8"/>
        </table:table-row>
        <table:table-row table:style-name="ro2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GUILHERME AUGUSTO DOS SANTOS SANZ</text:p>
          </table:table-cell>
          <table:table-cell office:value-type="string" table:style-name="ce7">
            <text:p>TELEATENDENTE DE EMERGÊNCIA</text:p>
          </table:table-cell>
          <table:table-cell table:number-columns-repeated="3" table:style-name="ce8"/>
          <table:table-cell table:style-name="ce1"/>
          <table:table-cell table:number-columns-repeated="16374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IAGO MARTINS DE SOUZA AGUIAR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LARISSA DOS SANTOS GASPAR MOU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IGOR LÍRIO DE OLIV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OAO PEDRO LUCENA CARVALHO DE ALMEIDA</text:p>
          </table:table-cell>
          <table:table-cell office:value-type="string" table:style-name="ce7">
            <text:p>OPERADOR DE CALL CENTER</text:p>
          </table:table-cell>
          <table:table-cell table:number-columns-repeated="16378" table:style-name="ce22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OAO VICTOR DAS NEVES SILV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ORDANA FRANCISCO COUTINH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CINTIA DE OLIVEIRA BEZER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KAYO CEZAR DE JESU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LUAN NERES DE SOUZA PAUL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LUCIANA MENDES GONÇALV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BRUNO CESAR SOAR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ONALIZA NUNES SANTIAGO LIM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GHABRIEL SOUZA SANTO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OCELINO BONASI DE ALMEID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ULIANA TELES FERR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EVELIN LIMA SANTO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CLAUDIA LETICIA LOPES MUELLER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DIRLENE PEREIRA PEDR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ERIKA NERY SANTOS</text:p>
          </table:table-cell>
          <table:table-cell office:value-type="string" table:style-name="ce7">
            <text:p>TELEATENDENTE DE EMERGÊNCIA<text:s/>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PAULO HENRIQUE DA SILVA PORT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APHAEL CARVALHO MONTEIR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AYANE MENDONÇA DA SILV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HAIRA SILVA COUTINH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DIOGO CORREA COUTINH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ELIANE DE JESUS SILV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CELA MARIA LEÃ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CELO EDUARDO SANT'ANNA SANTO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COS HENRIQUE DE ALMEIDA ROSÁRI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PAULO EDUARDO DA SILVA BARBOS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ONALDO ANTÔNIO PEIXOTO FILH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ELIANE ARCHANJO DOS SANTO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IZABELLA FERR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EAN MARCELO WILLIAN DE SOUZA ROCH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ENIFER HELENO STOFFEL</text:p>
          </table:table-cell>
          <table:table-cell office:value-type="string" table:style-name="ce7">
            <text:p>TELEATENDENTE DE EMERGÊNCIA BILÍNGU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KAMILLA ALVARENGA CONCEIÇÃO BENTO</text:p>
          </table:table-cell>
          <table:table-cell office:value-type="string" table:style-name="ce7">
            <text:p>TELEATENDENTE DE EMERGÊNCIA BILÍNGU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KAROLINE PIMENTA ERLACHER</text:p>
          </table:table-cell>
          <table:table-cell office:value-type="string" table:style-name="ce7">
            <text:p>TELEATENDE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KELLI BEDETTI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LEILIANE RODRIGUES DE OLIVEIRA ANACLET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LUANA VIEIRA DE FREITA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27/2022</text:p>
          </table:table-cell>
          <table:table-cell office:value-type="string" table:style-name="ce7">
            <text:p>DSJ SERVIÇOS LTDA</text:p>
          </table:table-cell>
          <table:table-cell office:value-type="string" table:style-name="ce7">
            <text:p>21.577.513/0001-30</text:p>
          </table:table-cell>
          <table:table-cell office:value-type="string" table:style-name="ce7">
            <text:p>CLEIDIANE SANTANA DE JESUS</text:p>
          </table:table-cell>
          <table:table-cell office:value-type="string" table:style-name="ce7">
            <text:p>COPEIR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27/2022</text:p>
          </table:table-cell>
          <table:table-cell office:value-type="string" table:style-name="ce7">
            <text:p>DSJ SERVIÇOS LTDA</text:p>
          </table:table-cell>
          <table:table-cell office:value-type="string" table:style-name="ce7">
            <text:p>21.577.513/0001-30</text:p>
          </table:table-cell>
          <table:table-cell office:value-type="string" table:style-name="ce7">
            <text:p>GILCILEIA COSTA SILVEIRA DE OLIVEIRA</text:p>
          </table:table-cell>
          <table:table-cell office:value-type="string" table:style-name="ce7">
            <text:p>COPEIR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14/2017</text:p>
          </table:table-cell>
          <table:table-cell office:value-type="string" table:style-name="ce7">
            <text:p>JFL SERVIÇOS LTDA-ME</text:p>
          </table:table-cell>
          <table:table-cell office:value-type="string" table:style-name="ce7">
            <text:p>11.511.109/0001-00</text:p>
          </table:table-cell>
          <table:table-cell office:value-type="string" table:style-name="ce7">
            <text:p>GABRIEL RICARDO DA SILVA</text:p>
          </table:table-cell>
          <table:table-cell office:value-type="string" table:style-name="ce7">
            <text:p>GARÇOM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14/2017</text:p>
          </table:table-cell>
          <table:table-cell office:value-type="string" table:style-name="ce7">
            <text:p>JFL SERVIÇOS LTDA-ME</text:p>
          </table:table-cell>
          <table:table-cell office:value-type="string" table:style-name="ce7">
            <text:p>11.511.109/0001-00</text:p>
          </table:table-cell>
          <table:table-cell office:value-type="string" table:style-name="ce7">
            <text:p>JANETE RODRIGUES PEREIRA MACHADO</text:p>
          </table:table-cell>
          <table:table-cell office:value-type="string" table:style-name="ce7">
            <text:p>GARÇONE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26/2021</text:p>
          </table:table-cell>
          <table:table-cell office:value-type="string" table:style-name="ce7">
            <text:p>TTM SERVIÇOS COMB. DE ESCR. E APOIO ADMINISTRATIVOS LTDA</text:p>
          </table:table-cell>
          <table:table-cell office:value-type="string" table:style-name="ce7">
            <text:p>13.520.423/0001-84</text:p>
          </table:table-cell>
          <table:table-cell office:value-type="string" table:style-name="ce7">
            <text:p>BIANCA ALVES BALBINO SANTOS</text:p>
          </table:table-cell>
          <table:table-cell office:value-type="string" table:style-name="ce7">
            <text:p>RECEPCIONIST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26/2021</text:p>
          </table:table-cell>
          <table:table-cell office:value-type="string" table:style-name="ce7">
            <text:p>TTM SERVIÇOS COMB. DE ESCR. E APOIO ADMINISTRATIVOS LTDA</text:p>
          </table:table-cell>
          <table:table-cell office:value-type="string" table:style-name="ce7">
            <text:p>13.520.423/0001-84</text:p>
          </table:table-cell>
          <table:table-cell office:value-type="string" table:style-name="ce7">
            <text:p>KAMILA MARIA TEIXEIRA ALVARENGA</text:p>
          </table:table-cell>
          <table:table-cell office:value-type="string" table:style-name="ce7">
            <text:p>RECEPCIONIST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26/2021</text:p>
          </table:table-cell>
          <table:table-cell office:value-type="string" table:style-name="ce7">
            <text:p>TTM SERVIÇOS COMB. DE ESCR. E APOIO ADMINISTRATIVOS LTDA</text:p>
          </table:table-cell>
          <table:table-cell office:value-type="string" table:style-name="ce7">
            <text:p>13.520.423/0001-84</text:p>
          </table:table-cell>
          <table:table-cell office:value-type="string" table:style-name="ce7">
            <text:p>JULIANA DO NASCIMENTO SILVA</text:p>
          </table:table-cell>
          <table:table-cell office:value-type="string" table:style-name="ce7">
            <text:p>RECEPCIONIST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26/2021</text:p>
          </table:table-cell>
          <table:table-cell office:value-type="string" table:style-name="ce7">
            <text:p>TTM SERVIÇOS COMB. DE ESCR. E APOIO ADMINISTRATIVOS LTDA</text:p>
          </table:table-cell>
          <table:table-cell office:value-type="string" table:style-name="ce7">
            <text:p>13.520.423/0001-84</text:p>
          </table:table-cell>
          <table:table-cell office:value-type="string" table:style-name="ce7">
            <text:p>YASMIM NASCIMENTO PEDREIRA<text:s/></text:p>
          </table:table-cell>
          <table:table-cell office:value-type="string" table:style-name="ce7">
            <text:p>RECEPCIONIST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26/2021</text:p>
          </table:table-cell>
          <table:table-cell office:value-type="string" table:style-name="ce7">
            <text:p>TTM SERVIÇOS COMB. DE ESCR. E APOIO ADMINISTRATIVOS LTDA</text:p>
          </table:table-cell>
          <table:table-cell office:value-type="string" table:style-name="ce7">
            <text:p>13.520.423/0001-84</text:p>
          </table:table-cell>
          <table:table-cell office:value-type="string" table:style-name="ce7">
            <text:p>THAYENE DE OLIVEIRA CANELA</text:p>
          </table:table-cell>
          <table:table-cell office:value-type="string" table:style-name="ce7">
            <text:p>RECEPCIONISTA</text:p>
          </table:table-cell>
          <table:table-cell table:number-columns-repeated="16378" table:style-name="ce8"/>
        </table:table-row>
        <table:table-row table:style-name="ro5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GLAUCIA PEREIRA DA SILVA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ALEX SANDRO VITORINO DE MOURA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JACIELE PEREIRA SOARES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ANA PAULA SILVANA CORREA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CARLA DOS SANTOS OLIVEIRA SALVADOR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CARLA SIQUEIRA DE SOUZA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MARIA APARECIDA CONCEIÇÃO SALLES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DELMA MARTINS DA SILVA BERLAMINO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DORCA DA SILVA NASCIMENTO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FERNANDA DA SILVA NUNES DE OLIVEIRA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JOSE JORGE PEREIRA DE FREITAS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MARCIA LUZIA DE ABREU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MARINEZ SEBASTIANA DA SILVA ABREU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MIRLENE RIBEIRO PASSOS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VANUSA JANUARIO LUCIANO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9">
            <text:p>PATRICIA NEITZL MEWES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ROSANGELA DA SILVA ADRIANO CARDOSO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KESIA ALVES DA SILVA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ANA CLAUDIA ROSA GERALDINO<text:s/>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12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FLAVIA SOUZA SILVA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12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JOALÍCIA COSTA SILVA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7">
            <text:p>LUCAS SANTOS FRAGA<text:s/>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7">
            <text:p>FILIPE DIAS CAMPOREZI<text:s/>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7">
            <text:p>MATHEUS FERNANDO FARIAS POGGIAN<text:s/>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7">
            <text:p>CLEISSON DA SILVA CASTRO<text:s/>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7">
            <text:p>LUCINEIA DA SILVA CRUZ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7">
            <text:p>MARCOS ANTÔNIO DA SILVA MACHADO BARBOZA<text:s/>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7">
            <text:p>JOSE ADAUTO DE CASTRO<text:s/>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7">
            <text:p>JEFFERSON DA SILVA FELICIANO<text:s/>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7">
            <text:p>LUCAS RISSE AMBROSIM HUBNER<text:s/>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7">
            <text:p>MARCIEL SANTOS DA SILVA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7">
            <text:p>MARCOS ANTÔNIO ALVEZ DA SILVA<text:s/>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7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7">
            <text:p>MARCIO DORTE<text:s/>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7">
            <text:p>RONALDO TEIXEIRA DE CASTRO<text:s/>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7">
            <text:p>JOSE BRUNO ALVES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7">
            <text:p>FABIO DE FRANCA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7">
            <text:p>FELIPE MATIAS DE JESUS<text:s/>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7">
            <text:p>ISAC ALVES DA SILVA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17/2023</text:p>
          </table:table-cell>
          <table:table-cell office:value-type="string" table:style-name="ce7">
            <text:p>MGS - MINAS GERAIS ADMINISTRAÇÃO E SERVIÇOS S.A</text:p>
          </table:table-cell>
          <table:table-cell office:value-type="string" table:style-name="ce7">
            <text:p>33.224.254/0001-42</text:p>
          </table:table-cell>
          <table:table-cell office:value-type="string" table:style-name="ce7">
            <text:p>LUCAS NASCIMENTO ALVES</text:p>
          </table:table-cell>
          <table:table-cell office:value-type="string" table:style-name="ce7">
            <text:p>ASSISTENTE ADMINISTRATIVO<text:s/>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17/2023</text:p>
          </table:table-cell>
          <table:table-cell office:value-type="string" table:style-name="ce7">
            <text:p>MGS - MINAS GERAIS ADMINISTRAÇÃO E SERVIÇOS S.A</text:p>
          </table:table-cell>
          <table:table-cell office:value-type="string" table:style-name="ce7">
            <text:p>33.224.254/0001-42</text:p>
          </table:table-cell>
          <table:table-cell office:value-type="string" table:style-name="ce7">
            <text:p>ITAMARA SIMONE FONSECA ROCHA</text:p>
          </table:table-cell>
          <table:table-cell office:value-type="string" table:style-name="ce7">
            <text:p>ASSISTENTE ADMINISTRATIVO<text:s/>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17/2023</text:p>
          </table:table-cell>
          <table:table-cell office:value-type="string" table:style-name="ce7">
            <text:p>MGS - MINAS GERAIS ADMINISTRAÇÃO E SERVIÇOS S.A</text:p>
          </table:table-cell>
          <table:table-cell office:value-type="string" table:style-name="ce7">
            <text:p>33.224.254/0001-42</text:p>
          </table:table-cell>
          <table:table-cell office:value-type="string" table:style-name="ce7">
            <text:p>ANNY GABRIELLY CARDOSO LARANJA</text:p>
          </table:table-cell>
          <table:table-cell office:value-type="string" table:style-name="ce7">
            <text:p>ASSISTENTE ADMINISTRATIVO<text:s/>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17/2023</text:p>
          </table:table-cell>
          <table:table-cell office:value-type="string" table:style-name="ce7">
            <text:p>MGS - MINAS GERAIS ADMINISTRAÇÃO E SERVIÇOS S.A</text:p>
          </table:table-cell>
          <table:table-cell office:value-type="string" table:style-name="ce7">
            <text:p>33.224.254/0001-42</text:p>
          </table:table-cell>
          <table:table-cell office:value-type="string" table:style-name="ce7">
            <text:p>LUIS GABRIEL DA SILVA BRAGA</text:p>
          </table:table-cell>
          <table:table-cell office:value-type="string" table:style-name="ce7">
            <text:p>ASSISTENTE ADMINISTRATIVO<text:s/>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6-01T00:00:00" table:style-name="ce6">
            <text:p>jun/25</text:p>
          </table:table-cell>
          <table:table-cell office:value-type="string" table:style-name="ce7">
            <text:p>017/2023</text:p>
          </table:table-cell>
          <table:table-cell office:value-type="string" table:style-name="ce7">
            <text:p>MGS - MINAS GERAIS ADMINISTRAÇÃO E SERVIÇOS S.A</text:p>
          </table:table-cell>
          <table:table-cell office:value-type="string" table:style-name="ce7">
            <text:p>33.224.254/0001-42</text:p>
          </table:table-cell>
          <table:table-cell office:value-type="string" table:style-name="ce7">
            <text:p>JENIFFER GONCALVES MICHAEL MONTEIRO</text:p>
          </table:table-cell>
          <table:table-cell office:value-type="string" table:style-name="ce7">
            <text:p>ASSISTENTE ADMINISTRATIVO<text:s/></text:p>
          </table:table-cell>
          <table:table-cell table:number-columns-repeated="16378" table:style-name="ce8"/>
        </table:table-row>
        <table:table-row table:number-rows-repeated="1048336" table:style-name="ro2">
          <table:table-cell table:number-columns-repeated="16384"/>
        </table:table-row>
      </table:table>
      <table:table table:name="JULHO_2025" table:style-name="ta3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5"/>
        <table:table-column table:style-name="co5" table:default-cell-style-name="ce1"/>
        <table:table-column table:style-name="co6" table:default-cell-style-name="ce1"/>
        <table:table-column table:style-name="co7" table:number-columns-repeated="16378" table:default-cell-style-name="ce1"/>
        <table:table-row table:style-name="ro1">
          <table:table-cell office:value-type="string" table:number-columns-spanned="6" table:number-rows-spanned="1" table:style-name="ce20">
            <text:p>Prestadores de Serviços Terceirizados</text:p>
          </table:table-cell>
          <table:covered-table-cell table:number-columns-repeated="5"/>
          <table:table-cell table:number-columns-repeated="16378" table:style-name="ce1"/>
        </table:table-row>
        <table:table-row table:style-name="ro2">
          <table:table-cell office:value-type="string" table:style-name="ce2">
            <text:p>Mês de Referência</text:p>
          </table:table-cell>
          <table:table-cell office:value-type="string" table:style-name="ce2">
            <text:p>Contrato</text:p>
          </table:table-cell>
          <table:table-cell office:value-type="string" table:style-name="ce3">
            <text:p>Empresa</text:p>
          </table:table-cell>
          <table:table-cell office:value-type="string" table:style-name="ce3">
            <text:p>CNPJ</text:p>
          </table:table-cell>
          <table:table-cell office:value-type="string" table:style-name="ce3">
            <text:p>Colaborador</text:p>
          </table:table-cell>
          <table:table-cell office:value-type="string" table:style-name="ce4">
            <text:p>Cargo/Função</text:p>
          </table:table-cell>
          <table:table-cell table:number-columns-repeated="16378" table:style-name="ce5"/>
        </table:table-row>
        <table:table-row table:style-name="ro3">
          <table:table-cell office:value-type="date" office:date-value="2025-07-01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CRISTIANE CAMPOS MACED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1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NDREIA FIGUEIREDO DE MENEZ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1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NA PAULA CRISPIM LATAVANI</text:p>
          </table:table-cell>
          <table:table-cell office:value-type="string" table:style-name="ce7">
            <text:p>TELEATENDIMENTO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1T00:00:00" table:style-name="ce6">
            <text:p>jul/25</text:p>
          </table:table-cell>
          <table:table-cell office:value-type="string" table:style-name="ce7">
            <text:p>003/2025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LORENA SOUSA CONTES<text:s/></text:p>
          </table:table-cell>
          <table:table-cell office:value-type="string" table:style-name="ce7">
            <text:p>TELEATENDIMENTO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1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NAQUIEL DAS NEVES ALV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1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PEDRO MENDES RODRIGU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1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GUSTAVO SANTOS HOMEM DE OLIVEIRA<text:s/></text:p>
          </table:table-cell>
          <table:table-cell office:value-type="string" table:style-name="ce7">
            <text:p>TELEATENDIMENTO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1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IRIA DOS SANTOS MARRANE</text:p>
          </table:table-cell>
          <table:table-cell office:value-type="string" table:style-name="ce7">
            <text:p>TELEATENDIMENTO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1T00:00:00" table:style-name="ce6">
            <text:p>jul/25</text:p>
          </table:table-cell>
          <table:table-cell office:value-type="string" table:style-name="ce7">
            <text:p>03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LUCAS PEREIRA DE JESUS</text:p>
          </table:table-cell>
          <table:table-cell office:value-type="string" table:style-name="ce7">
            <text:p>TELEATENDIMENTO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1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NATAN AGUIAR DE OLIV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1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WALTER AFFONSO BRAGA DE MIRANDA MAGALHES<text:s/></text:p>
          </table:table-cell>
          <table:table-cell office:value-type="string" table:style-name="ce7">
            <text:p>TELEATENDIMENTO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1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PENHA BATISTA BERNARDES DA COST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2">
          <table:table-cell office:value-type="date" office:date-value="2025-07-01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THIAGO SCHNEIDER</text:p>
          </table:table-cell>
          <table:table-cell office:value-type="string" table:style-name="ce7">
            <text:p>TELEATENDENTE DE EMERGÊNCIA</text:p>
          </table:table-cell>
          <table:table-cell table:number-columns-repeated="5" table:style-name="ce8"/>
          <table:table-cell table:style-name="ce1"/>
          <table:table-cell table:number-columns-repeated="16372" table:style-name="ce8"/>
        </table:table-row>
        <table:table-row table:style-name="ro2">
          <table:table-cell office:value-type="date" office:date-value="2025-07-01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VICTOR DOS SANTOS ODENSO</text:p>
          </table:table-cell>
          <table:table-cell office:value-type="string" table:style-name="ce7">
            <text:p>TELEATENDENTE DE EMERGÊNCIA</text:p>
          </table:table-cell>
          <table:table-cell table:number-columns-repeated="5" table:style-name="ce8"/>
          <table:table-cell table:style-name="ce1"/>
          <table:table-cell table:number-columns-repeated="16372" table:style-name="ce8"/>
        </table:table-row>
        <table:table-row table:style-name="ro2">
          <table:table-cell office:value-type="date" office:date-value="2025-07-01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COS JUNIO LOIOLA DOS SANTOS</text:p>
          </table:table-cell>
          <table:table-cell office:value-type="string" table:style-name="ce7">
            <text:p>TELEATENDENTE DE EMERGÊNCIA</text:p>
          </table:table-cell>
          <table:table-cell table:number-columns-repeated="5" table:style-name="ce8"/>
          <table:table-cell table:style-name="ce1"/>
          <table:table-cell table:number-columns-repeated="16372" table:style-name="ce8"/>
        </table:table-row>
        <table:table-row table:style-name="ro2">
          <table:table-cell office:value-type="date" office:date-value="2025-07-01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TAUNY BUENOAIRES QUEIROZ</text:p>
          </table:table-cell>
          <table:table-cell office:value-type="string" table:style-name="ce7">
            <text:p>TELEATENDENTE DE EMERGÊNCIA</text:p>
          </table:table-cell>
          <table:table-cell table:number-columns-repeated="5" table:style-name="ce8"/>
          <table:table-cell table:style-name="ce1"/>
          <table:table-cell table:number-columns-repeated="16372" table:style-name="ce8"/>
        </table:table-row>
        <table:table-row table:style-name="ro3">
          <table:table-cell office:value-type="date" office:date-value="2025-07-01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KHRISLEY DOYARA MATUSOCH LOYOLA SCHERRER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1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MADEU FARIAS DE SOUZA CARVALH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1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OSELANE BARBOSA PESSANH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1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DRIANA DE SOUZA DO CARM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1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OSENY GOMES HELMER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1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SABRINA LYRA BONINSENH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1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CAIO BARROS SAL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1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NDREA DA SILVA LOPES DOS SANTO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1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SENIA EUSILENE DA SILVA BRITANE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1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OSILENE BATIST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1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YURI CARDOZO SILVA<text:s/>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1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WILGNER CONCEIÇÃO NOGUEIRA</text:p>
          </table:table-cell>
          <table:table-cell office:value-type="string" table:style-name="ce7">
            <text:p>TELEATENDENTE DE EMERGÊNCIA SENIOR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1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OSANE SANT ANA TAVARES ESTEVAM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1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SUZANA DOS SANTOS ALV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1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LEXIA AUGUSTO PAPINE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1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NGELA MARIA MUNIZ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1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BRENDA NUNES DE OLIVEIRA SILV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1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BRUNO BUENOAIRES FERR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1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TALYTA CABIDELLI MIRAND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1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SIRLENE PEREIRA GOMES</text:p>
          </table:table-cell>
          <table:table-cell office:value-type="string" table:style-name="ce7">
            <text:p>TELEATENDENTE DE EMERGÊNCIA BILÍNGU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1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SANDRO RAMOS VI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1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SHIRLEY LOPES MIRANDA SOAR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1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THIAGO DE OLIVEIRA SILVA</text:p>
          </table:table-cell>
          <table:table-cell office:value-type="string" table:style-name="ce7">
            <text:p>TELEATENDENTE DE EMERGÊNCIA SENIOR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1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VALMY BARBOZA DA SILVA JÚNIOR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1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WELLINGTON WASHINGTON DO ROSÁRI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1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MANDA EFFGEN DA SILV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1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NDREA COUTINHO GOM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1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VANIA ALVES DOS SANTOS BARBOS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1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VANUBI FERREIRA ALVES ROCH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1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NA CAROLINA DUARTE DE OLIVEIRA</text:p>
          </table:table-cell>
          <table:table-cell office:value-type="string" table:style-name="ce7">
            <text:p>TELEATENDENTE DE EMERGÊNCIA BILÍNGU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1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LESSANDRA GARCIA DE PAULA</text:p>
          </table:table-cell>
          <table:table-cell office:value-type="string" table:style-name="ce7">
            <text:p>TELEATENDE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1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NDRESSA CORREA DE AMORIM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1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RIELLE BARRETO DUBOIS DA HO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1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RTHUR SALVIANO LOP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1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IA AMERICA TAVARES BORGES SER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1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IA APARECIDA HERMÍNIO SARMENTO XAVIER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1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IANA SOUZA DOS ANJO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1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ODRIGO BISPO PESSO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6">
          <table:table-cell office:value-type="date" office:date-value="2025-07-01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OBSON SILVA JÚNIOR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1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ONIQUE VIANA FONSEC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1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PRISCILA ALVES DE SOUZ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1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AFAELA TRABACH DUNG TOSTES</text:p>
          </table:table-cell>
          <table:table-cell office:value-type="string" table:style-name="ce7">
            <text:p>TELEATENDE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1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ANIELE COITINHO GOM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1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SHIRLEY LIMA DOS SANTOS NASCIMENT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1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THIAGO DE ARAUJO LIM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1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VINICIUS CODECO TEIX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1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VITOR FAGUNDES DAS NEV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1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NATALIA RODRIGUES DOS SANTOS</text:p>
          </table:table-cell>
          <table:table-cell office:value-type="string" table:style-name="ce7">
            <text:p>TELEATENDENTE DE EMERGÊNCIA BILÍNGU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1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WILERSON SOARES DE OLIV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1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THAIS DO CARMO SANCH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1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uBIA CRISTINA ANDREAT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1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COS DANIEL SOUZA GOM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1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VANILDA DOS SANTOS DE SOUZA FURTAD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1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LUCIA HELENA MARETOO AZERED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1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CIO BATISTA RODRIGU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1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ESSICA RODRIGUES OLIVEIRA SOUZ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1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TALITA MAYFRANCIA DA FRAG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1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FABIO MICHEL ANDRADE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1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ULIANA VENTUROTI CORREA COUTINH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1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SABRINA SANTOS DA SILV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1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DRIANA DE SOUZA DO CARM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1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BRENDA MACHADO NEV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1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CARINA NUNES RIBEIR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1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BRENDA FERNANDES FERR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1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13">
            <text:p>09.496.309/0001-99</text:p>
          </table:table-cell>
          <table:table-cell office:value-type="string" table:style-name="ce7">
            <text:p>MATHEUS DOS SANTOS ALVES</text:p>
          </table:table-cell>
          <table:table-cell office:value-type="string" table:style-name="ce15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1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13">
            <text:p>09.496.309/0001-99</text:p>
          </table:table-cell>
          <table:table-cell office:value-type="string" table:style-name="ce7">
            <text:p>LUIS ANTONIO DOS SANTOS LIMA</text:p>
          </table:table-cell>
          <table:table-cell office:value-type="string" table:style-name="ce15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1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13">
            <text:p>09.496.309/0001-99</text:p>
          </table:table-cell>
          <table:table-cell office:value-type="string" table:style-name="ce7">
            <text:p>LUCAS UCHOA PEREIRA</text:p>
          </table:table-cell>
          <table:table-cell office:value-type="string" table:style-name="ce15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1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KARINA ALV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1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ICARO BRAGA BERGAMIM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4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AIRO DA SILVA BARBOS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1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IANO NARCISO RIBEIRO NET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1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OAS DE OLIV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4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INGRID NASCIMENTO DA SILV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1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AQUELINE GOMES PAULIN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1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HANTONY PENUTTE DA SILV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1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EDMA MARIA DE OLIV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1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GLORIA DE SOUZA BARBOSA OLIV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1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IGOR PEREIRA CAETAN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1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DANIEL DA SILVA GOM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1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IGOR GUIMARÃES RANGEL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1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AKELLE DO NASCIMENTO FERR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1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CRISTIANE GIL DOS SANTO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4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ILZA PEREIRA CAETAN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7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FERNANDA GRACIELA ARCANTO SILV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7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KARINA SPERANDIO SIQU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7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TA MEIRELES OLIV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7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ULIETE MARTINS DE ANDRADE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7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ULIANA SILVA DE ARAÚJ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7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ULIANA CARVALHO BISPO</text:p>
          </table:table-cell>
          <table:table-cell office:value-type="string" table:style-name="ce7">
            <text:p>OPERADOR DE CALL CENTER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7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IA DE FATIMA SOARES DA CRUZ SOUZ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7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ACIMARA RODRIGUES DA SILV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7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ONILTON SOUZA LOTH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7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DOUGLAS LEONARDO NUNES GUAITOLINI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7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SAYMON QUINTEIRO DE SOUS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7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EANNE MARIA DE SOUZA DO NASCIMENT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7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IKELY COSTA MOU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7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ELIANE ALVES CORREA DE OLIV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7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ERICK DE OLIVEIRA AMARAL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4">
          <table:table-cell office:value-type="date" office:date-value="2025-07-07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ULIANA XAVIER BATIST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4">
          <table:table-cell office:value-type="date" office:date-value="2025-07-07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LUIZA HELENA NEV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7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CRISTIANO BATISTA DO SACRAMENTO</text:p>
          </table:table-cell>
          <table:table-cell office:value-type="string" table:style-name="ce7">
            <text:p>TELEATENDENTE DE EMERGÊNCIA BILÍNGU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7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HENRIKSON DA SILVA LEITE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7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LUCAS CAMILO MEMELI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7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ERICA SILVA DE ASSI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7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GISELY ALVES NASCIMENT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7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ULIO CESAR ROGERI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7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IANA SOEIRO SOAR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7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ISAQUE DA SILVA FIGUEIRED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7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ENATA RIBEIRO BURGARELLI HELMER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7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FRANCIELLY CARDOSO DE OLIVEIRA FERNANDES</text:p>
          </table:table-cell>
          <table:table-cell office:value-type="string" table:style-name="ce7">
            <text:p>TELEATENDIMENTO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7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DANIEL BARBOZA SANTANNA<text:s/>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7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DAVI TENIS DE SOUZ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7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LUCIANA DA PENHA CUNH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7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NELSON FELIPE COUTINHO MARTIN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7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AYANE MOR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7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ELEN VICENTE DE ABREU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7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CARLOS HENRIQUE BATIST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7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PATRICIA DA SILVA NANT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7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FILIPE CARVALHO ECCHER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7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HUGO MATOS DA SILVA LUCHI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7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ESSICA MARINS BITENCURT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7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NEIDSON MOR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2">
          <table:table-cell office:value-type="date" office:date-value="2025-07-07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IA EDUARDA FARIAS ANTONACIO</text:p>
          </table:table-cell>
          <table:table-cell office:value-type="string" table:style-name="ce7">
            <text:p>TELEATENDENTE DE EMERGÊNCIA</text:p>
          </table:table-cell>
          <table:table-cell table:number-columns-repeated="3" table:style-name="ce8"/>
          <table:table-cell table:style-name="ce1"/>
          <table:table-cell table:number-columns-repeated="16374" table:style-name="ce8"/>
        </table:table-row>
        <table:table-row table:style-name="ro2">
          <table:table-cell office:value-type="date" office:date-value="2025-07-07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EZEQUIELA RIBEIRO DE JESUS</text:p>
          </table:table-cell>
          <table:table-cell office:value-type="string" table:style-name="ce7">
            <text:p>TELEATENDENTE DE EMERGÊNCIA</text:p>
          </table:table-cell>
          <table:table-cell table:number-columns-repeated="3" table:style-name="ce8"/>
          <table:table-cell table:style-name="ce1"/>
          <table:table-cell table:number-columns-repeated="16374" table:style-name="ce8"/>
        </table:table-row>
        <table:table-row table:style-name="ro2">
          <table:table-cell office:value-type="date" office:date-value="2025-07-07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EMANOELLE GALANTE DA SILVA</text:p>
          </table:table-cell>
          <table:table-cell office:value-type="string" table:style-name="ce7">
            <text:p>TELEATENDENTE DE EMERGÊNCIA</text:p>
          </table:table-cell>
          <table:table-cell table:number-columns-repeated="3" table:style-name="ce8"/>
          <table:table-cell table:style-name="ce1"/>
          <table:table-cell table:number-columns-repeated="16374" table:style-name="ce8"/>
        </table:table-row>
        <table:table-row table:style-name="ro2">
          <table:table-cell office:value-type="date" office:date-value="2025-07-07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AFAEL DA SILVA NASCIMENTO</text:p>
          </table:table-cell>
          <table:table-cell office:value-type="string" table:style-name="ce7">
            <text:p>TELEATENDENTE DE EMERGÊNCIA</text:p>
          </table:table-cell>
          <table:table-cell table:number-columns-repeated="3" table:style-name="ce8"/>
          <table:table-cell table:style-name="ce1"/>
          <table:table-cell table:number-columns-repeated="16374" table:style-name="ce8"/>
        </table:table-row>
        <table:table-row table:style-name="ro2">
          <table:table-cell office:value-type="date" office:date-value="2025-07-07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KAIO RAIS VITORIO</text:p>
          </table:table-cell>
          <table:table-cell office:value-type="string" table:style-name="ce7">
            <text:p>TELEATENDENTE DE EMERGÊNCIA</text:p>
          </table:table-cell>
          <table:table-cell table:number-columns-repeated="3" table:style-name="ce8"/>
          <table:table-cell table:style-name="ce1"/>
          <table:table-cell table:number-columns-repeated="16374" table:style-name="ce8"/>
        </table:table-row>
        <table:table-row table:style-name="ro2">
          <table:table-cell office:value-type="date" office:date-value="2025-07-07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CHARLES LEMOS DOS SANTOS</text:p>
          </table:table-cell>
          <table:table-cell office:value-type="string" table:style-name="ce7">
            <text:p>TELEATENDENTE DE EMERGÊNCIA</text:p>
          </table:table-cell>
          <table:table-cell table:number-columns-repeated="3" table:style-name="ce8"/>
          <table:table-cell table:style-name="ce1"/>
          <table:table-cell table:number-columns-repeated="16374" table:style-name="ce8"/>
        </table:table-row>
        <table:table-row table:style-name="ro2">
          <table:table-cell office:value-type="date" office:date-value="2025-07-07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CLAUDIANA MARTINS SILVA</text:p>
          </table:table-cell>
          <table:table-cell office:value-type="string" table:style-name="ce7">
            <text:p>TELEATENDENTE DE EMERGÊNCIA</text:p>
          </table:table-cell>
          <table:table-cell table:number-columns-repeated="3" table:style-name="ce8"/>
          <table:table-cell table:style-name="ce1"/>
          <table:table-cell table:number-columns-repeated="16374" table:style-name="ce8"/>
        </table:table-row>
        <table:table-row table:style-name="ro2">
          <table:table-cell office:value-type="date" office:date-value="2025-07-07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ONDINELI DE SOUZA</text:p>
          </table:table-cell>
          <table:table-cell office:value-type="string" table:style-name="ce7">
            <text:p>TELEATENDENTE DE EMERGÊNCIA</text:p>
          </table:table-cell>
          <table:table-cell table:number-columns-repeated="3" table:style-name="ce8"/>
          <table:table-cell table:style-name="ce1"/>
          <table:table-cell table:number-columns-repeated="16374" table:style-name="ce8"/>
        </table:table-row>
        <table:table-row table:style-name="ro2">
          <table:table-cell office:value-type="date" office:date-value="2025-07-07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CRISTIANE PEREIRA KLEIN</text:p>
          </table:table-cell>
          <table:table-cell office:value-type="string" table:style-name="ce7">
            <text:p>TELEATENDENTE DE EMERGÊNCIA</text:p>
          </table:table-cell>
          <table:table-cell table:number-columns-repeated="3" table:style-name="ce8"/>
          <table:table-cell table:style-name="ce1"/>
          <table:table-cell table:number-columns-repeated="16374" table:style-name="ce8"/>
        </table:table-row>
        <table:table-row table:style-name="ro3">
          <table:table-cell office:value-type="date" office:date-value="2025-07-07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DANIEL ALMEIDA ZORZAN<text:s/>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7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DEBORA CRYSTIAN RODRIGUES SILV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7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DEBORA DE ANDRADE RIT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7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EDENIS GAVASSONI DE AZEVED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22"/>
        </table:table-row>
        <table:table-row table:style-name="ro3">
          <table:table-cell office:value-type="date" office:date-value="2025-07-07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GUILHERME AUGUSTO DOS SANTOS SANZ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7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IAGO MARTINS DE SOUZA AGUIAR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7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LARISSA DOS SANTOS GASPAR MOU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7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IGOR LÍRIO DE OLIV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7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OAO PEDRO LUCENA CARVALHO DE ALMEIDA</text:p>
          </table:table-cell>
          <table:table-cell office:value-type="string" table:style-name="ce7">
            <text:p>OPERADOR DE CALL CENTER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7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OAO VICTOR DAS NEVES SILV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7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ORDANA FRANCISCO COUTINH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7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CINTIA DE OLIVEIRA BEZER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7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CLAUDIA RAFAELA NASCIMENTO RODRIGUES DE MORA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7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KAYO CEZAR DE JESU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7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LUAN NERES DE SOUZA PAUL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7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LUCIANA MENDES GONÇALV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7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BRUNO CESAR SOAR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7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ONALIZA NUNES SANTIAGO LIM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7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GHABRIEL SOUZA SANTO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7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OCELINO BONASI DE ALMEID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7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ULIANA TELES FERR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7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EVELIN LIMA SANTO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7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CLAUDIA LETICIA LOPES MUELLER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7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PAULO HENRIQUE SANTOS DE MORA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7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DIRLENE PEREIRA PEDR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7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ERIKA NERY SANTOS</text:p>
          </table:table-cell>
          <table:table-cell office:value-type="string" table:style-name="ce7">
            <text:p>TELEATENDENTE DE EMERGÊNCIA<text:s/>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7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PAULO HENRIQUE DA SILVA PORT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7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APHAEL CARVALHO MONTEIR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7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AYANE MENDONÇA DA SILV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7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HAIRA SILVA COUTINH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7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DIOGO CORREA COUTINH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7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ELIANE DE JESUS SILV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7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CELA MARIA LEÃ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7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CELO EDUARDO SANT'ANNA SANTO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7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COS HENRIQUE DE ALMEIDA ROSÁRI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7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PAULO EDUARDO DA SILVA BARBOS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7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ONALDO ANTÔNIO PEIXOTO FILH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7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ELIANE ARCHANJO DOS SANTO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7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IZABELLA FERR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7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EAN MARCELO WILLIAN DE SOUZA ROCH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7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ENIFER HELENO STOFFEL</text:p>
          </table:table-cell>
          <table:table-cell office:value-type="string" table:style-name="ce7">
            <text:p>TELEATENDENTE DE EMERGÊNCIA BILÍNGU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7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KAMILLA ALVARENGA CONCEIÇÃO BENTO</text:p>
          </table:table-cell>
          <table:table-cell office:value-type="string" table:style-name="ce7">
            <text:p>TELEATENDENTE DE EMERGÊNCIA BILÍNGU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7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KAROLINE PIMENTA ERLACHER</text:p>
          </table:table-cell>
          <table:table-cell office:value-type="string" table:style-name="ce7">
            <text:p>TELEATENDE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7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KELLI BEDETTI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7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LEILIANE RODRIGUES DE OLIVEIRA ANACLET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7T00:00:00" table:style-name="ce6">
            <text:p>jul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LUANA VIEIRA DE FREITA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7T00:00:00" table:style-name="ce6">
            <text:p>jul/25</text:p>
          </table:table-cell>
          <table:table-cell office:value-type="string" table:style-name="ce7">
            <text:p>027/2022</text:p>
          </table:table-cell>
          <table:table-cell office:value-type="string" table:style-name="ce7">
            <text:p>DSJ SERVIÇOS LTDA</text:p>
          </table:table-cell>
          <table:table-cell office:value-type="string" table:style-name="ce7">
            <text:p>21.577.513/0001-30</text:p>
          </table:table-cell>
          <table:table-cell office:value-type="string" table:style-name="ce7">
            <text:p>CLEIDIANE SANTANA DE JESUS</text:p>
          </table:table-cell>
          <table:table-cell office:value-type="string" table:style-name="ce7">
            <text:p>COPEIR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7T00:00:00" table:style-name="ce6">
            <text:p>jul/25</text:p>
          </table:table-cell>
          <table:table-cell office:value-type="string" table:style-name="ce7">
            <text:p>027/2022</text:p>
          </table:table-cell>
          <table:table-cell office:value-type="string" table:style-name="ce7">
            <text:p>DSJ SERVIÇOS LTDA</text:p>
          </table:table-cell>
          <table:table-cell office:value-type="string" table:style-name="ce7">
            <text:p>21.577.513/0001-30</text:p>
          </table:table-cell>
          <table:table-cell office:value-type="string" table:style-name="ce7">
            <text:p>GILCILEIA COSTA SILVEIRA DE OLIVEIRA</text:p>
          </table:table-cell>
          <table:table-cell office:value-type="string" table:style-name="ce7">
            <text:p>COPEIRA</text:p>
          </table:table-cell>
          <table:table-cell table:number-columns-repeated="16378" table:style-name="ce8"/>
        </table:table-row>
        <table:table-row table:style-name="ro5">
          <table:table-cell office:value-type="date" office:date-value="2025-07-07T00:00:00" table:style-name="ce6">
            <text:p>jul/25</text:p>
          </table:table-cell>
          <table:table-cell office:value-type="string" table:style-name="ce7">
            <text:p>014/2017</text:p>
          </table:table-cell>
          <table:table-cell office:value-type="string" table:style-name="ce7">
            <text:p>JFL SERVIÇOS LTDA-ME</text:p>
          </table:table-cell>
          <table:table-cell office:value-type="string" table:style-name="ce7">
            <text:p>11.511.109/0001-00</text:p>
          </table:table-cell>
          <table:table-cell office:value-type="string" table:style-name="ce7">
            <text:p>GABRIEL RICARDO DA SILVA</text:p>
          </table:table-cell>
          <table:table-cell office:value-type="string" table:style-name="ce7">
            <text:p>GARÇOM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7T00:00:00" table:style-name="ce6">
            <text:p>jul/25</text:p>
          </table:table-cell>
          <table:table-cell office:value-type="string" table:style-name="ce7">
            <text:p>014/2017</text:p>
          </table:table-cell>
          <table:table-cell office:value-type="string" table:style-name="ce7">
            <text:p>JFL SERVIÇOS LTDA-ME</text:p>
          </table:table-cell>
          <table:table-cell office:value-type="string" table:style-name="ce7">
            <text:p>11.511.109/0001-00</text:p>
          </table:table-cell>
          <table:table-cell office:value-type="string" table:style-name="ce7">
            <text:p>JANETE RODRIGUES PEREIRA MACHADO</text:p>
          </table:table-cell>
          <table:table-cell office:value-type="string" table:style-name="ce7">
            <text:p>GARÇONE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7T00:00:00" table:style-name="ce6">
            <text:p>jul/25</text:p>
          </table:table-cell>
          <table:table-cell office:value-type="string" table:style-name="ce7">
            <text:p>026/2021</text:p>
          </table:table-cell>
          <table:table-cell office:value-type="string" table:style-name="ce7">
            <text:p>TTM SERVIÇOS COMB. DE ESCR. E APOIO ADMINISTRATIVOS LTDA</text:p>
          </table:table-cell>
          <table:table-cell office:value-type="string" table:style-name="ce7">
            <text:p>13.520.423/0001-84</text:p>
          </table:table-cell>
          <table:table-cell office:value-type="string" table:style-name="ce7">
            <text:p>BIANCA ALVES BALBINO SANTOS</text:p>
          </table:table-cell>
          <table:table-cell office:value-type="string" table:style-name="ce7">
            <text:p>RECEPCIONIST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7T00:00:00" table:style-name="ce6">
            <text:p>jul/25</text:p>
          </table:table-cell>
          <table:table-cell office:value-type="string" table:style-name="ce7">
            <text:p>026/2021</text:p>
          </table:table-cell>
          <table:table-cell office:value-type="string" table:style-name="ce7">
            <text:p>TTM SERVIÇOS COMB. DE ESCR. E APOIO ADMINISTRATIVOS LTDA</text:p>
          </table:table-cell>
          <table:table-cell office:value-type="string" table:style-name="ce7">
            <text:p>13.520.423/0001-84</text:p>
          </table:table-cell>
          <table:table-cell office:value-type="string" table:style-name="ce7">
            <text:p>KAMILA MARIA TEIXEIRA ALVARENGA</text:p>
          </table:table-cell>
          <table:table-cell office:value-type="string" table:style-name="ce7">
            <text:p>RECEPCIONIST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7T00:00:00" table:style-name="ce6">
            <text:p>jul/25</text:p>
          </table:table-cell>
          <table:table-cell office:value-type="string" table:style-name="ce7">
            <text:p>026/2021</text:p>
          </table:table-cell>
          <table:table-cell office:value-type="string" table:style-name="ce7">
            <text:p>TTM SERVIÇOS COMB. DE ESCR. E APOIO ADMINISTRATIVOS LTDA</text:p>
          </table:table-cell>
          <table:table-cell office:value-type="string" table:style-name="ce7">
            <text:p>13.520.423/0001-84</text:p>
          </table:table-cell>
          <table:table-cell office:value-type="string" table:style-name="ce7">
            <text:p>JULIANA DO NASCIMENTO SILVA</text:p>
          </table:table-cell>
          <table:table-cell office:value-type="string" table:style-name="ce7">
            <text:p>RECEPCIONIST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7T00:00:00" table:style-name="ce6">
            <text:p>jul/25</text:p>
          </table:table-cell>
          <table:table-cell office:value-type="string" table:style-name="ce7">
            <text:p>026/2021</text:p>
          </table:table-cell>
          <table:table-cell office:value-type="string" table:style-name="ce7">
            <text:p>TTM SERVIÇOS COMB. DE ESCR. E APOIO ADMINISTRATIVOS LTDA</text:p>
          </table:table-cell>
          <table:table-cell office:value-type="string" table:style-name="ce7">
            <text:p>13.520.423/0001-84</text:p>
          </table:table-cell>
          <table:table-cell office:value-type="string" table:style-name="ce7">
            <text:p>YASMIM NASCIMENTO PEDREIRA<text:s/></text:p>
          </table:table-cell>
          <table:table-cell office:value-type="string" table:style-name="ce7">
            <text:p>RECEPCIONIST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7T00:00:00" table:style-name="ce6">
            <text:p>jul/25</text:p>
          </table:table-cell>
          <table:table-cell office:value-type="string" table:style-name="ce7">
            <text:p>026/2021</text:p>
          </table:table-cell>
          <table:table-cell office:value-type="string" table:style-name="ce7">
            <text:p>TTM SERVIÇOS COMB. DE ESCR. E APOIO ADMINISTRATIVOS LTDA</text:p>
          </table:table-cell>
          <table:table-cell office:value-type="string" table:style-name="ce7">
            <text:p>13.520.423/0001-84</text:p>
          </table:table-cell>
          <table:table-cell office:value-type="string" table:style-name="ce7">
            <text:p>THAYENE DE OLIVEIRA CANELA</text:p>
          </table:table-cell>
          <table:table-cell office:value-type="string" table:style-name="ce7">
            <text:p>RECEPCIONIST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7T00:00:00" table:style-name="ce6">
            <text:p>jul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GLAUCIA PEREIRA DA SILVA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7T00:00:00" table:style-name="ce6">
            <text:p>jul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ALEX SANDRO VITORINO DE MOURA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7T00:00:00" table:style-name="ce6">
            <text:p>jul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JACIELE PEREIRA SOARES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7T00:00:00" table:style-name="ce6">
            <text:p>jul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CARLA DOS SANTOS OLIVEIRA SALVADOR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7T00:00:00" table:style-name="ce6">
            <text:p>jul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CARLA SIQUEIRA DE SOUZA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7T00:00:00" table:style-name="ce6">
            <text:p>jul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MARIA APARECIDA CONCEIÇÃO SALLES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7T00:00:00" table:style-name="ce6">
            <text:p>jul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CLEUSA BATISTA RODRIGUES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7T00:00:00" table:style-name="ce6">
            <text:p>jul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DELMA MARTINS DA SILVA BERLAMINO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7T00:00:00" table:style-name="ce6">
            <text:p>jul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DORCA DA SILVA NASCIMENTO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7T00:00:00" table:style-name="ce6">
            <text:p>jul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JOSE JORGE PEREIRA DE FREITAS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7T00:00:00" table:style-name="ce6">
            <text:p>jul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MARCIA LUZIA DE ABREU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7T00:00:00" table:style-name="ce6">
            <text:p>jul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MARINEZ SEBASTIANA DA SILVA ABREU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7T00:00:00" table:style-name="ce6">
            <text:p>jul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MIRLENE RIBEIRO PASSOS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7T00:00:00" table:style-name="ce6">
            <text:p>jul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VANUSA JANUARIO LUCIANO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7T00:00:00" table:style-name="ce6">
            <text:p>jul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9">
            <text:p>PATRICIA NEITZL MEWES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7T00:00:00" table:style-name="ce6">
            <text:p>jul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ROSANGELA DA SILVA ADRIANO CARDOSO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7T00:00:00" table:style-name="ce6">
            <text:p>jul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KESIA ALVES DA SILVA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7T00:00:00" table:style-name="ce6">
            <text:p>jul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ANA CLAUDIA ROSA GERALDINO<text:s/>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7T00:00:00" table:style-name="ce6">
            <text:p>jul/25</text:p>
          </table:table-cell>
          <table:table-cell office:value-type="string" table:style-name="ce7">
            <text:p>012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FLAVIA SOUZA SILVA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7T00:00:00" table:style-name="ce6">
            <text:p>jul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7">
            <text:p>LUCAS SANTOS FRAGA<text:s/>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7T00:00:00" table:style-name="ce6">
            <text:p>jul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7">
            <text:p>FILIPE DIAS CAMPOREZI<text:s/>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7T00:00:00" table:style-name="ce6">
            <text:p>jul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7">
            <text:p>MATHEUS FERNANDO FARIAS POGGIAN<text:s/>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7T00:00:00" table:style-name="ce6">
            <text:p>jul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7">
            <text:p>CLEISSON DA SILVA CASTRO<text:s/>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7T00:00:00" table:style-name="ce6">
            <text:p>jul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7">
            <text:p>LUCINEIA DA SILVA CRUZ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7">
          <table:table-cell office:value-type="date" office:date-value="2025-07-07T00:00:00" table:style-name="ce6">
            <text:p>jul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7">
            <text:p>MARCOS ANTÔNIO DA SILVA MACHADO BARBOZA<text:s/>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7T00:00:00" table:style-name="ce6">
            <text:p>jul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7">
            <text:p>JOSE ADAUTO DE CASTRO<text:s/>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7T00:00:00" table:style-name="ce6">
            <text:p>jul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7">
            <text:p>JEFFERSON DA SILVA FELICIANO<text:s/>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7T00:00:00" table:style-name="ce6">
            <text:p>jul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7">
            <text:p>LUCAS RISSE AMBROSIM HUBNER<text:s/>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7T00:00:00" table:style-name="ce6">
            <text:p>jul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7">
            <text:p>MARCIEL SANTOS DA SILVA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7T00:00:00" table:style-name="ce6">
            <text:p>jul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7">
            <text:p>MARCOS ANTÔNIO ALVEZ DA SILVA<text:s/>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7T00:00:00" table:style-name="ce6">
            <text:p>jul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7">
            <text:p>MARCIO DORTE<text:s/>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1T00:00:00" table:style-name="ce6">
            <text:p>jul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7">
            <text:p>RONALDO TEIXEIRA DE CASTRO<text:s/>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1T00:00:00" table:style-name="ce6">
            <text:p>jul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7">
            <text:p>JOSE BRUNO ALVES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7-01T00:00:00" table:style-name="ce6">
            <text:p>jul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7">
            <text:p>FABIO DE FRANCA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2">
          <table:table-cell office:value-type="date" office:date-value="2025-07-07T00:00:00" table:style-name="ce6">
            <text:p>jul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7">
            <text:p>FELIPE MATIAS DE JESUS<text:s/></text:p>
          </table:table-cell>
          <table:table-cell office:value-type="string" table:style-name="ce7">
            <text:p>VIGILANTE</text:p>
          </table:table-cell>
          <table:table-cell table:number-columns-repeated="16378"/>
        </table:table-row>
        <table:table-row table:style-name="ro2">
          <table:table-cell office:value-type="date" office:date-value="2025-07-07T00:00:00" table:style-name="ce6">
            <text:p>jul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7">
            <text:p>ISAC ALVES DA SILVA</text:p>
          </table:table-cell>
          <table:table-cell office:value-type="string" table:style-name="ce7">
            <text:p>VIGILANTE</text:p>
          </table:table-cell>
          <table:table-cell table:number-columns-repeated="16378"/>
        </table:table-row>
        <table:table-row table:style-name="ro2">
          <table:table-cell office:value-type="date" office:date-value="2025-07-07T00:00:00" table:style-name="ce6">
            <text:p>jul/25</text:p>
          </table:table-cell>
          <table:table-cell office:value-type="string" table:style-name="ce7">
            <text:p>017/2023</text:p>
          </table:table-cell>
          <table:table-cell office:value-type="string" table:style-name="ce7">
            <text:p>MGS - MINAS GERAIS ADMINISTRAÇÃO E SERVIÇOS S.A</text:p>
          </table:table-cell>
          <table:table-cell office:value-type="string" table:style-name="ce7">
            <text:p>33.224.254/0001-42</text:p>
          </table:table-cell>
          <table:table-cell office:value-type="string" table:style-name="ce7">
            <text:p>LUCAS NASCIMENTO ALVES</text:p>
          </table:table-cell>
          <table:table-cell office:value-type="string" table:style-name="ce7">
            <text:p>ASSISTENTE ADMINISTRATIVO<text:s/></text:p>
          </table:table-cell>
          <table:table-cell table:number-columns-repeated="16378"/>
        </table:table-row>
        <table:table-row table:style-name="ro2">
          <table:table-cell office:value-type="date" office:date-value="2025-07-08T00:00:00" table:style-name="ce6">
            <text:p>jul/25</text:p>
          </table:table-cell>
          <table:table-cell office:value-type="string" table:style-name="ce7">
            <text:p>017/2023</text:p>
          </table:table-cell>
          <table:table-cell office:value-type="string" table:style-name="ce7">
            <text:p>MGS - MINAS GERAIS ADMINISTRAÇÃO E SERVIÇOS S.A</text:p>
          </table:table-cell>
          <table:table-cell office:value-type="string" table:style-name="ce7">
            <text:p>33.224.254/0001-42</text:p>
          </table:table-cell>
          <table:table-cell office:value-type="string" table:style-name="ce7">
            <text:p>MATHEUS SANTANA FREITAS</text:p>
          </table:table-cell>
          <table:table-cell office:value-type="string" table:style-name="ce7">
            <text:p>ASSISTENTE ADMINISTRATIVO<text:s/></text:p>
          </table:table-cell>
          <table:table-cell table:number-columns-repeated="16378"/>
        </table:table-row>
        <table:table-row table:style-name="ro2">
          <table:table-cell office:value-type="date" office:date-value="2025-07-07T00:00:00" table:style-name="ce6">
            <text:p>jul/25</text:p>
          </table:table-cell>
          <table:table-cell office:value-type="string" table:style-name="ce7">
            <text:p>017/2023</text:p>
          </table:table-cell>
          <table:table-cell office:value-type="string" table:style-name="ce7">
            <text:p>MGS - MINAS GERAIS ADMINISTRAÇÃO E SERVIÇOS S.A</text:p>
          </table:table-cell>
          <table:table-cell office:value-type="string" table:style-name="ce7">
            <text:p>33.224.254/0001-42</text:p>
          </table:table-cell>
          <table:table-cell office:value-type="string" table:style-name="ce7">
            <text:p>ITAMARA SIMONE FONSECA ROCHA</text:p>
          </table:table-cell>
          <table:table-cell office:value-type="string" table:style-name="ce7">
            <text:p>ASSISTENTE ADMINISTRATIVO<text:s/></text:p>
          </table:table-cell>
          <table:table-cell table:number-columns-repeated="16378"/>
        </table:table-row>
        <table:table-row table:style-name="ro2">
          <table:table-cell office:value-type="date" office:date-value="2025-07-07T00:00:00" table:style-name="ce6">
            <text:p>jul/25</text:p>
          </table:table-cell>
          <table:table-cell office:value-type="string" table:style-name="ce7">
            <text:p>017/2023</text:p>
          </table:table-cell>
          <table:table-cell office:value-type="string" table:style-name="ce7">
            <text:p>MGS - MINAS GERAIS ADMINISTRAÇÃO E SERVIÇOS S.A</text:p>
          </table:table-cell>
          <table:table-cell office:value-type="string" table:style-name="ce7">
            <text:p>33.224.254/0001-42</text:p>
          </table:table-cell>
          <table:table-cell office:value-type="string" table:style-name="ce7">
            <text:p>LUIS GABRIEL DA SILVA BRAGA</text:p>
          </table:table-cell>
          <table:table-cell office:value-type="string" table:style-name="ce7">
            <text:p>ASSISTENTE ADMINISTRATIVO<text:s/></text:p>
          </table:table-cell>
          <table:table-cell table:number-columns-repeated="16378"/>
        </table:table-row>
        <table:table-row table:style-name="ro2">
          <table:table-cell office:value-type="date" office:date-value="2025-07-08T00:00:00" table:style-name="ce6">
            <text:p>jul/25</text:p>
          </table:table-cell>
          <table:table-cell office:value-type="string" table:style-name="ce7">
            <text:p>017/2023</text:p>
          </table:table-cell>
          <table:table-cell office:value-type="string" table:style-name="ce7">
            <text:p>MGS - MINAS GERAIS ADMINISTRAÇÃO E SERVIÇOS S.A</text:p>
          </table:table-cell>
          <table:table-cell office:value-type="string" table:style-name="ce7">
            <text:p>33.224.254/0001-42</text:p>
          </table:table-cell>
          <table:table-cell office:value-type="string" table:style-name="ce7">
            <text:p>JENIFFER GONCALVES MICHAEL MONTEIRO</text:p>
          </table:table-cell>
          <table:table-cell office:value-type="string" table:style-name="ce7">
            <text:p>ASSISTENTE ADMINISTRATIVO<text:s/></text:p>
          </table:table-cell>
          <table:table-cell table:number-columns-repeated="16378"/>
        </table:table-row>
        <table:table-row table:number-rows-repeated="1048331" table:style-name="ro2">
          <table:table-cell table:number-columns-repeated="16384"/>
        </table:table-row>
      </table:table>
      <table:table table:name="AGOSTO_2025" table:style-name="ta3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5"/>
        <table:table-column table:style-name="co5" table:default-cell-style-name="ce1"/>
        <table:table-column table:style-name="co6" table:default-cell-style-name="ce1"/>
        <table:table-column table:style-name="co7" table:number-columns-repeated="16378" table:default-cell-style-name="ce1"/>
        <table:table-row table:style-name="ro1">
          <table:table-cell office:value-type="string" table:number-columns-spanned="6" table:number-rows-spanned="1" table:style-name="ce20">
            <text:p>Prestadores de Serviços Terceirizados</text:p>
          </table:table-cell>
          <table:covered-table-cell table:number-columns-repeated="5"/>
          <table:table-cell table:number-columns-repeated="16378" table:style-name="ce1"/>
        </table:table-row>
        <table:table-row table:style-name="ro2">
          <table:table-cell office:value-type="string" table:style-name="ce2">
            <text:p>Mês de Referência</text:p>
          </table:table-cell>
          <table:table-cell office:value-type="string" table:style-name="ce2">
            <text:p>Contrato</text:p>
          </table:table-cell>
          <table:table-cell office:value-type="string" table:style-name="ce3">
            <text:p>Empresa</text:p>
          </table:table-cell>
          <table:table-cell office:value-type="string" table:style-name="ce3">
            <text:p>CNPJ</text:p>
          </table:table-cell>
          <table:table-cell office:value-type="string" table:style-name="ce3">
            <text:p>Colaborador</text:p>
          </table:table-cell>
          <table:table-cell office:value-type="string" table:style-name="ce4">
            <text:p>Cargo/Função</text:p>
          </table:table-cell>
          <table:table-cell table:number-columns-repeated="16378" table:style-name="ce5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CRISTIANE CAMPOS MACED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NDREIA FIGUEIREDO DE MENEZ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DANIEL DORTI DE ALMEIDA<text:s/>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ERICA SILVA DE ASSI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NA PAULA CRISPIM LATAVANI</text:p>
          </table:table-cell>
          <table:table-cell office:value-type="string" table:style-name="ce7">
            <text:p>TELEATENDIMENTO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5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LORENA SOUSA CONTES<text:s/></text:p>
          </table:table-cell>
          <table:table-cell office:value-type="string" table:style-name="ce7">
            <text:p>TELEATENDIMENTO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NAQUIEL DAS NEVES ALV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PEDRO MENDES RODRIGU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GUSTAVO SANTOS HOMEM DE OLIVEIRA<text:s/></text:p>
          </table:table-cell>
          <table:table-cell office:value-type="string" table:style-name="ce7">
            <text:p>TELEATENDIMENTO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PEDRO VITOR DE ALMEIDA</text:p>
          </table:table-cell>
          <table:table-cell office:value-type="string" table:style-name="ce7">
            <text:p>TELEATENDIMENTO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IRIA DOS SANTOS MARRANE</text:p>
          </table:table-cell>
          <table:table-cell office:value-type="string" table:style-name="ce7">
            <text:p>TELEATENDIMENTO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PATRICK LOPES MOREIRA DA SILVA</text:p>
          </table:table-cell>
          <table:table-cell office:value-type="string" table:style-name="ce7">
            <text:p>TELEATENDIMENTO DE EMERGÊNCIA</text:p>
          </table:table-cell>
          <table:table-cell table:number-columns-repeated="16378" table:style-name="ce8"/>
        </table:table-row>
        <table:table-row table:style-name="ro2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3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LUCAS PEREIRA DE JESUS</text:p>
          </table:table-cell>
          <table:table-cell office:value-type="string" table:style-name="ce7">
            <text:p>TELEATENDIMENTO DE EMERGÊNCIA</text:p>
          </table:table-cell>
          <table:table-cell table:number-columns-repeated="5" table:style-name="ce8"/>
          <table:table-cell table:style-name="ce1"/>
          <table:table-cell table:number-columns-repeated="16372" table:style-name="ce8"/>
        </table:table-row>
        <table:table-row table:style-name="ro2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NATAN AGUIAR DE OLIVEIRA</text:p>
          </table:table-cell>
          <table:table-cell office:value-type="string" table:style-name="ce7">
            <text:p>TELEATENDENTE DE EMERGÊNCIA</text:p>
          </table:table-cell>
          <table:table-cell table:number-columns-repeated="5" table:style-name="ce8"/>
          <table:table-cell table:style-name="ce1"/>
          <table:table-cell table:number-columns-repeated="16372" table:style-name="ce8"/>
        </table:table-row>
        <table:table-row table:style-name="ro2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WALTER AFFONSO BRAGA DE MIRANDA MAGALHES<text:s/></text:p>
          </table:table-cell>
          <table:table-cell office:value-type="string" table:style-name="ce7">
            <text:p>TELEATENDIMENTO DE EMERGÊNCIA</text:p>
          </table:table-cell>
          <table:table-cell table:number-columns-repeated="5" table:style-name="ce8"/>
          <table:table-cell table:style-name="ce1"/>
          <table:table-cell table:number-columns-repeated="16372" table:style-name="ce8"/>
        </table:table-row>
        <table:table-row table:style-name="ro2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ICHELLY SANTOS DE OLIVEIRA CARDOSO</text:p>
          </table:table-cell>
          <table:table-cell office:value-type="string" table:style-name="ce7">
            <text:p>TELEATENDENTE DE EMERGÊNCIA</text:p>
          </table:table-cell>
          <table:table-cell table:number-columns-repeated="5" table:style-name="ce8"/>
          <table:table-cell table:style-name="ce1"/>
          <table:table-cell table:number-columns-repeated="16372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PENHA BATISTA BERNARDES DA COST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THIAGO SCHNEIDER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QUEZIA SILVA DE JESUS<text:s/>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VICTOR DOS SANTOS ODENS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COS JUNIO LOIOLA DOS SANTO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TAUNY BUENOAIRES QUEIROZ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KHRISLEY DOYARA MATUSOCH LOYOLA SCHERRER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MADEU FARIAS DE SOUZA CARVALH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ENIFER LIMA DE OLIV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4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OSELANE BARBOSA PESSANH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DRIANA DE SOUZA DO CARM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OSENY GOMES HELMER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SABRINA LYRA BONINSENH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CAIO BARROS SAL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NDREA DA SILVA LOPES DOS SANTO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SENIA EUSILENE DA SILVA BRITANE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OSILENE BATIST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YURI CARDOZO SILVA<text:s/>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OSANE SANT ANA TAVARES ESTEVAM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SUZANA DOS SANTOS ALV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LEXIA AUGUSTO PAPINE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NGELA MARIA MUNIZ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BRUNO BUENOAIRES FERR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TALYTA CABIDELLI MIRAND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SIRLENE PEREIRA GOMES</text:p>
          </table:table-cell>
          <table:table-cell office:value-type="string" table:style-name="ce7">
            <text:p>TELEATENDENTE DE EMERGÊNCIA BILÍNGU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SANDRO RAMOS VI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SHIRLEY LOPES MIRANDA SOAR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THIAGO DE OLIVEIRA SILVA</text:p>
          </table:table-cell>
          <table:table-cell office:value-type="string" table:style-name="ce7">
            <text:p>TELEATENDENTE DE EMERGÊNCIA SENIOR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VALMY BARBOZA DA SILVA JÚNIOR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WELLINGTON WASHINGTON DO ROSÁRI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MANDA EFFGEN DA SILV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NDREA COUTINHO GOM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VANIA ALVES DOS SANTOS BARBOS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AFAELA PEREIRA DA SILVA ALMEIDA</text:p>
          </table:table-cell>
          <table:table-cell office:value-type="string" table:style-name="ce7">
            <text:p>TELEATENDENTE <text:s/>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VANUBI FERREIRA ALVES ROCH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NA CAROLINA DUARTE DE OLIVEIRA</text:p>
          </table:table-cell>
          <table:table-cell office:value-type="string" table:style-name="ce7">
            <text:p>TELEATENDENTE DE EMERGÊNCIA BILÍNGU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LESSANDRA GARCIA DE PAULA</text:p>
          </table:table-cell>
          <table:table-cell office:value-type="string" table:style-name="ce7">
            <text:p>TELEATENDE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NDRESSA CORREA DE AMORIM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6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RIELLE BARRETO DUBOIS DA HO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RTHUR SALVIANO LOP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IA AMERICA TAVARES BORGES SER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IA APARECIDA HERMÍNIO SARMENTO XAVIER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IANA SOUZA DOS ANJO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ODRIGO BISPO PESSO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OBSON SILVA JÚNIOR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ONIQUE VIANA FONSEC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PRISCILA ALVES DE SOUZ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AFAELA TRABACH DUNG TOSTES</text:p>
          </table:table-cell>
          <table:table-cell office:value-type="string" table:style-name="ce7">
            <text:p>TELEATENDE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ANIELE COITINHO GOM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OSUE DA SILVA SANTO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SHIRLEY LIMA DOS SANTOS NASCIMENT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THIAGO DE ARAUJO LIM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VINICIUS CODECO TEIX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VITOR FAGUNDES DAS NEV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NATALIA RODRIGUES DOS SANTOS</text:p>
          </table:table-cell>
          <table:table-cell office:value-type="string" table:style-name="ce7">
            <text:p>TELEATENDENTE DE EMERGÊNCIA BILÍNGU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WILERSON SOARES DE OLIV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THAIS DO CARMO SANCH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USSARA DA NASCIMNETO RODRIGU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uBIA CRISTINA ANDREAT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COS DANIEL SOUZA GOM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8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VANILDA DOS SANTOS DE SOUZA FURTAD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LUCIA HELENA MARETOO AZERED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CIO BATISTA RODRIGU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ESSICA RODRIGUES OLIVEIRA SOUZ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TALITA MAYFRANCIA DA FRAG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FABIO MICHEL ANDRADE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ULIANA VENTUROTI CORREA COUTINH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SABRINA SANTOS DA SILV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DRIANA DE SOUZA DO CARM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BRENDA MACHADO NEV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CARINA NUNES RIBEIR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BRENDA FERNANDES FERR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13">
            <text:p>09.496.309/0001-99</text:p>
          </table:table-cell>
          <table:table-cell office:value-type="string" table:style-name="ce7">
            <text:p>MATHEUS DOS SANTOS ALVES</text:p>
          </table:table-cell>
          <table:table-cell office:value-type="string" table:style-name="ce15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13">
            <text:p>09.496.309/0001-99</text:p>
          </table:table-cell>
          <table:table-cell office:value-type="string" table:style-name="ce7">
            <text:p>LUIS ANTONIO DOS SANTOS LIMA</text:p>
          </table:table-cell>
          <table:table-cell office:value-type="string" table:style-name="ce15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13">
            <text:p>09.496.309/0001-99</text:p>
          </table:table-cell>
          <table:table-cell office:value-type="string" table:style-name="ce7">
            <text:p>LUCAS UCHOA PEREIRA</text:p>
          </table:table-cell>
          <table:table-cell office:value-type="string" table:style-name="ce15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KARINA ALV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ICARO BRAGA BERGAMIM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AIRO DA SILVA BARBOS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IANO NARCISO RIBEIRO NET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OAS DE OLIV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INGRID NASCIMENTO DA SILV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AQUELINE GOMES PAULIN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HANTONY PENUTTE DA SILV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EDMA MARIA DE OLIV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GLORIA DE SOUZA BARBOSA OLIV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IGOR PEREIRA CAETAN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DANIEL DA SILVA GOM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AKELLE DO NASCIMENTO FERR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CRISTIANE GIL DOS SANTO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ILZA PEREIRA CAETAN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FERNANDA GRACIELA ARCANTO SILV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KARINA SPERANDIO SIQU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TA MEIRELES OLIV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ULIETE MARTINS DE ANDRADE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ULIANA SILVA DE ARAÚJ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ULIANA CARVALHO BISPO</text:p>
          </table:table-cell>
          <table:table-cell office:value-type="string" table:style-name="ce7">
            <text:p>OPERADOR DE CALL CENTER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IA DE FATIMA SOARES DA CRUZ SOUZ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ACIMARA RODRIGUES DA SILV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4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ONILTON SOUZA LOTH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4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DOUGLAS LEONARDO NUNES GUAITOLINI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SAYMON QUINTEIRO DE SOUS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EANNE MARIA DE SOUZA DO NASCIMENT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IKELY COSTA MOU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ELIANE ALVES CORREA DE OLIV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ERICK DE OLIVEIRA AMARAL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ULIANA XAVIER BATIST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LUIZA HELENA NEV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CRISTIANO BATISTA DO SACRAMENTO</text:p>
          </table:table-cell>
          <table:table-cell office:value-type="string" table:style-name="ce7">
            <text:p>TELEATENDENTE DE EMERGÊNCIA BILÍNGU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HENRIKSON DA SILVA LEITE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LUCAS CAMILO MEMELI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GLEISSIONE ROCHA DE OLIVEIRA DE DEU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ULIO CESAR ROGERI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IANA SOEIRO SOAR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ISAQUE DA SILVA FIGUEIRED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ENATA RIBEIRO BURGARELLI HELMER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FRANCIELLY CARDOSO DE OLIVEIRA FERNANDES</text:p>
          </table:table-cell>
          <table:table-cell office:value-type="string" table:style-name="ce7">
            <text:p>TELEATENDIMENTO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DANIEL BARBOZA SANTANNA<text:s/>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DAVI TENIS DE SOUZ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LUCIANA DA PENHA CUNH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NELSON FELIPE COUTINHO MARTIN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AYANE MOR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ELEN VICENTE DE ABREU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2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CARLOS HENRIQUE BATISTA</text:p>
          </table:table-cell>
          <table:table-cell office:value-type="string" table:style-name="ce7">
            <text:p>TELEATENDENTE DE EMERGÊNCIA</text:p>
          </table:table-cell>
          <table:table-cell table:number-columns-repeated="3" table:style-name="ce8"/>
          <table:table-cell table:style-name="ce1"/>
          <table:table-cell table:number-columns-repeated="16374" table:style-name="ce8"/>
        </table:table-row>
        <table:table-row table:style-name="ro2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PATRICIA DA SILVA NANTES</text:p>
          </table:table-cell>
          <table:table-cell office:value-type="string" table:style-name="ce7">
            <text:p>TELEATENDENTE DE EMERGÊNCIA</text:p>
          </table:table-cell>
          <table:table-cell table:number-columns-repeated="3" table:style-name="ce8"/>
          <table:table-cell table:style-name="ce1"/>
          <table:table-cell table:number-columns-repeated="16374" table:style-name="ce8"/>
        </table:table-row>
        <table:table-row table:style-name="ro2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HUGO MATOS DA SILVA LUCHI</text:p>
          </table:table-cell>
          <table:table-cell office:value-type="string" table:style-name="ce7">
            <text:p>TELEATENDENTE DE EMERGÊNCIA</text:p>
          </table:table-cell>
          <table:table-cell table:number-columns-repeated="3" table:style-name="ce8"/>
          <table:table-cell table:style-name="ce1"/>
          <table:table-cell table:number-columns-repeated="16374" table:style-name="ce8"/>
        </table:table-row>
        <table:table-row table:style-name="ro2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ESSICA MARINS BITENCURT</text:p>
          </table:table-cell>
          <table:table-cell office:value-type="string" table:style-name="ce7">
            <text:p>TELEATENDENTE DE EMERGÊNCIA</text:p>
          </table:table-cell>
          <table:table-cell table:number-columns-repeated="3" table:style-name="ce8"/>
          <table:table-cell table:style-name="ce1"/>
          <table:table-cell table:number-columns-repeated="16374" table:style-name="ce8"/>
        </table:table-row>
        <table:table-row table:style-name="ro2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NEIDSON MOREIRA</text:p>
          </table:table-cell>
          <table:table-cell office:value-type="string" table:style-name="ce7">
            <text:p>TELEATENDENTE DE EMERGÊNCIA</text:p>
          </table:table-cell>
          <table:table-cell table:number-columns-repeated="3" table:style-name="ce8"/>
          <table:table-cell table:style-name="ce1"/>
          <table:table-cell table:number-columns-repeated="16374" table:style-name="ce8"/>
        </table:table-row>
        <table:table-row table:style-name="ro2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IA EDUARDA FARIAS ANTONACIO</text:p>
          </table:table-cell>
          <table:table-cell office:value-type="string" table:style-name="ce7">
            <text:p>TELEATENDENTE DE EMERGÊNCIA</text:p>
          </table:table-cell>
          <table:table-cell table:number-columns-repeated="3" table:style-name="ce8"/>
          <table:table-cell table:style-name="ce1"/>
          <table:table-cell table:number-columns-repeated="16374" table:style-name="ce8"/>
        </table:table-row>
        <table:table-row table:style-name="ro2">
          <table:table-cell office:value-type="date" office:date-value="2025-08-07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EZEQUIELA RIBEIRO DE JESUS</text:p>
          </table:table-cell>
          <table:table-cell office:value-type="string" table:style-name="ce7">
            <text:p>TELEATENDENTE DE EMERGÊNCIA</text:p>
          </table:table-cell>
          <table:table-cell table:number-columns-repeated="3" table:style-name="ce8"/>
          <table:table-cell table:style-name="ce1"/>
          <table:table-cell table:number-columns-repeated="16374" table:style-name="ce8"/>
        </table:table-row>
        <table:table-row table:style-name="ro2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EMANOELLE GALANTE DA SILVA</text:p>
          </table:table-cell>
          <table:table-cell office:value-type="string" table:style-name="ce7">
            <text:p>TELEATENDENTE DE EMERGÊNCIA</text:p>
          </table:table-cell>
          <table:table-cell table:number-columns-repeated="3" table:style-name="ce8"/>
          <table:table-cell table:style-name="ce1"/>
          <table:table-cell table:number-columns-repeated="16374" table:style-name="ce8"/>
        </table:table-row>
        <table:table-row table:style-name="ro2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AFAEL DA SILVA NASCIMENTO</text:p>
          </table:table-cell>
          <table:table-cell office:value-type="string" table:style-name="ce7">
            <text:p>TELEATENDENTE DE EMERGÊNCIA</text:p>
          </table:table-cell>
          <table:table-cell table:number-columns-repeated="3" table:style-name="ce8"/>
          <table:table-cell table:style-name="ce1"/>
          <table:table-cell table:number-columns-repeated="16374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KAIO RAIS VITORI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CHARLES LEMOS DOS SANTO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CLAUDIANA MARTINS SILV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ONDINELI DE SOUZ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22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CRISTIANE PEREIRA KLEIN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DANIEL ALMEIDA ZORZAN<text:s/>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DEBORA CRYSTIAN RODRIGUES SILV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DEBORA DE ANDRADE RIT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EDENIS GAVASSONI DE AZEVED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GUILHERME AUGUSTO DOS SANTOS SANZ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IAGO MARTINS DE SOUZA AGUIAR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LARISSA DOS SANTOS GASPAR MOU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IGOR LÍRIO DE OLIV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OAO PEDRO LUCENA CARVALHO DE ALMEIDA</text:p>
          </table:table-cell>
          <table:table-cell office:value-type="string" table:style-name="ce7">
            <text:p>OPERADOR DE CALL CENTER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OAO VICTOR DAS NEVES SILV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ORDANA FRANCISCO COUTINH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CINTIA DE OLIVEIRA BEZER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CLAUDIA RAFAELA NASCIMENTO RODRIGUES DE MORA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KAYO CEZAR DE JESU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LUAN NERES DE SOUZA PAUL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LUCIANA MENDES GONÇALV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BRUNO CESAR SOAR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ONALIZA NUNES SANTIAGO LIM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GHABRIEL SOUZA SANTO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OCELINO BONASI DE ALMEID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ULIANA TELES FERR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EVELIN LIMA SANTO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CLAUDIA LETICIA LOPES MUELLER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PAULO HENRIQUE SANTOS DE MORA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DIRLENE PEREIRA PEDR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ERIKA NERY SANTOS</text:p>
          </table:table-cell>
          <table:table-cell office:value-type="string" table:style-name="ce7">
            <text:p>TELEATENDENTE DE EMERGÊNCIA<text:s/>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PAULO HENRIQUE DA SILVA PORT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APHAEL CARVALHO MONTEIR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AYANE MENDONÇA DA SILV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HAIRA SILVA COUTINH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DIOGO CORREA COUTINH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ELIANE DE JESUS SILV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CELA MARIA LEÃ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CELO EDUARDO SANT'ANNA SANTO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COS HENRIQUE DE ALMEIDA ROSÁRI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PAULO EDUARDO DA SILVA BARBOS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ONALDO ANTÔNIO PEIXOTO FILH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IZABELLA FERR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EAN MARCELO WILLIAN DE SOUZA ROCH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ENIFER HELENO STOFFEL</text:p>
          </table:table-cell>
          <table:table-cell office:value-type="string" table:style-name="ce7">
            <text:p>TELEATENDENTE DE EMERGÊNCIA BILÍNGU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KAMILLA ALVARENGA CONCEIÇÃO BENTO</text:p>
          </table:table-cell>
          <table:table-cell office:value-type="string" table:style-name="ce7">
            <text:p>TELEATENDENTE DE EMERGÊNCIA BILÍNGU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KAROLINE PIMENTA ERLACHER</text:p>
          </table:table-cell>
          <table:table-cell office:value-type="string" table:style-name="ce7">
            <text:p>TELEATENDE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KELLI BEDETTI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5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LEILIANE RODRIGUES DE OLIVEIRA ANACLET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LUANA VIEIRA DE FREITA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27/2022</text:p>
          </table:table-cell>
          <table:table-cell office:value-type="string" table:style-name="ce7">
            <text:p>DSJ SERVIÇOS LTDA</text:p>
          </table:table-cell>
          <table:table-cell office:value-type="string" table:style-name="ce7">
            <text:p>21.577.513/0001-30</text:p>
          </table:table-cell>
          <table:table-cell office:value-type="string" table:style-name="ce7">
            <text:p>CLEIDIANE SANTANA DE JESUS</text:p>
          </table:table-cell>
          <table:table-cell office:value-type="string" table:style-name="ce7">
            <text:p>COPEIR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27/2022</text:p>
          </table:table-cell>
          <table:table-cell office:value-type="string" table:style-name="ce7">
            <text:p>DSJ SERVIÇOS LTDA</text:p>
          </table:table-cell>
          <table:table-cell office:value-type="string" table:style-name="ce7">
            <text:p>21.577.513/0001-30</text:p>
          </table:table-cell>
          <table:table-cell office:value-type="string" table:style-name="ce7">
            <text:p>GILCILEIA COSTA SILVEIRA DE OLIVEIRA</text:p>
          </table:table-cell>
          <table:table-cell office:value-type="string" table:style-name="ce7">
            <text:p>COPEIR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14/2017</text:p>
          </table:table-cell>
          <table:table-cell office:value-type="string" table:style-name="ce7">
            <text:p>JFL SERVIÇOS LTDA-ME</text:p>
          </table:table-cell>
          <table:table-cell office:value-type="string" table:style-name="ce7">
            <text:p>11.511.109/0001-00</text:p>
          </table:table-cell>
          <table:table-cell office:value-type="string" table:style-name="ce7">
            <text:p>GABRIEL RICARDO DA SILVA</text:p>
          </table:table-cell>
          <table:table-cell office:value-type="string" table:style-name="ce7">
            <text:p>GARÇOM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14/2017</text:p>
          </table:table-cell>
          <table:table-cell office:value-type="string" table:style-name="ce7">
            <text:p>JFL SERVIÇOS LTDA-ME</text:p>
          </table:table-cell>
          <table:table-cell office:value-type="string" table:style-name="ce7">
            <text:p>11.511.109/0001-00</text:p>
          </table:table-cell>
          <table:table-cell office:value-type="string" table:style-name="ce7">
            <text:p>JANETE RODRIGUES PEREIRA MACHADO</text:p>
          </table:table-cell>
          <table:table-cell office:value-type="string" table:style-name="ce7">
            <text:p>GARÇONE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26/2021</text:p>
          </table:table-cell>
          <table:table-cell office:value-type="string" table:style-name="ce7">
            <text:p>TTM SERVIÇOS COMB. DE ESCR. E APOIO ADMINISTRATIVOS LTDA</text:p>
          </table:table-cell>
          <table:table-cell office:value-type="string" table:style-name="ce7">
            <text:p>13.520.423/0001-84</text:p>
          </table:table-cell>
          <table:table-cell office:value-type="string" table:style-name="ce7">
            <text:p>BIANCA ALVES BALBINO SANTOS</text:p>
          </table:table-cell>
          <table:table-cell office:value-type="string" table:style-name="ce7">
            <text:p>RECEPCIONIST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4T00:00:00" table:style-name="ce6">
            <text:p>ago/25</text:p>
          </table:table-cell>
          <table:table-cell office:value-type="string" table:style-name="ce7">
            <text:p>026/2021</text:p>
          </table:table-cell>
          <table:table-cell office:value-type="string" table:style-name="ce7">
            <text:p>TTM SERVIÇOS COMB. DE ESCR. E APOIO ADMINISTRATIVOS LTDA</text:p>
          </table:table-cell>
          <table:table-cell office:value-type="string" table:style-name="ce7">
            <text:p>13.520.423/0001-84</text:p>
          </table:table-cell>
          <table:table-cell office:value-type="string" table:style-name="ce7">
            <text:p>KAMILA MARIA TEIXEIRA ALVARENGA</text:p>
          </table:table-cell>
          <table:table-cell office:value-type="string" table:style-name="ce7">
            <text:p>RECEPCIONIST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4T00:00:00" table:style-name="ce6">
            <text:p>ago/25</text:p>
          </table:table-cell>
          <table:table-cell office:value-type="string" table:style-name="ce7">
            <text:p>026/2021</text:p>
          </table:table-cell>
          <table:table-cell office:value-type="string" table:style-name="ce7">
            <text:p>TTM SERVIÇOS COMB. DE ESCR. E APOIO ADMINISTRATIVOS LTDA</text:p>
          </table:table-cell>
          <table:table-cell office:value-type="string" table:style-name="ce7">
            <text:p>13.520.423/0001-84</text:p>
          </table:table-cell>
          <table:table-cell office:value-type="string" table:style-name="ce7">
            <text:p>JULIANA DO NASCIMENTO SILVA</text:p>
          </table:table-cell>
          <table:table-cell office:value-type="string" table:style-name="ce7">
            <text:p>RECEPCIONIST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26/2021</text:p>
          </table:table-cell>
          <table:table-cell office:value-type="string" table:style-name="ce7">
            <text:p>TTM SERVIÇOS COMB. DE ESCR. E APOIO ADMINISTRATIVOS LTDA</text:p>
          </table:table-cell>
          <table:table-cell office:value-type="string" table:style-name="ce7">
            <text:p>13.520.423/0001-84</text:p>
          </table:table-cell>
          <table:table-cell office:value-type="string" table:style-name="ce7">
            <text:p>YASMIM NASCIMENTO PEDREIRA<text:s/></text:p>
          </table:table-cell>
          <table:table-cell office:value-type="string" table:style-name="ce7">
            <text:p>RECEPCIONIST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26/2021</text:p>
          </table:table-cell>
          <table:table-cell office:value-type="string" table:style-name="ce7">
            <text:p>TTM SERVIÇOS COMB. DE ESCR. E APOIO ADMINISTRATIVOS LTDA</text:p>
          </table:table-cell>
          <table:table-cell office:value-type="string" table:style-name="ce7">
            <text:p>13.520.423/0001-84</text:p>
          </table:table-cell>
          <table:table-cell office:value-type="string" table:style-name="ce7">
            <text:p>THAYENE DE OLIVEIRA CANELA</text:p>
          </table:table-cell>
          <table:table-cell office:value-type="string" table:style-name="ce7">
            <text:p>RECEPCIONIST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GLAUCIA PEREIRA DA SILVA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ALEX SANDRO VITORINO DE MOURA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CARLA DOS SANTOS OLIVEIRA SALVADOR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CARLA SIQUEIRA DE SOUZA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MARIA APARECIDA CONCEIÇÃO SALLES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CLEUSA BATISTA RODRIGUES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DELMA MARTINS DA SILVA BERLAMINO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4T00:00:00" table:style-name="ce6">
            <text:p>ago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DORCA DA SILVA NASCIMENTO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JOSE JORGE PEREIRA DE FREITAS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MARCIA LUZIA DE ABREU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MARINEZ SEBASTIANA DA SILVA ABREU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MIRLENE RIBEIRO PASSOS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VANUSA JANUARIO LUCIANO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9">
            <text:p>PATRICIA NEITZL MEWES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ROSANGELA DA SILVA ADRIANO CARDOSO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KESIA ALVES DA SILVA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ANA CLAUDIA ROSA GERALDINO<text:s/>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12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FLAVIA SOUZA SILVA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7">
            <text:p>SEBASTIÃO VICENTE CARLOS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7">
            <text:p>LUCAS SANTOS FRAGA<text:s/>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7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21">
            <text:p>CLEISSON DA SILVA CASTRO<text:s/>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7T00:00:00" table:style-name="ce6">
            <text:p>ago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21">
            <text:p>GUILHERMO PALMA MARTINEZ JUNIOR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7T00:00:00" table:style-name="ce6">
            <text:p>ago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21">
            <text:p>MARCOS ANTÔNIO DA SILVA MACHADO BARBOZA<text:s/>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7T00:00:00" table:style-name="ce6">
            <text:p>ago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7">
            <text:p>LAZIO RIBEIRO SANTANA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7T00:00:00" table:style-name="ce6">
            <text:p>ago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21">
            <text:p>JEFFERSON DA SILVA FELICIANO<text:s/>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7T00:00:00" table:style-name="ce6">
            <text:p>ago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21">
            <text:p>MARCIEL SANTOS DA SILVA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7T00:00:00" table:style-name="ce6">
            <text:p>ago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21">
            <text:p>MARCOS ANTÔNIO ALVEZ DA SILVA<text:s/>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7T00:00:00" table:style-name="ce6">
            <text:p>ago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21">
            <text:p>MARCIO DORTE<text:s/>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5T00:00:00" table:style-name="ce6">
            <text:p>ago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21">
            <text:p>RONALDO TEIXEIRA DE CASTRO<text:s/>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8-05T00:00:00" table:style-name="ce6">
            <text:p>ago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21">
            <text:p>JOSE BRUNO ALVES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2">
          <table:table-cell office:value-type="date" office:date-value="2025-08-05T00:00:00" table:style-name="ce6">
            <text:p>ago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21">
            <text:p>FABIO DE FRANCA</text:p>
          </table:table-cell>
          <table:table-cell office:value-type="string" table:style-name="ce7">
            <text:p>VIGILANTE</text:p>
          </table:table-cell>
          <table:table-cell table:number-columns-repeated="16378"/>
        </table:table-row>
        <table:table-row table:style-name="ro2">
          <table:table-cell office:value-type="date" office:date-value="2025-08-05T00:00:00" table:style-name="ce6">
            <text:p>ago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21">
            <text:p>TARCIO DE JESUS OLIVEIRA</text:p>
          </table:table-cell>
          <table:table-cell office:value-type="string" table:style-name="ce7">
            <text:p>VIGILANTE</text:p>
          </table:table-cell>
          <table:table-cell table:number-columns-repeated="16378"/>
        </table:table-row>
        <table:table-row table:style-name="ro2">
          <table:table-cell office:value-type="date" office:date-value="2025-08-08T00:00:00" table:style-name="ce6">
            <text:p>ago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21">
            <text:p>FELIPE MATIAS DE JESUS<text:s/></text:p>
          </table:table-cell>
          <table:table-cell office:value-type="string" table:style-name="ce7">
            <text:p>VIGILANTE</text:p>
          </table:table-cell>
          <table:table-cell table:number-columns-repeated="16378"/>
        </table:table-row>
        <table:table-row table:style-name="ro2">
          <table:table-cell office:value-type="date" office:date-value="2025-08-08T00:00:00" table:style-name="ce6">
            <text:p>ago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7">
            <text:p>ISAC ALVES DA SILVA</text:p>
          </table:table-cell>
          <table:table-cell office:value-type="string" table:style-name="ce7">
            <text:p>VIGILANTE</text:p>
          </table:table-cell>
          <table:table-cell table:number-columns-repeated="16378"/>
        </table:table-row>
        <table:table-row table:style-name="ro2">
          <table:table-cell office:value-type="date" office:date-value="2025-08-08T00:00:00" table:style-name="ce6">
            <text:p>ago/25</text:p>
          </table:table-cell>
          <table:table-cell office:value-type="string" table:style-name="ce7">
            <text:p>017/2023</text:p>
          </table:table-cell>
          <table:table-cell office:value-type="string" table:style-name="ce7">
            <text:p>MGS - MINAS GERAIS ADMINISTRAÇÃO E SERVIÇOS S.A</text:p>
          </table:table-cell>
          <table:table-cell office:value-type="string" table:style-name="ce7">
            <text:p>33.224.254/0001-42</text:p>
          </table:table-cell>
          <table:table-cell office:value-type="string" table:style-name="ce7">
            <text:p>LUCAS NASCIMENTO ALVES</text:p>
          </table:table-cell>
          <table:table-cell office:value-type="string" table:style-name="ce7">
            <text:p>ASSISTENTE ADMINISTRATIVO<text:s/></text:p>
          </table:table-cell>
          <table:table-cell table:number-columns-repeated="16378"/>
        </table:table-row>
        <table:table-row table:style-name="ro2">
          <table:table-cell office:value-type="date" office:date-value="2025-08-08T00:00:00" table:style-name="ce6">
            <text:p>ago/25</text:p>
          </table:table-cell>
          <table:table-cell office:value-type="string" table:style-name="ce7">
            <text:p>017/2023</text:p>
          </table:table-cell>
          <table:table-cell office:value-type="string" table:style-name="ce7">
            <text:p>MGS - MINAS GERAIS ADMINISTRAÇÃO E SERVIÇOS S.A</text:p>
          </table:table-cell>
          <table:table-cell office:value-type="string" table:style-name="ce7">
            <text:p>33.224.254/0001-42</text:p>
          </table:table-cell>
          <table:table-cell office:value-type="string" table:style-name="ce7">
            <text:p>MATHEUS SANTANA FREITAS</text:p>
          </table:table-cell>
          <table:table-cell office:value-type="string" table:style-name="ce7">
            <text:p>ASSISTENTE ADMINISTRATIVO<text:s/></text:p>
          </table:table-cell>
          <table:table-cell table:number-columns-repeated="16378"/>
        </table:table-row>
        <table:table-row table:style-name="ro2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17/2023</text:p>
          </table:table-cell>
          <table:table-cell office:value-type="string" table:style-name="ce7">
            <text:p>MGS - MINAS GERAIS ADMINISTRAÇÃO E SERVIÇOS S.A</text:p>
          </table:table-cell>
          <table:table-cell office:value-type="string" table:style-name="ce7">
            <text:p>33.224.254/0001-42</text:p>
          </table:table-cell>
          <table:table-cell office:value-type="string" table:style-name="ce7">
            <text:p>ITAMARA SIMONE FONSECA ROCHA</text:p>
          </table:table-cell>
          <table:table-cell office:value-type="string" table:style-name="ce7">
            <text:p>ASSISTENTE ADMINISTRATIVO<text:s/></text:p>
          </table:table-cell>
          <table:table-cell table:number-columns-repeated="16378"/>
        </table:table-row>
        <table:table-row table:style-name="ro2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17/2023</text:p>
          </table:table-cell>
          <table:table-cell office:value-type="string" table:style-name="ce7">
            <text:p>MGS - MINAS GERAIS ADMINISTRAÇÃO E SERVIÇOS S.A</text:p>
          </table:table-cell>
          <table:table-cell office:value-type="string" table:style-name="ce7">
            <text:p>33.224.254/0001-42</text:p>
          </table:table-cell>
          <table:table-cell office:value-type="string" table:style-name="ce7">
            <text:p>LUIS GABRIEL DA SILVA BRAGA</text:p>
          </table:table-cell>
          <table:table-cell office:value-type="string" table:style-name="ce7">
            <text:p>ASSISTENTE ADMINISTRATIVO<text:s/></text:p>
          </table:table-cell>
          <table:table-cell table:number-columns-repeated="16378"/>
        </table:table-row>
        <table:table-row table:style-name="ro2">
          <table:table-cell office:value-type="date" office:date-value="2025-08-01T00:00:00" table:style-name="ce6">
            <text:p>ago/25</text:p>
          </table:table-cell>
          <table:table-cell office:value-type="string" table:style-name="ce7">
            <text:p>017/2023</text:p>
          </table:table-cell>
          <table:table-cell office:value-type="string" table:style-name="ce7">
            <text:p>MGS - MINAS GERAIS ADMINISTRAÇÃO E SERVIÇOS S.A</text:p>
          </table:table-cell>
          <table:table-cell office:value-type="string" table:style-name="ce7">
            <text:p>33.224.254/0001-42</text:p>
          </table:table-cell>
          <table:table-cell office:value-type="string" table:style-name="ce7">
            <text:p>JENIFFER GONCALVES MICHAEL MONTEIRO</text:p>
          </table:table-cell>
          <table:table-cell office:value-type="string" table:style-name="ce7">
            <text:p>ASSISTENTE ADMINISTRATIVO<text:s/></text:p>
          </table:table-cell>
          <table:table-cell table:number-columns-repeated="16378"/>
        </table:table-row>
        <table:table-row table:number-rows-repeated="1048329" table:style-name="ro2">
          <table:table-cell table:number-columns-repeated="16384"/>
        </table:table-row>
      </table:table>
      <table:table table:name="SETEMBRO_2025" table:style-name="ta3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5"/>
        <table:table-column table:style-name="co5" table:default-cell-style-name="ce1"/>
        <table:table-column table:style-name="co6" table:default-cell-style-name="ce1"/>
        <table:table-column table:style-name="co7" table:number-columns-repeated="16378" table:default-cell-style-name="ce1"/>
        <table:table-row table:style-name="ro1">
          <table:table-cell office:value-type="string" table:number-columns-spanned="6" table:number-rows-spanned="1" table:style-name="ce20">
            <text:p>Prestadores de Serviços Terceirizados</text:p>
          </table:table-cell>
          <table:covered-table-cell table:number-columns-repeated="5"/>
          <table:table-cell table:number-columns-repeated="16378" table:style-name="ce1"/>
        </table:table-row>
        <table:table-row table:style-name="ro2">
          <table:table-cell office:value-type="string" table:style-name="ce2">
            <text:p>Mês de Referência</text:p>
          </table:table-cell>
          <table:table-cell office:value-type="string" table:style-name="ce2">
            <text:p>Contrato</text:p>
          </table:table-cell>
          <table:table-cell office:value-type="string" table:style-name="ce3">
            <text:p>Empresa</text:p>
          </table:table-cell>
          <table:table-cell office:value-type="string" table:style-name="ce3">
            <text:p>CNPJ</text:p>
          </table:table-cell>
          <table:table-cell office:value-type="string" table:style-name="ce3">
            <text:p>Colaborador</text:p>
          </table:table-cell>
          <table:table-cell office:value-type="string" table:style-name="ce4">
            <text:p>Cargo/Função</text:p>
          </table:table-cell>
          <table:table-cell table:number-columns-repeated="16378" table:style-name="ce5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CRISTIANE CAMPOS MACED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NDREIA FIGUEIREDO DE MENEZ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DANIEL DORTI DE ALMEIDA<text:s/>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ERICA SILVA DE ASSI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NA PAULA CRISPIM LATAVANI</text:p>
          </table:table-cell>
          <table:table-cell office:value-type="string" table:style-name="ce7">
            <text:p>TELEATENDIMENTO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5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LORENA SOUSA CONTES<text:s/></text:p>
          </table:table-cell>
          <table:table-cell office:value-type="string" table:style-name="ce7">
            <text:p>TELEATENDIMENTO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NAQUIEL DAS NEVES ALV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PEDRO MENDES RODRIGU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GUSTAVO SANTOS HOMEM DE OLIVEIRA<text:s/></text:p>
          </table:table-cell>
          <table:table-cell office:value-type="string" table:style-name="ce7">
            <text:p>TELEATENDIMENTO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BEATRIZ ADRIANO PER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PEDRO VITOR DE ALMEIDA</text:p>
          </table:table-cell>
          <table:table-cell office:value-type="string" table:style-name="ce7">
            <text:p>TELEATENDIMENTO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IRIA DOS SANTOS MARRANE</text:p>
          </table:table-cell>
          <table:table-cell office:value-type="string" table:style-name="ce7">
            <text:p>TELEATENDIMENTO DE EMERGÊNCIA</text:p>
          </table:table-cell>
          <table:table-cell table:number-columns-repeated="16378" table:style-name="ce8"/>
        </table:table-row>
        <table:table-row table:style-name="ro2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PATRICK LOPES MOREIRA DA SILVA</text:p>
          </table:table-cell>
          <table:table-cell office:value-type="string" table:style-name="ce7">
            <text:p>TELEATENDIMENTO DE EMERGÊNCIA</text:p>
          </table:table-cell>
          <table:table-cell table:number-columns-repeated="5" table:style-name="ce8"/>
          <table:table-cell table:style-name="ce1"/>
          <table:table-cell table:number-columns-repeated="16372" table:style-name="ce8"/>
        </table:table-row>
        <table:table-row table:style-name="ro2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3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LUCAS PEREIRA DE JESUS</text:p>
          </table:table-cell>
          <table:table-cell office:value-type="string" table:style-name="ce7">
            <text:p>TELEATENDIMENTO DE EMERGÊNCIA</text:p>
          </table:table-cell>
          <table:table-cell table:number-columns-repeated="5" table:style-name="ce8"/>
          <table:table-cell table:style-name="ce1"/>
          <table:table-cell table:number-columns-repeated="16372" table:style-name="ce8"/>
        </table:table-row>
        <table:table-row table:style-name="ro2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NATAN AGUIAR DE OLIVEIRA</text:p>
          </table:table-cell>
          <table:table-cell office:value-type="string" table:style-name="ce7">
            <text:p>TELEATENDENTE DE EMERGÊNCIA</text:p>
          </table:table-cell>
          <table:table-cell table:number-columns-repeated="5" table:style-name="ce8"/>
          <table:table-cell table:style-name="ce1"/>
          <table:table-cell table:number-columns-repeated="16372" table:style-name="ce8"/>
        </table:table-row>
        <table:table-row table:style-name="ro2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WALTER AFFONSO BRAGA DE MIRANDA MAGALHES<text:s/></text:p>
          </table:table-cell>
          <table:table-cell office:value-type="string" table:style-name="ce7">
            <text:p>TELEATENDIMENTO DE EMERGÊNCIA</text:p>
          </table:table-cell>
          <table:table-cell table:number-columns-repeated="5" table:style-name="ce8"/>
          <table:table-cell table:style-name="ce1"/>
          <table:table-cell table:number-columns-repeated="16372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ICHELLY SANTOS DE OLIVEIRA CARDOS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PENHA BATISTA BERNARDES DA COST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THIAGO SCHNEIDER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QUEZIA SILVA DE JESUS<text:s/>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VICTOR DOS SANTOS ODENS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COS JUNIO LOIOLA DOS SANTO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TAUNY BUENOAIRES QUEIROZ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KHRISLEY DOYARA MATUSOCH LOYOLA SCHERRER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MADEU FARIAS DE SOUZA CARVALH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OSELANE BARBOSA PESSANH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DRIANA DE SOUZA DO CARM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OSENY GOMES HELMER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SABRINA LYRA BONINSENH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CAIO BARROS SAL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NDREA DA SILVA LOPES DOS SANTO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SENIA EUSILENE DA SILVA BRITANE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OSILENE BATIST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YURI CARDOZO SILVA<text:s/>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OSANE SANT ANA TAVARES ESTEVAM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SUZANA DOS SANTOS ALV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LEXIA AUGUSTO PAPINE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NGELA MARIA MUNIZ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BRUNO BUENOAIRES FERR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TALYTA CABIDELLI MIRAND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SIRLENE PEREIRA GOMES</text:p>
          </table:table-cell>
          <table:table-cell office:value-type="string" table:style-name="ce7">
            <text:p>TELEATENDENTE DE EMERGÊNCIA BILÍNGU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SANDRO RAMOS VI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SHIRLEY LOPES MIRANDA SOAR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THIAGO DE OLIVEIRA SILVA</text:p>
          </table:table-cell>
          <table:table-cell office:value-type="string" table:style-name="ce7">
            <text:p>TELEATENDENTE DE EMERGÊNCIA SENIOR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VALMY BARBOZA DA SILVA JÚNIOR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WELLINGTON WASHINGTON DO ROSÁRI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MANDA EFFGEN DA SILV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NDREA COUTINHO GOM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VANIA ALVES DOS SANTOS BARBOS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ULIA VIDAL SOBRINH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AFAELA PEREIRA DA SILVA ALMEIDA</text:p>
          </table:table-cell>
          <table:table-cell office:value-type="string" table:style-name="ce7">
            <text:p>TELEATENDENTE <text:s/>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VANUBI FERREIRA ALVES ROCH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NA CAROLINA DUARTE DE OLIVEIRA</text:p>
          </table:table-cell>
          <table:table-cell office:value-type="string" table:style-name="ce7">
            <text:p>TELEATENDENTE DE EMERGÊNCIA BILÍNGU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LESSANDRA GARCIA DE PAULA</text:p>
          </table:table-cell>
          <table:table-cell office:value-type="string" table:style-name="ce7">
            <text:p>TELEATENDENTE</text:p>
          </table:table-cell>
          <table:table-cell table:number-columns-repeated="16378" table:style-name="ce8"/>
        </table:table-row>
        <table:table-row table:style-name="ro6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NDRESSA CORREA DE AMORIM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RIELLE BARRETO DUBOIS DA HO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RTHUR SALVIANO LOP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IA AMERICA TAVARES BORGES SER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IA APARECIDA HERMÍNIO SARMENTO XAVIER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IANA SOUZA DOS ANJO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ODRIGO BISPO PESSO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OBSON SILVA JÚNIOR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ONIQUE VIANA FONSEC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PRISCILA ALVES DE SOUZ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AFAELA TRABACH DUNG TOSTES</text:p>
          </table:table-cell>
          <table:table-cell office:value-type="string" table:style-name="ce7">
            <text:p>TELEATENDE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ANIELE COITINHO GOM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OSUE DA SILVA SANTO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SHIRLEY LIMA DOS SANTOS NASCIMENT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THIAGO DE ARAUJO LIM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VINICIUS CODECO TEIX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VITOR FAGUNDES DAS NEV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NATALIA RODRIGUES DOS SANTOS</text:p>
          </table:table-cell>
          <table:table-cell office:value-type="string" table:style-name="ce7">
            <text:p>TELEATENDENTE DE EMERGÊNCIA BILÍNGU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WILERSON SOARES DE OLIV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THAIS DO CARMO SANCH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USSARA DA NASCIMNETO RODRIGU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uBIA CRISTINA ANDREAT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COS DANIEL SOUZA GOM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VANILDA DOS SANTOS DE SOUZA FURTAD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LUCIA HELENA MARETOO AZERED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CIO BATISTA RODRIGU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ESSICA RODRIGUES OLIVEIRA SOUZ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TALITA MAYFRANCIA DA FRAG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FABIO MICHEL ANDRADE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ULIANA VENTUROTI CORREA COUTINH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SABRINA SANTOS DA SILV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DRIANA DE SOUZA DO CARM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BRENDA MACHADO NEV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CARINA NUNES RIBEIR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BRENDA FERNANDES FERR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13">
            <text:p>09.496.309/0001-99</text:p>
          </table:table-cell>
          <table:table-cell office:value-type="string" table:style-name="ce7">
            <text:p>MATHEUS DOS SANTOS ALVES</text:p>
          </table:table-cell>
          <table:table-cell office:value-type="string" table:style-name="ce15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13">
            <text:p>09.496.309/0001-99</text:p>
          </table:table-cell>
          <table:table-cell office:value-type="string" table:style-name="ce7">
            <text:p>LUIS ANTONIO DOS SANTOS LIMA</text:p>
          </table:table-cell>
          <table:table-cell office:value-type="string" table:style-name="ce15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13">
            <text:p>09.496.309/0001-99</text:p>
          </table:table-cell>
          <table:table-cell office:value-type="string" table:style-name="ce7">
            <text:p>LUCAS UCHOA PEREIRA</text:p>
          </table:table-cell>
          <table:table-cell office:value-type="string" table:style-name="ce15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KARINA ALV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ICARO BRAGA BERGAMIM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AIRO DA SILVA BARBOS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IANO NARCISO RIBEIRO NET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OAS DE OLIV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INGRID NASCIMENTO DA SILV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AQUELINE GOMES PAULIN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HANTONY PENUTTE DA SILV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EDMA MARIA DE OLIV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GLORIA DE SOUZA BARBOSA OLIV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IGOR PEREIRA CAETAN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DANIEL DA SILVA GOM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AKELLE DO NASCIMENTO FERR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CRISTIANE GIL DOS SANTO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ILZA PEREIRA CAETAN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FERNANDA GRACIELA ARCANTO SILV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KARINA SPERANDIO SIQU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TA MEIRELES OLIV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ULIETE MARTINS DE ANDRADE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ULIANA SILVA DE ARAÚJ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ULIANA CARVALHO BISPO</text:p>
          </table:table-cell>
          <table:table-cell office:value-type="string" table:style-name="ce7">
            <text:p>OPERADOR DE CALL CENTER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IA DE FATIMA SOARES DA CRUZ SOUZ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4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ACIMARA RODRIGUES DA SILV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4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ONILTON SOUZA LOTH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DOUGLAS LEONARDO NUNES GUAITOLINI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SAYMON QUINTEIRO DE SOUS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EANNE MARIA DE SOUZA DO NASCIMENT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IKELY COSTA MOU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IRISLENE GOMES DA CRUZ</text:p>
          </table:table-cell>
          <table:table-cell office:value-type="string" table:style-name="ce7">
            <text:p>T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ELIANE ALVES CORREA DE OLIV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ERICK DE OLIVEIRA AMARAL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ULIANA XAVIER BATIST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LUIZA HELENA NEV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CRISTIANO BATISTA DO SACRAMENTO</text:p>
          </table:table-cell>
          <table:table-cell office:value-type="string" table:style-name="ce7">
            <text:p>TELEATENDENTE DE EMERGÊNCIA BILÍNGU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HENRIKSON DA SILVA LEITE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LUCAS CAMILO MEMELI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GLEISSIONE ROCHA DE OLIVEIRA DE DEU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ULIO CESAR ROGERI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IANA SOEIRO SOAR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ISAQUE DA SILVA FIGUEIRED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ENATA RIBEIRO BURGARELLI HELMER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FRANCIELLY CARDOSO DE OLIVEIRA FERNANDES</text:p>
          </table:table-cell>
          <table:table-cell office:value-type="string" table:style-name="ce7">
            <text:p>TELEATENDIMENTO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DANIEL BARBOZA SANTANNA<text:s/>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DAVI TENIS DE SOUZ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LUCIANA DA PENHA CUNH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NELSON FELIPE COUTINHO MARTIN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2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AYANE MOREIRA</text:p>
          </table:table-cell>
          <table:table-cell office:value-type="string" table:style-name="ce7">
            <text:p>TELEATENDENTE DE EMERGÊNCIA</text:p>
          </table:table-cell>
          <table:table-cell table:number-columns-repeated="3" table:style-name="ce8"/>
          <table:table-cell table:style-name="ce1"/>
          <table:table-cell table:number-columns-repeated="16374" table:style-name="ce8"/>
        </table:table-row>
        <table:table-row table:style-name="ro2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ELEN VICENTE DE ABREU</text:p>
          </table:table-cell>
          <table:table-cell office:value-type="string" table:style-name="ce7">
            <text:p>TELEATENDENTE DE EMERGÊNCIA</text:p>
          </table:table-cell>
          <table:table-cell table:number-columns-repeated="3" table:style-name="ce8"/>
          <table:table-cell table:style-name="ce1"/>
          <table:table-cell table:number-columns-repeated="16374" table:style-name="ce8"/>
        </table:table-row>
        <table:table-row table:style-name="ro2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CARLOS HENRIQUE BATISTA</text:p>
          </table:table-cell>
          <table:table-cell office:value-type="string" table:style-name="ce7">
            <text:p>TELEATENDENTE DE EMERGÊNCIA</text:p>
          </table:table-cell>
          <table:table-cell table:number-columns-repeated="3" table:style-name="ce8"/>
          <table:table-cell table:style-name="ce1"/>
          <table:table-cell table:number-columns-repeated="16374" table:style-name="ce8"/>
        </table:table-row>
        <table:table-row table:style-name="ro2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PATRICIA DA SILVA NANTES</text:p>
          </table:table-cell>
          <table:table-cell office:value-type="string" table:style-name="ce7">
            <text:p>TELEATENDENTE DE EMERGÊNCIA</text:p>
          </table:table-cell>
          <table:table-cell table:number-columns-repeated="3" table:style-name="ce8"/>
          <table:table-cell table:style-name="ce1"/>
          <table:table-cell table:number-columns-repeated="16374" table:style-name="ce8"/>
        </table:table-row>
        <table:table-row table:style-name="ro2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HUGO MATOS DA SILVA LUCHI</text:p>
          </table:table-cell>
          <table:table-cell office:value-type="string" table:style-name="ce7">
            <text:p>TELEATENDENTE DE EMERGÊNCIA</text:p>
          </table:table-cell>
          <table:table-cell table:number-columns-repeated="3" table:style-name="ce8"/>
          <table:table-cell table:style-name="ce1"/>
          <table:table-cell table:number-columns-repeated="16374" table:style-name="ce8"/>
        </table:table-row>
        <table:table-row table:style-name="ro2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ESSICA MARINS BITENCURT</text:p>
          </table:table-cell>
          <table:table-cell office:value-type="string" table:style-name="ce7">
            <text:p>TELEATENDENTE DE EMERGÊNCIA</text:p>
          </table:table-cell>
          <table:table-cell table:number-columns-repeated="3" table:style-name="ce8"/>
          <table:table-cell table:style-name="ce1"/>
          <table:table-cell table:number-columns-repeated="16374" table:style-name="ce8"/>
        </table:table-row>
        <table:table-row table:style-name="ro2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NEIDSON MOREIRA</text:p>
          </table:table-cell>
          <table:table-cell office:value-type="string" table:style-name="ce7">
            <text:p>TELEATENDENTE DE EMERGÊNCIA</text:p>
          </table:table-cell>
          <table:table-cell table:number-columns-repeated="3" table:style-name="ce8"/>
          <table:table-cell table:style-name="ce1"/>
          <table:table-cell table:number-columns-repeated="16374" table:style-name="ce8"/>
        </table:table-row>
        <table:table-row table:style-name="ro2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IA EDUARDA FARIAS ANTONACIO</text:p>
          </table:table-cell>
          <table:table-cell office:value-type="string" table:style-name="ce7">
            <text:p>TELEATENDENTE DE EMERGÊNCIA</text:p>
          </table:table-cell>
          <table:table-cell table:number-columns-repeated="3" table:style-name="ce8"/>
          <table:table-cell table:style-name="ce1"/>
          <table:table-cell table:number-columns-repeated="16374" table:style-name="ce8"/>
        </table:table-row>
        <table:table-row table:style-name="ro2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EZEQUIELA RIBEIRO DE JESUS</text:p>
          </table:table-cell>
          <table:table-cell office:value-type="string" table:style-name="ce7">
            <text:p>TELEATENDENTE DE EMERGÊNCIA</text:p>
          </table:table-cell>
          <table:table-cell table:number-columns-repeated="3" table:style-name="ce8"/>
          <table:table-cell table:style-name="ce1"/>
          <table:table-cell table:number-columns-repeated="16374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EMANOELLE GALANTE DA SILV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AFAEL DA SILVA NASCIMENT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KAIO RAIS VITORI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CHARLES LEMOS DOS SANTO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22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CLAUDIANA MARTINS SILV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ONDINELI DE SOUZ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CRISTIANE PEREIRA KLEIN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DANIEL ALMEIDA ZORZAN<text:s/>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DEBORA CRYSTIAN RODRIGUES SILV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DEBORA DE ANDRADE RIT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EDENIS GAVASSONI DE AZEVED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IAGO MARTINS DE SOUZA AGUIAR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LARISSA DOS SANTOS GASPAR MOU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OAO PEDRO LUCENA CARVALHO DE ALMEIDA</text:p>
          </table:table-cell>
          <table:table-cell office:value-type="string" table:style-name="ce7">
            <text:p>OPERADOR DE CALL CENTER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OAO VICTOR DAS NEVES SILV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ORDANA FRANCISCO COUTINH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CINTIA DE OLIVEIRA BEZER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CLAUDIA RAFAELA NASCIMENTO RODRIGUES DE MORA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KAYO CEZAR DE JESU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LUAN NERES DE SOUZA PAUL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LUCIANA MENDES GONÇALV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ONALIZA NUNES SANTIAGO LIM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GHABRIEL SOUZA SANTO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OCELINO BONASI DE ALMEID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ULIANA TELES FERR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EVELIN LIMA SANTO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CLAUDIA LETICIA LOPES MUELLER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PAULO HENRIQUE SANTOS DE MORA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DIRLENE PEREIRA PEDR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ERIKA NERY SANTOS</text:p>
          </table:table-cell>
          <table:table-cell office:value-type="string" table:style-name="ce7">
            <text:p>TELEATENDENTE DE EMERGÊNCIA<text:s/>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PAULO HENRIQUE DA SILVA PORT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APHAEL CARVALHO MONTEIR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AYANE MENDONÇA DA SILV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HAIRA SILVA COUTINH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DIOGO CORREA COUTINH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ELIANE DE JESUS SILV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CELA MARIA LEÃ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CELO EDUARDO SANT'ANNA SANTO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COS HENRIQUE DE ALMEIDA ROSÁRI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PAULO EDUARDO DA SILVA BARBOS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ONALDO ANTÔNIO PEIXOTO FILH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IZABELLA FERR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EAN MARCELO WILLIAN DE SOUZA ROCH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ENIFER HELENO STOFFEL</text:p>
          </table:table-cell>
          <table:table-cell office:value-type="string" table:style-name="ce7">
            <text:p>TELEATENDENTE DE EMERGÊNCIA BILÍNGU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KAMILLA ALVARENGA CONCEIÇÃO BENTO</text:p>
          </table:table-cell>
          <table:table-cell office:value-type="string" table:style-name="ce7">
            <text:p>TELEATENDENTE DE EMERGÊNCIA BILÍNGU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10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KAROLINE PIMENTA ERLACHER</text:p>
          </table:table-cell>
          <table:table-cell office:value-type="string" table:style-name="ce7">
            <text:p>TELEATENDE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KELLI BEDETTI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10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LEILIANE RODRIGUES DE OLIVEIRA ANACLET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5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LUANA VIEIRA DE FREITA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27/2022</text:p>
          </table:table-cell>
          <table:table-cell office:value-type="string" table:style-name="ce7">
            <text:p>DSJ SERVIÇOS LTDA</text:p>
          </table:table-cell>
          <table:table-cell office:value-type="string" table:style-name="ce7">
            <text:p>21.577.513/0001-30</text:p>
          </table:table-cell>
          <table:table-cell office:value-type="string" table:style-name="ce7">
            <text:p>CLEIDIANE SANTANA DE JESUS</text:p>
          </table:table-cell>
          <table:table-cell office:value-type="string" table:style-name="ce7">
            <text:p>COPEIR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10T00:00:00" table:style-name="ce6">
            <text:p>set/25</text:p>
          </table:table-cell>
          <table:table-cell office:value-type="string" table:style-name="ce7">
            <text:p>027/2022</text:p>
          </table:table-cell>
          <table:table-cell office:value-type="string" table:style-name="ce7">
            <text:p>DSJ SERVIÇOS LTDA</text:p>
          </table:table-cell>
          <table:table-cell office:value-type="string" table:style-name="ce7">
            <text:p>21.577.513/0001-30</text:p>
          </table:table-cell>
          <table:table-cell office:value-type="string" table:style-name="ce7">
            <text:p>GILCILEIA COSTA SILVEIRA DE OLIVEIRA</text:p>
          </table:table-cell>
          <table:table-cell office:value-type="string" table:style-name="ce7">
            <text:p>COPEIR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14/2017</text:p>
          </table:table-cell>
          <table:table-cell office:value-type="string" table:style-name="ce7">
            <text:p>JFL SERVIÇOS LTDA-ME</text:p>
          </table:table-cell>
          <table:table-cell office:value-type="string" table:style-name="ce7">
            <text:p>11.511.109/0001-00</text:p>
          </table:table-cell>
          <table:table-cell office:value-type="string" table:style-name="ce7">
            <text:p>GABRIEL RICARDO DA SILVA</text:p>
          </table:table-cell>
          <table:table-cell office:value-type="string" table:style-name="ce7">
            <text:p>GARÇOM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10T00:00:00" table:style-name="ce6">
            <text:p>set/25</text:p>
          </table:table-cell>
          <table:table-cell office:value-type="string" table:style-name="ce7">
            <text:p>014/2017</text:p>
          </table:table-cell>
          <table:table-cell office:value-type="string" table:style-name="ce7">
            <text:p>JFL SERVIÇOS LTDA-ME</text:p>
          </table:table-cell>
          <table:table-cell office:value-type="string" table:style-name="ce7">
            <text:p>11.511.109/0001-00</text:p>
          </table:table-cell>
          <table:table-cell office:value-type="string" table:style-name="ce7">
            <text:p>JANETE RODRIGUES PEREIRA MACHADO</text:p>
          </table:table-cell>
          <table:table-cell office:value-type="string" table:style-name="ce7">
            <text:p>GARÇONE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26/2021</text:p>
          </table:table-cell>
          <table:table-cell office:value-type="string" table:style-name="ce7">
            <text:p>TTM SERVIÇOS COMB. DE ESCR. E APOIO ADMINISTRATIVOS LTDA</text:p>
          </table:table-cell>
          <table:table-cell office:value-type="string" table:style-name="ce7">
            <text:p>13.520.423/0001-84</text:p>
          </table:table-cell>
          <table:table-cell office:value-type="string" table:style-name="ce7">
            <text:p>BIANCA ALVES BALBINO SANTOS</text:p>
          </table:table-cell>
          <table:table-cell office:value-type="string" table:style-name="ce7">
            <text:p>RECEPCIONIST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26/2021</text:p>
          </table:table-cell>
          <table:table-cell office:value-type="string" table:style-name="ce7">
            <text:p>TTM SERVIÇOS COMB. DE ESCR. E APOIO ADMINISTRATIVOS LTDA</text:p>
          </table:table-cell>
          <table:table-cell office:value-type="string" table:style-name="ce7">
            <text:p>13.520.423/0001-84</text:p>
          </table:table-cell>
          <table:table-cell office:value-type="string" table:style-name="ce7">
            <text:p>KAMILA MARIA TEIXEIRA ALVARENGA</text:p>
          </table:table-cell>
          <table:table-cell office:value-type="string" table:style-name="ce7">
            <text:p>RECEPCIONIST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26/2021</text:p>
          </table:table-cell>
          <table:table-cell office:value-type="string" table:style-name="ce7">
            <text:p>TTM SERVIÇOS COMB. DE ESCR. E APOIO ADMINISTRATIVOS LTDA</text:p>
          </table:table-cell>
          <table:table-cell office:value-type="string" table:style-name="ce7">
            <text:p>13.520.423/0001-84</text:p>
          </table:table-cell>
          <table:table-cell office:value-type="string" table:style-name="ce7">
            <text:p>JULIANA DO NASCIMENTO SILVA</text:p>
          </table:table-cell>
          <table:table-cell office:value-type="string" table:style-name="ce7">
            <text:p>RECEPCIONIST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26/2021</text:p>
          </table:table-cell>
          <table:table-cell office:value-type="string" table:style-name="ce7">
            <text:p>TTM SERVIÇOS COMB. DE ESCR. E APOIO ADMINISTRATIVOS LTDA</text:p>
          </table:table-cell>
          <table:table-cell office:value-type="string" table:style-name="ce7">
            <text:p>13.520.423/0001-84</text:p>
          </table:table-cell>
          <table:table-cell office:value-type="string" table:style-name="ce7">
            <text:p>YASMIM NASCIMENTO PEDREIRA<text:s/></text:p>
          </table:table-cell>
          <table:table-cell office:value-type="string" table:style-name="ce7">
            <text:p>RECEPCIONIST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26/2021</text:p>
          </table:table-cell>
          <table:table-cell office:value-type="string" table:style-name="ce7">
            <text:p>TTM SERVIÇOS COMB. DE ESCR. E APOIO ADMINISTRATIVOS LTDA</text:p>
          </table:table-cell>
          <table:table-cell office:value-type="string" table:style-name="ce7">
            <text:p>13.520.423/0001-84</text:p>
          </table:table-cell>
          <table:table-cell office:value-type="string" table:style-name="ce7">
            <text:p>THAYENE DE OLIVEIRA CANELA</text:p>
          </table:table-cell>
          <table:table-cell office:value-type="string" table:style-name="ce7">
            <text:p>RECEPCIONIST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GLAUCIA PEREIRA DA SILVA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9T00:00:00" table:style-name="ce6">
            <text:p>set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ALEX SANDRO VITORINO DE MOURA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9T00:00:00" table:style-name="ce6">
            <text:p>set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CARLA DOS SANTOS OLIVEIRA SALVADOR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CARLA SIQUEIRA DE SOUZA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10T00:00:00" table:style-name="ce6">
            <text:p>set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MARIA APARECIDA CONCEIÇÃO SALLES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CLEUSA BATISTA RODRIGUES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DELMA MARTINS DA SILVA BERLAMINO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DORCA DA SILVA NASCIMENTO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JOSE JORGE PEREIRA DE FREITAS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MARCIA LUZIA DE ABREU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MARINEZ SEBASTIANA DA SILVA ABREU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MIRLENE RIBEIRO PASSOS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VANUSA JANUARIO LUCIANO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9">
            <text:p>PATRICIA NEITZL MEWES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ROSANGELA DA SILVA ADRIANO CARDOSO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KESIA ALVES DA SILVA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ANA CLAUDIA ROSA GERALDINO<text:s/>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12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FLAVIA SOUZA SILVA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7">
            <text:p>SEBASTIÃO VICENTE CARLOS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7">
            <text:p>LUCAS SANTOS FRAGA<text:s/>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21">
            <text:p>CLEISSON DA SILVA CASTRO<text:s/>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7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21">
            <text:p>GUILHERMO PALMA MARTINEZ JUNIOR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21">
            <text:p>MARCOS ANTÔNIO DA SILVA MACHADO BARBOZA<text:s/>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7">
            <text:p>LAZIO RIBEIRO SANTANA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21">
            <text:p>JEFFERSON DA SILVA FELICIANO<text:s/>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21">
            <text:p>MARCIEL SANTOS DA SILVA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21">
            <text:p>MARCOS ANTÔNIO ALVEZ DA SILVA<text:s/>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21">
            <text:p>MARCIO DORTE<text:s/>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21">
            <text:p>RONALDO TEIXEIRA DE CASTRO<text:s/>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21">
            <text:p>JOSE BRUNO ALVES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21">
            <text:p>FABIO DE FRANCA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2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21">
            <text:p>TARCIO DE JESUS OLIVEIRA</text:p>
          </table:table-cell>
          <table:table-cell office:value-type="string" table:style-name="ce7">
            <text:p>VIGILANTE</text:p>
          </table:table-cell>
          <table:table-cell table:number-columns-repeated="16378"/>
        </table:table-row>
        <table:table-row table:style-name="ro2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21">
            <text:p>FELIPE MATIAS DE JESUS<text:s/></text:p>
          </table:table-cell>
          <table:table-cell office:value-type="string" table:style-name="ce7">
            <text:p>VIGILANTE</text:p>
          </table:table-cell>
          <table:table-cell table:number-columns-repeated="16378"/>
        </table:table-row>
        <table:table-row table:style-name="ro2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7">
            <text:p>ISAC ALVES DA SILVA</text:p>
          </table:table-cell>
          <table:table-cell office:value-type="string" table:style-name="ce7">
            <text:p>VIGILANTE</text:p>
          </table:table-cell>
          <table:table-cell table:number-columns-repeated="16378"/>
        </table:table-row>
        <table:table-row table:style-name="ro2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17/2023</text:p>
          </table:table-cell>
          <table:table-cell office:value-type="string" table:style-name="ce7">
            <text:p>MGS - MINAS GERAIS ADMINISTRAÇÃO E SERVIÇOS S.A</text:p>
          </table:table-cell>
          <table:table-cell office:value-type="string" table:style-name="ce7">
            <text:p>33.224.254/0001-42</text:p>
          </table:table-cell>
          <table:table-cell office:value-type="string" table:style-name="ce7">
            <text:p>LUCAS NASCIMENTO ALVES</text:p>
          </table:table-cell>
          <table:table-cell office:value-type="string" table:style-name="ce7">
            <text:p>ASSISTENTE ADMINISTRATIVO<text:s/></text:p>
          </table:table-cell>
          <table:table-cell table:number-columns-repeated="16378"/>
        </table:table-row>
        <table:table-row table:style-name="ro2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17/2023</text:p>
          </table:table-cell>
          <table:table-cell office:value-type="string" table:style-name="ce7">
            <text:p>MGS - MINAS GERAIS ADMINISTRAÇÃO E SERVIÇOS S.A</text:p>
          </table:table-cell>
          <table:table-cell office:value-type="string" table:style-name="ce7">
            <text:p>33.224.254/0001-42</text:p>
          </table:table-cell>
          <table:table-cell office:value-type="string" table:style-name="ce7">
            <text:p>MATHEUS SANTANA FREITAS</text:p>
          </table:table-cell>
          <table:table-cell office:value-type="string" table:style-name="ce7">
            <text:p>ASSISTENTE ADMINISTRATIVO<text:s/></text:p>
          </table:table-cell>
          <table:table-cell table:number-columns-repeated="16378"/>
        </table:table-row>
        <table:table-row table:style-name="ro2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17/2023</text:p>
          </table:table-cell>
          <table:table-cell office:value-type="string" table:style-name="ce7">
            <text:p>MGS - MINAS GERAIS ADMINISTRAÇÃO E SERVIÇOS S.A</text:p>
          </table:table-cell>
          <table:table-cell office:value-type="string" table:style-name="ce7">
            <text:p>33.224.254/0001-42</text:p>
          </table:table-cell>
          <table:table-cell office:value-type="string" table:style-name="ce7">
            <text:p>ITAMARA SIMONE FONSECA ROCHA</text:p>
          </table:table-cell>
          <table:table-cell office:value-type="string" table:style-name="ce7">
            <text:p>ASSISTENTE ADMINISTRATIVO<text:s/></text:p>
          </table:table-cell>
          <table:table-cell table:number-columns-repeated="16378"/>
        </table:table-row>
        <table:table-row table:style-name="ro2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17/2023</text:p>
          </table:table-cell>
          <table:table-cell office:value-type="string" table:style-name="ce7">
            <text:p>MGS - MINAS GERAIS ADMINISTRAÇÃO E SERVIÇOS S.A</text:p>
          </table:table-cell>
          <table:table-cell office:value-type="string" table:style-name="ce7">
            <text:p>33.224.254/0001-42</text:p>
          </table:table-cell>
          <table:table-cell office:value-type="string" table:style-name="ce7">
            <text:p>LUIS GABRIEL DA SILVA BRAGA</text:p>
          </table:table-cell>
          <table:table-cell office:value-type="string" table:style-name="ce7">
            <text:p>ASSISTENTE ADMINISTRATIVO<text:s/></text:p>
          </table:table-cell>
          <table:table-cell table:number-columns-repeated="16378"/>
        </table:table-row>
        <table:table-row table:style-name="ro2">
          <table:table-cell office:value-type="date" office:date-value="2025-09-01T00:00:00" table:style-name="ce6">
            <text:p>set/25</text:p>
          </table:table-cell>
          <table:table-cell office:value-type="string" table:style-name="ce7">
            <text:p>017/2023</text:p>
          </table:table-cell>
          <table:table-cell office:value-type="string" table:style-name="ce7">
            <text:p>MGS - MINAS GERAIS ADMINISTRAÇÃO E SERVIÇOS S.A</text:p>
          </table:table-cell>
          <table:table-cell office:value-type="string" table:style-name="ce7">
            <text:p>33.224.254/0001-42</text:p>
          </table:table-cell>
          <table:table-cell office:value-type="string" table:style-name="ce7">
            <text:p>JENIFFER GONCALVES MICHAEL MONTEIRO</text:p>
          </table:table-cell>
          <table:table-cell office:value-type="string" table:style-name="ce7">
            <text:p>ASSISTENTE ADMINISTRATIVO<text:s/></text:p>
          </table:table-cell>
          <table:table-cell table:number-columns-repeated="16378"/>
        </table:table-row>
        <table:table-row table:number-rows-repeated="1048330" table:style-name="ro2">
          <table:table-cell table:number-columns-repeated="16384"/>
        </table:table-row>
      </table:table>
      <table:table table:name="OUTUBRO_2025_" table:style-name="ta3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5"/>
        <table:table-column table:style-name="co5" table:default-cell-style-name="ce1"/>
        <table:table-column table:style-name="co6" table:default-cell-style-name="ce1"/>
        <table:table-column table:style-name="co7" table:number-columns-repeated="16378" table:default-cell-style-name="ce1"/>
        <table:table-row table:style-name="ro1">
          <table:table-cell office:value-type="string" table:number-columns-spanned="6" table:number-rows-spanned="1" table:style-name="ce20">
            <text:p>Prestadores de Serviços Terceirizados</text:p>
          </table:table-cell>
          <table:covered-table-cell table:number-columns-repeated="5"/>
          <table:table-cell table:number-columns-repeated="16378" table:style-name="ce1"/>
        </table:table-row>
        <table:table-row table:style-name="ro2">
          <table:table-cell office:value-type="string" table:style-name="ce2">
            <text:p>Mês de Referência</text:p>
          </table:table-cell>
          <table:table-cell office:value-type="string" table:style-name="ce2">
            <text:p>Contrato</text:p>
          </table:table-cell>
          <table:table-cell office:value-type="string" table:style-name="ce3">
            <text:p>Empresa</text:p>
          </table:table-cell>
          <table:table-cell office:value-type="string" table:style-name="ce3">
            <text:p>CNPJ</text:p>
          </table:table-cell>
          <table:table-cell office:value-type="string" table:style-name="ce3">
            <text:p>Colaborador</text:p>
          </table:table-cell>
          <table:table-cell office:value-type="string" table:style-name="ce4">
            <text:p>Cargo/Função</text:p>
          </table:table-cell>
          <table:table-cell table:number-columns-repeated="16378" table:style-name="ce5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CRISTIANE CAMPOS MACED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NDREIA FIGUEIREDO DE MENEZ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DANIEL DORTI DE ALMEIDA<text:s/>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ERICA SILVA DE ASSI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NA PAULA CRISPIM LATAVANI</text:p>
          </table:table-cell>
          <table:table-cell office:value-type="string" table:style-name="ce7">
            <text:p>TELEATENDIMENTO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5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LORENA SOUSA CONTES<text:s/></text:p>
          </table:table-cell>
          <table:table-cell office:value-type="string" table:style-name="ce7">
            <text:p>TELEATENDIMENTO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NAQUIEL DAS NEVES ALV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PEDRO MENDES RODRIGU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GUSTAVO BISSOLI PRATTI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BEATRIZ ADRIANO PER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PEDRO VITOR DE ALMEIDA</text:p>
          </table:table-cell>
          <table:table-cell office:value-type="string" table:style-name="ce7">
            <text:p>TELEATENDIMENTO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IRIA DOS SANTOS MARRANE</text:p>
          </table:table-cell>
          <table:table-cell office:value-type="string" table:style-name="ce7">
            <text:p>TELEATENDIMENTO DE EMERGÊNCIA</text:p>
          </table:table-cell>
          <table:table-cell table:number-columns-repeated="16378" table:style-name="ce8"/>
        </table:table-row>
        <table:table-row table:style-name="ro2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PATRICK LOPES MOREIRA DA SILVA</text:p>
          </table:table-cell>
          <table:table-cell office:value-type="string" table:style-name="ce7">
            <text:p>TELEATENDIMENTO DE EMERGÊNCIA</text:p>
          </table:table-cell>
          <table:table-cell table:number-columns-repeated="5" table:style-name="ce8"/>
          <table:table-cell table:style-name="ce1"/>
          <table:table-cell table:number-columns-repeated="16372" table:style-name="ce8"/>
        </table:table-row>
        <table:table-row table:style-name="ro2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3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LUCAS PEREIRA DE JESUS</text:p>
          </table:table-cell>
          <table:table-cell office:value-type="string" table:style-name="ce7">
            <text:p>TELEATENDIMENTO DE EMERGÊNCIA</text:p>
          </table:table-cell>
          <table:table-cell table:number-columns-repeated="5" table:style-name="ce8"/>
          <table:table-cell table:style-name="ce1"/>
          <table:table-cell table:number-columns-repeated="16372" table:style-name="ce8"/>
        </table:table-row>
        <table:table-row table:style-name="ro2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NATAN AGUIAR DE OLIVEIRA</text:p>
          </table:table-cell>
          <table:table-cell office:value-type="string" table:style-name="ce7">
            <text:p>TELEATENDENTE DE EMERGÊNCIA</text:p>
          </table:table-cell>
          <table:table-cell table:number-columns-repeated="5" table:style-name="ce8"/>
          <table:table-cell table:style-name="ce1"/>
          <table:table-cell table:number-columns-repeated="16372" table:style-name="ce8"/>
        </table:table-row>
        <table:table-row table:style-name="ro2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WALTER AFFONSO BRAGA DE MIRANDA MAGALHES<text:s/></text:p>
          </table:table-cell>
          <table:table-cell office:value-type="string" table:style-name="ce7">
            <text:p>TELEATENDIMENTO DE EMERGÊNCIA</text:p>
          </table:table-cell>
          <table:table-cell table:number-columns-repeated="5" table:style-name="ce8"/>
          <table:table-cell table:style-name="ce1"/>
          <table:table-cell table:number-columns-repeated="16372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ICHELLY SANTOS DE OLIVEIRA CARDOS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PENHA BATISTA BERNARDES DA COST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THIAGO SCHNEIDER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QUEZIA SILVA DE JESUS<text:s/>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VICTOR DOS SANTOS ODENS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COS JUNIO LOIOLA DOS SANTO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TAUNY BUENOAIRES QUEIROZ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KHRISLEY DOYARA MATUSOCH LOYOLA SCHERRER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MADEU FARIAS DE SOUZA CARVALH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OSELANE BARBOSA PESSANH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DRIANA DE SOUZA DO CARM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OSENY GOMES HELMER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SABRINA LYRA BONINSENH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CAIO BARROS SAL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NDREA DA SILVA LOPES DOS SANTO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SENIA EUSILENE DA SILVA BRITANE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OSILENE BATIST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YURI CARDOZO SILVA<text:s/>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OSANE SANT ANA TAVARES ESTEVAM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SUZANA DOS SANTOS ALV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LEXIA AUGUSTO PAPINE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NGELA MARIA MUNIZ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BRUNO BUENOAIRES FERR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TALYTA CABIDELLI MIRAND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SIRLENE PEREIRA GOMES</text:p>
          </table:table-cell>
          <table:table-cell office:value-type="string" table:style-name="ce7">
            <text:p>TELEATENDENTE DE EMERGÊNCIA BILÍNGU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SANDRO RAMOS VI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SHIRLEY LOPES MIRANDA SOAR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THIAGO DE OLIVEIRA SILVA</text:p>
          </table:table-cell>
          <table:table-cell office:value-type="string" table:style-name="ce7">
            <text:p>TELEATENDENTE DE EMERGÊNCIA SENIOR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VALMY BARBOZA DA SILVA JÚNIOR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WELLINGTON WASHINGTON DO ROSÁRI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MANDA EFFGEN DA SILV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NDREA COUTINHO GOM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VANIA ALVES DOS SANTOS BARBOS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ULIA VIDAL SOBRINH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AFAELA PEREIRA DA SILVA ALMEIDA</text:p>
          </table:table-cell>
          <table:table-cell office:value-type="string" table:style-name="ce7">
            <text:p>TELEATENDENTE <text:s/>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VANUBI FERREIRA ALVES ROCH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NA CAROLINA DUARTE DE OLIVEIRA</text:p>
          </table:table-cell>
          <table:table-cell office:value-type="string" table:style-name="ce7">
            <text:p>TELEATENDENTE DE EMERGÊNCIA BILÍNGU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LESSANDRA GARCIA DE PAULA</text:p>
          </table:table-cell>
          <table:table-cell office:value-type="string" table:style-name="ce7">
            <text:p>TELEATENDENTE</text:p>
          </table:table-cell>
          <table:table-cell table:number-columns-repeated="16378" table:style-name="ce8"/>
        </table:table-row>
        <table:table-row table:style-name="ro6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NDRESSA CORREA DE AMORIM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RIELLE BARRETO DUBOIS DA HO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RTHUR SALVIANO LOP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IA AMERICA TAVARES BORGES SER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IA APARECIDA HERMÍNIO SARMENTO XAVIER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IANA SOUZA DOS ANJO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ODRIGO BISPO PESSO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OBSON SILVA JÚNIOR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ONIQUE VIANA FONSEC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PRISCILA ALVES DE SOUZ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AFAELA TRABACH DUNG TOSTES</text:p>
          </table:table-cell>
          <table:table-cell office:value-type="string" table:style-name="ce7">
            <text:p>TELEATENDE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ANIELE COITINHO GOM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OSUE DA SILVA SANTO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SHIRLEY LIMA DOS SANTOS NASCIMENT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THIAGO DE ARAUJO LIM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VINICIUS CODECO TEIX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VITOR FAGUNDES DAS NEV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NATALIA RODRIGUES DOS SANTOS</text:p>
          </table:table-cell>
          <table:table-cell office:value-type="string" table:style-name="ce7">
            <text:p>TELEATENDENTE DE EMERGÊNCIA BILÍNGU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WILERSON SOARES DE OLIV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THAIS DO CARMO SANCH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USSARA DA NASCIMNETO RODRIGU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uBIA CRISTINA ANDREAT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COS DANIEL SOUZA GOM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VANILDA DOS SANTOS DE SOUZA FURTAD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LUCIA HELENA MARETOO AZERED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CIO BATISTA RODRIGU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ESSICA RODRIGUES OLIVEIRA SOUZ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TALITA MAYFRANCIA DA FRAG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FABIO MICHEL ANDRADE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ULIANA VENTUROTI CORREA COUTINH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SABRINA SANTOS DA SILV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HIAGO GUILHERME SANTOS SOUZ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BRENDA MACHADO NEV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CARINA NUNES RIBEIR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BRENDA FERNANDES FERR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13">
            <text:p>09.496.309/0001-99</text:p>
          </table:table-cell>
          <table:table-cell office:value-type="string" table:style-name="ce7">
            <text:p>MATHEUS DOS SANTOS ALVES</text:p>
          </table:table-cell>
          <table:table-cell office:value-type="string" table:style-name="ce15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13">
            <text:p>09.496.309/0001-99</text:p>
          </table:table-cell>
          <table:table-cell office:value-type="string" table:style-name="ce7">
            <text:p>LUIS ANTONIO DOS SANTOS LIMA</text:p>
          </table:table-cell>
          <table:table-cell office:value-type="string" table:style-name="ce15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13">
            <text:p>09.496.309/0001-99</text:p>
          </table:table-cell>
          <table:table-cell office:value-type="string" table:style-name="ce7">
            <text:p>LUCAS UCHOA PEREIRA</text:p>
          </table:table-cell>
          <table:table-cell office:value-type="string" table:style-name="ce15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KARINA ALV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ICARO BRAGA BERGAMIM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AIRO DA SILVA BARBOS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IANO NARCISO RIBEIRO NET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OAS DE OLIV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INGRID NASCIMENTO DA SILV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AQUELINE GOMES PAULIN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HANTONY PENUTTE DA SILV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EDMA MARIA DE OLIV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GLORIA DE SOUZA BARBOSA OLIV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IGOR PEREIRA CAETAN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DANIEL DA SILVA GOM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AKELLE DO NASCIMENTO FERR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CRISTIANE GIL DOS SANTO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ILZA PEREIRA CAETAN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FERNANDA GRACIELA ARCANTO SILV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KARINA SPERANDIO SIQU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TA MEIRELES OLIV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ULIETE MARTINS DE ANDRADE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ULIANA SILVA DE ARAÚJ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ULIANA CARVALHO BISPO</text:p>
          </table:table-cell>
          <table:table-cell office:value-type="string" table:style-name="ce7">
            <text:p>OPERADOR DE CALL CENTER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IA DE FATIMA SOARES DA CRUZ SOUZ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4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ACIMARA RODRIGUES DA SILV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4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ONILTON SOUZA LOTH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DOUGLAS LEONARDO NUNES GUAITOLINI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SAYMON QUINTEIRO DE SOUS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EANNE MARIA DE SOUZA DO NASCIMENT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IKELY COSTA MOU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IRISLENE GOMES DA CRUZ</text:p>
          </table:table-cell>
          <table:table-cell office:value-type="string" table:style-name="ce7">
            <text:p>T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ELIANE ALVES CORREA DE OLIV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ERICK DE OLIVEIRA AMARAL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ULIANA XAVIER BATIST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LUIZA HELENA NEV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CRISTIANO BATISTA DO SACRAMENTO</text:p>
          </table:table-cell>
          <table:table-cell office:value-type="string" table:style-name="ce7">
            <text:p>TELEATENDENTE DE EMERGÊNCIA BILÍNGU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HENRIKSON DA SILVA LEITE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LUCAS CAMILO MEMELI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GLEISSIONE ROCHA DE OLIVEIRA DE DEU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ULIO CESAR ROGERI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IANA SOEIRO SOAR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ISAQUE DA SILVA FIGUEIRED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ENATA RIBEIRO BURGARELLI HELMER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FRANCIELLY CARDOSO DE OLIVEIRA FERNANDES</text:p>
          </table:table-cell>
          <table:table-cell office:value-type="string" table:style-name="ce7">
            <text:p>TELEATENDIMENTO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DANIEL BARBOZA SANTANNA<text:s/>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DAVI TENIS DE SOUZ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LUCIANA DA PENHA CUNH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NELSON FELIPE COUTINHO MARTIN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2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AYANE MOREIRA</text:p>
          </table:table-cell>
          <table:table-cell office:value-type="string" table:style-name="ce7">
            <text:p>TELEATENDENTE DE EMERGÊNCIA</text:p>
          </table:table-cell>
          <table:table-cell table:number-columns-repeated="3" table:style-name="ce8"/>
          <table:table-cell table:style-name="ce1"/>
          <table:table-cell table:number-columns-repeated="16374" table:style-name="ce8"/>
        </table:table-row>
        <table:table-row table:style-name="ro2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ELEN VICENTE DE ABREU</text:p>
          </table:table-cell>
          <table:table-cell office:value-type="string" table:style-name="ce7">
            <text:p>TELEATENDENTE DE EMERGÊNCIA</text:p>
          </table:table-cell>
          <table:table-cell table:number-columns-repeated="3" table:style-name="ce8"/>
          <table:table-cell table:style-name="ce1"/>
          <table:table-cell table:number-columns-repeated="16374" table:style-name="ce8"/>
        </table:table-row>
        <table:table-row table:style-name="ro2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CARLOS HENRIQUE BATISTA</text:p>
          </table:table-cell>
          <table:table-cell office:value-type="string" table:style-name="ce7">
            <text:p>TELEATENDENTE DE EMERGÊNCIA</text:p>
          </table:table-cell>
          <table:table-cell table:number-columns-repeated="3" table:style-name="ce8"/>
          <table:table-cell table:style-name="ce1"/>
          <table:table-cell table:number-columns-repeated="16374" table:style-name="ce8"/>
        </table:table-row>
        <table:table-row table:style-name="ro2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PATRICIA DA SILVA NANTES</text:p>
          </table:table-cell>
          <table:table-cell office:value-type="string" table:style-name="ce7">
            <text:p>TELEATENDENTE DE EMERGÊNCIA</text:p>
          </table:table-cell>
          <table:table-cell table:number-columns-repeated="3" table:style-name="ce8"/>
          <table:table-cell table:style-name="ce1"/>
          <table:table-cell table:number-columns-repeated="16374" table:style-name="ce8"/>
        </table:table-row>
        <table:table-row table:style-name="ro2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HUGO MATOS DA SILVA LUCHI</text:p>
          </table:table-cell>
          <table:table-cell office:value-type="string" table:style-name="ce7">
            <text:p>TELEATENDENTE DE EMERGÊNCIA</text:p>
          </table:table-cell>
          <table:table-cell table:number-columns-repeated="3" table:style-name="ce8"/>
          <table:table-cell table:style-name="ce1"/>
          <table:table-cell table:number-columns-repeated="16374" table:style-name="ce8"/>
        </table:table-row>
        <table:table-row table:style-name="ro2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ESSICA MARINS BITENCURT</text:p>
          </table:table-cell>
          <table:table-cell office:value-type="string" table:style-name="ce7">
            <text:p>TELEATENDENTE DE EMERGÊNCIA</text:p>
          </table:table-cell>
          <table:table-cell table:number-columns-repeated="3" table:style-name="ce8"/>
          <table:table-cell table:style-name="ce1"/>
          <table:table-cell table:number-columns-repeated="16374" table:style-name="ce8"/>
        </table:table-row>
        <table:table-row table:style-name="ro2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KARIEN KELLY FIENI</text:p>
          </table:table-cell>
          <table:table-cell office:value-type="string" table:style-name="ce7">
            <text:p>TELEATENDENTE DE EMERGÊNCIA</text:p>
          </table:table-cell>
          <table:table-cell table:number-columns-repeated="3" table:style-name="ce8"/>
          <table:table-cell table:style-name="ce1"/>
          <table:table-cell table:number-columns-repeated="16374" table:style-name="ce8"/>
        </table:table-row>
        <table:table-row table:style-name="ro2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IA EDUARDA FARIAS ANTONACIO</text:p>
          </table:table-cell>
          <table:table-cell office:value-type="string" table:style-name="ce7">
            <text:p>TELEATENDENTE DE EMERGÊNCIA</text:p>
          </table:table-cell>
          <table:table-cell table:number-columns-repeated="3" table:style-name="ce8"/>
          <table:table-cell table:style-name="ce1"/>
          <table:table-cell table:number-columns-repeated="16374" table:style-name="ce8"/>
        </table:table-row>
        <table:table-row table:style-name="ro2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EZEQUIELA RIBEIRO DE JESUS</text:p>
          </table:table-cell>
          <table:table-cell office:value-type="string" table:style-name="ce7">
            <text:p>TELEATENDENTE DE EMERGÊNCIA</text:p>
          </table:table-cell>
          <table:table-cell table:number-columns-repeated="3" table:style-name="ce8"/>
          <table:table-cell table:style-name="ce1"/>
          <table:table-cell table:number-columns-repeated="16374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EMANOELLE GALANTE DA SILV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AFAEL DA SILVA NASCIMENT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KAIO RAIS VITORI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CHARLES LEMOS DOS SANTO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22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CLAUDIANA MARTINS SILV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ONDINELI DE SOUZ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CRISTIANE PEREIRA KLEIN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DANIEL ALMEIDA ZORZAN<text:s/>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DEBORA CRYSTIAN RODRIGUES SILV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DEBORA DE ANDRADE RIT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EDENIS GAVASSONI DE AZEVED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IAGO MARTINS DE SOUZA AGUIAR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LARISSA DOS SANTOS GASPAR MOU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OAO PEDRO LUCENA CARVALHO DE ALMEIDA</text:p>
          </table:table-cell>
          <table:table-cell office:value-type="string" table:style-name="ce7">
            <text:p>OPERADOR DE CALL CENTER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OAO VICTOR DAS NEVES SILV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ORDANA FRANCISCO COUTINH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CINTIA DE OLIVEIRA BEZER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CLAUDIA RAFAELA NASCIMENTO RODRIGUES DE MORA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KAYO CEZAR DE JESU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LUAN NERES DE SOUZA PAUL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LUCIANA MENDES GONÇALV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ONALIZA NUNES SANTIAGO LIM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GHABRIEL SOUZA SANTO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OCELINO BONASI DE ALMEID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ULIANA TELES FERR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EVELIN LIMA SANTO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CLAUDIA LETICIA LOPES MUELLER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VINICIUS MARROQUI LEAL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DIRLENE PEREIRA PEDR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ERIKA NERY SANTOS</text:p>
          </table:table-cell>
          <table:table-cell office:value-type="string" table:style-name="ce7">
            <text:p>TELEATENDENTE DE EMERGÊNCIA<text:s/>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PAULO HENRIQUE DA SILVA PORT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APHAEL CARVALHO MONTEIR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AYANE MENDONÇA DA SILV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HAIRA SILVA COUTINH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DIOGO CORREA COUTINH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ELIANE DE JESUS SILV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CELA MARIA LEÃ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CELO EDUARDO SANT'ANNA SANTO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COS HENRIQUE DE ALMEIDA ROSÁRI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PAULO EDUARDO DA SILVA BARBOS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ONALDO ANTÔNIO PEIXOTO FILH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EAN MARCELO WILLIAN DE SOUZA ROCH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ENIFER HELENO STOFFEL</text:p>
          </table:table-cell>
          <table:table-cell office:value-type="string" table:style-name="ce7">
            <text:p>TELEATENDENTE DE EMERGÊNCIA BILÍNGU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KAMILLA ALVARENGA CONCEIÇÃO BENTO</text:p>
          </table:table-cell>
          <table:table-cell office:value-type="string" table:style-name="ce7">
            <text:p>TELEATENDENTE DE EMERGÊNCIA BILÍNGU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KELLI BEDETTI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LEILIANE RODRIGUES DE OLIVEIRA ANACLET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LUANA VIEIRA DE FREITA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27/2022</text:p>
          </table:table-cell>
          <table:table-cell office:value-type="string" table:style-name="ce7">
            <text:p>DSJ SERVIÇOS LTDA</text:p>
          </table:table-cell>
          <table:table-cell office:value-type="string" table:style-name="ce7">
            <text:p>21.577.513/0001-30</text:p>
          </table:table-cell>
          <table:table-cell office:value-type="string" table:style-name="ce7">
            <text:p>CLEIDIANE SANTANA DE JESUS</text:p>
          </table:table-cell>
          <table:table-cell office:value-type="string" table:style-name="ce7">
            <text:p>COPEIRA</text:p>
          </table:table-cell>
          <table:table-cell table:number-columns-repeated="16378" table:style-name="ce8"/>
        </table:table-row>
        <table:table-row table:style-name="ro5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27/2022</text:p>
          </table:table-cell>
          <table:table-cell office:value-type="string" table:style-name="ce7">
            <text:p>DSJ SERVIÇOS LTDA</text:p>
          </table:table-cell>
          <table:table-cell office:value-type="string" table:style-name="ce7">
            <text:p>21.577.513/0001-30</text:p>
          </table:table-cell>
          <table:table-cell office:value-type="string" table:style-name="ce7">
            <text:p>GILCILEIA COSTA SILVEIRA DE OLIVEIRA</text:p>
          </table:table-cell>
          <table:table-cell office:value-type="string" table:style-name="ce7">
            <text:p>COPEIR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14/2017</text:p>
          </table:table-cell>
          <table:table-cell office:value-type="string" table:style-name="ce7">
            <text:p>JFL SERVIÇOS LTDA-ME</text:p>
          </table:table-cell>
          <table:table-cell office:value-type="string" table:style-name="ce7">
            <text:p>11.511.109/0001-00</text:p>
          </table:table-cell>
          <table:table-cell office:value-type="string" table:style-name="ce7">
            <text:p>GABRIEL RICARDO DA SILVA</text:p>
          </table:table-cell>
          <table:table-cell office:value-type="string" table:style-name="ce7">
            <text:p>GARÇOM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14/2017</text:p>
          </table:table-cell>
          <table:table-cell office:value-type="string" table:style-name="ce7">
            <text:p>JFL SERVIÇOS LTDA-ME</text:p>
          </table:table-cell>
          <table:table-cell office:value-type="string" table:style-name="ce7">
            <text:p>11.511.109/0001-00</text:p>
          </table:table-cell>
          <table:table-cell office:value-type="string" table:style-name="ce7">
            <text:p>JANETE RODRIGUES PEREIRA MACHADO</text:p>
          </table:table-cell>
          <table:table-cell office:value-type="string" table:style-name="ce7">
            <text:p>GARÇONE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26/2021</text:p>
          </table:table-cell>
          <table:table-cell office:value-type="string" table:style-name="ce7">
            <text:p>TTM SERVIÇOS COMB. DE ESCR. E APOIO ADMINISTRATIVOS LTDA</text:p>
          </table:table-cell>
          <table:table-cell office:value-type="string" table:style-name="ce7">
            <text:p>13.520.423/0001-84</text:p>
          </table:table-cell>
          <table:table-cell office:value-type="string" table:style-name="ce7">
            <text:p>BIANCA ALVES BALBINO SANTOS</text:p>
          </table:table-cell>
          <table:table-cell office:value-type="string" table:style-name="ce7">
            <text:p>RECEPCIONIST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26/2021</text:p>
          </table:table-cell>
          <table:table-cell office:value-type="string" table:style-name="ce7">
            <text:p>TTM SERVIÇOS COMB. DE ESCR. E APOIO ADMINISTRATIVOS LTDA</text:p>
          </table:table-cell>
          <table:table-cell office:value-type="string" table:style-name="ce7">
            <text:p>13.520.423/0001-84</text:p>
          </table:table-cell>
          <table:table-cell office:value-type="string" table:style-name="ce7">
            <text:p>KAMILA MARIA TEIXEIRA ALVARENGA</text:p>
          </table:table-cell>
          <table:table-cell office:value-type="string" table:style-name="ce7">
            <text:p>RECEPCIONIST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26/2021</text:p>
          </table:table-cell>
          <table:table-cell office:value-type="string" table:style-name="ce7">
            <text:p>TTM SERVIÇOS COMB. DE ESCR. E APOIO ADMINISTRATIVOS LTDA</text:p>
          </table:table-cell>
          <table:table-cell office:value-type="string" table:style-name="ce7">
            <text:p>13.520.423/0001-84</text:p>
          </table:table-cell>
          <table:table-cell office:value-type="string" table:style-name="ce7">
            <text:p>JULIANA DO NASCIMENTO SILVA</text:p>
          </table:table-cell>
          <table:table-cell office:value-type="string" table:style-name="ce7">
            <text:p>RECEPCIONIST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26/2021</text:p>
          </table:table-cell>
          <table:table-cell office:value-type="string" table:style-name="ce7">
            <text:p>TTM SERVIÇOS COMB. DE ESCR. E APOIO ADMINISTRATIVOS LTDA</text:p>
          </table:table-cell>
          <table:table-cell office:value-type="string" table:style-name="ce7">
            <text:p>13.520.423/0001-84</text:p>
          </table:table-cell>
          <table:table-cell office:value-type="string" table:style-name="ce7">
            <text:p>YASMIM NASCIMENTO PEDREIRA<text:s/></text:p>
          </table:table-cell>
          <table:table-cell office:value-type="string" table:style-name="ce7">
            <text:p>RECEPCIONIST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26/2021</text:p>
          </table:table-cell>
          <table:table-cell office:value-type="string" table:style-name="ce7">
            <text:p>TTM SERVIÇOS COMB. DE ESCR. E APOIO ADMINISTRATIVOS LTDA</text:p>
          </table:table-cell>
          <table:table-cell office:value-type="string" table:style-name="ce7">
            <text:p>13.520.423/0001-84</text:p>
          </table:table-cell>
          <table:table-cell office:value-type="string" table:style-name="ce7">
            <text:p>THAYENE DE OLIVEIRA CANELA</text:p>
          </table:table-cell>
          <table:table-cell office:value-type="string" table:style-name="ce7">
            <text:p>RECEPCIONIST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GLAUCIA PEREIRA DA SILVA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ALEX SANDRO VITORINO DE MOURA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CARLA DOS SANTOS OLIVEIRA SALVADOR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CARLA SIQUEIRA DE SOUZA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MARIA APARECIDA CONCEIÇÃO SALLES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CLEUSA BATISTA RODRIGUES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DELMA MARTINS DA SILVA BERLAMINO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DORCA DA SILVA NASCIMENTO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JOSE JORGE PEREIRA DE FREITAS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MARCIA LUZIA DE ABREU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MARINEZ SEBASTIANA DA SILVA ABREU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MIRLENE RIBEIRO PASSOS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VANUSA JANUARIO LUCIANO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9">
            <text:p>PATRICIA NEITZL MEWES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ROSANGELA DA SILVA ADRIANO CARDOSO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KESIA ALVES DA SILVA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ANA CLAUDIA ROSA GERALDINO<text:s/>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12/2021</text:p>
          </table:table-cell>
          <table:table-cell office:value-type="string" table:style-name="ce7">
            <text:p>RENOVE SERVIÇOS DE LIMPEZA LTDA</text:p>
          </table:table-cell>
          <table:table-cell office:value-type="string" table:style-name="ce7">
            <text:p>21.244.149/0001-96</text:p>
          </table:table-cell>
          <table:table-cell office:value-type="string" table:style-name="ce7">
            <text:p>FLAVIA SOUZA SILVA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7">
            <text:p>SEBASTIÃO VICENTE CARLOS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7">
            <text:p>LUCAS SANTOS FRAGA<text:s/>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21">
            <text:p>CLEISSON DA SILVA CASTRO<text:s/>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21">
            <text:p>GUILHERMO PALMA MARTINEZ JUNIOR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21">
            <text:p>MARCOS ANTÔNIO DA SILVA MACHADO BARBOZA<text:s/>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7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7">
            <text:p>LAZIO RIBEIRO SANTANA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21">
            <text:p>JEFFERSON DA SILVA FELICIANO<text:s/>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21">
            <text:p>MARCIEL SANTOS DA SILVA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21">
            <text:p>MARCOS ANTÔNIO ALVEZ DA SILVA<text:s/>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21">
            <text:p>MARCIO DORTE<text:s/>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21">
            <text:p>RONALDO TEIXEIRA DE CASTRO<text:s/>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21">
            <text:p>JOSE BRUNO ALVES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21">
            <text:p>FABIO DE FRANCA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21">
            <text:p>TARCIO DE JESUS OLIVEIRA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21">
            <text:p>FELIPE MATIAS DE JESUS<text:s/>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2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7">
            <text:p>ISAC ALVES DA SILVA</text:p>
          </table:table-cell>
          <table:table-cell office:value-type="string" table:style-name="ce7">
            <text:p>VIGILANTE</text:p>
          </table:table-cell>
          <table:table-cell table:number-columns-repeated="16378"/>
        </table:table-row>
        <table:table-row table:style-name="ro2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17/2023</text:p>
          </table:table-cell>
          <table:table-cell office:value-type="string" table:style-name="ce7">
            <text:p>MGS - MINAS GERAIS ADMINISTRAÇÃO E SERVIÇOS S.A</text:p>
          </table:table-cell>
          <table:table-cell office:value-type="string" table:style-name="ce7">
            <text:p>33.224.254/0001-42</text:p>
          </table:table-cell>
          <table:table-cell office:value-type="string" table:style-name="ce7">
            <text:p>LUCAS NASCIMENTO ALVES</text:p>
          </table:table-cell>
          <table:table-cell office:value-type="string" table:style-name="ce7">
            <text:p>ASSISTENTE ADMINISTRATIVO<text:s/></text:p>
          </table:table-cell>
          <table:table-cell table:number-columns-repeated="16378"/>
        </table:table-row>
        <table:table-row table:style-name="ro2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17/2023</text:p>
          </table:table-cell>
          <table:table-cell office:value-type="string" table:style-name="ce7">
            <text:p>MGS - MINAS GERAIS ADMINISTRAÇÃO E SERVIÇOS S.A</text:p>
          </table:table-cell>
          <table:table-cell office:value-type="string" table:style-name="ce7">
            <text:p>33.224.254/0001-42</text:p>
          </table:table-cell>
          <table:table-cell office:value-type="string" table:style-name="ce7">
            <text:p>MATHEUS SANTANA FREITAS</text:p>
          </table:table-cell>
          <table:table-cell office:value-type="string" table:style-name="ce7">
            <text:p>ASSISTENTE ADMINISTRATIVO<text:s/></text:p>
          </table:table-cell>
          <table:table-cell table:number-columns-repeated="16378"/>
        </table:table-row>
        <table:table-row table:style-name="ro2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17/2023</text:p>
          </table:table-cell>
          <table:table-cell office:value-type="string" table:style-name="ce7">
            <text:p>MGS - MINAS GERAIS ADMINISTRAÇÃO E SERVIÇOS S.A</text:p>
          </table:table-cell>
          <table:table-cell office:value-type="string" table:style-name="ce7">
            <text:p>33.224.254/0001-42</text:p>
          </table:table-cell>
          <table:table-cell office:value-type="string" table:style-name="ce7">
            <text:p>ITAMARA SIMONE FONSECA ROCHA</text:p>
          </table:table-cell>
          <table:table-cell office:value-type="string" table:style-name="ce7">
            <text:p>ASSISTENTE ADMINISTRATIVO<text:s/></text:p>
          </table:table-cell>
          <table:table-cell table:number-columns-repeated="16378"/>
        </table:table-row>
        <table:table-row table:style-name="ro2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17/2023</text:p>
          </table:table-cell>
          <table:table-cell office:value-type="string" table:style-name="ce7">
            <text:p>MGS - MINAS GERAIS ADMINISTRAÇÃO E SERVIÇOS S.A</text:p>
          </table:table-cell>
          <table:table-cell office:value-type="string" table:style-name="ce7">
            <text:p>33.224.254/0001-42</text:p>
          </table:table-cell>
          <table:table-cell office:value-type="string" table:style-name="ce7">
            <text:p>LUIS GABRIEL DA SILVA BRAGA</text:p>
          </table:table-cell>
          <table:table-cell office:value-type="string" table:style-name="ce7">
            <text:p>ASSISTENTE ADMINISTRATIVO<text:s/></text:p>
          </table:table-cell>
          <table:table-cell table:number-columns-repeated="16378"/>
        </table:table-row>
        <table:table-row table:style-name="ro2">
          <table:table-cell office:value-type="date" office:date-value="2025-10-01T00:00:00" table:style-name="ce6">
            <text:p>out/25</text:p>
          </table:table-cell>
          <table:table-cell office:value-type="string" table:style-name="ce7">
            <text:p>017/2023</text:p>
          </table:table-cell>
          <table:table-cell office:value-type="string" table:style-name="ce7">
            <text:p>MGS - MINAS GERAIS ADMINISTRAÇÃO E SERVIÇOS S.A</text:p>
          </table:table-cell>
          <table:table-cell office:value-type="string" table:style-name="ce7">
            <text:p>33.224.254/0001-42</text:p>
          </table:table-cell>
          <table:table-cell office:value-type="string" table:style-name="ce7">
            <text:p>JENIFFER GONCALVES MICHAEL MONTEIRO</text:p>
          </table:table-cell>
          <table:table-cell office:value-type="string" table:style-name="ce7">
            <text:p>ASSISTENTE ADMINISTRATIVO<text:s/></text:p>
          </table:table-cell>
          <table:table-cell table:number-columns-repeated="16378"/>
        </table:table-row>
        <table:table-row table:number-rows-repeated="1048332" table:style-name="ro2">
          <table:table-cell table:number-columns-repeated="16384"/>
        </table:table-row>
      </table:table>
      <table:table table:name="Novembro_2025" table:style-name="ta3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5"/>
        <table:table-column table:style-name="co5" table:default-cell-style-name="ce1"/>
        <table:table-column table:style-name="co6" table:default-cell-style-name="ce1"/>
        <table:table-column table:style-name="co7" table:number-columns-repeated="16378" table:default-cell-style-name="ce1"/>
        <table:table-row table:style-name="ro1">
          <table:table-cell office:value-type="string" table:number-columns-spanned="6" table:number-rows-spanned="1" table:style-name="ce20">
            <text:p>Prestadores de Serviços Terceirizados</text:p>
          </table:table-cell>
          <table:covered-table-cell table:number-columns-repeated="5"/>
          <table:table-cell table:number-columns-repeated="16378" table:style-name="ce1"/>
        </table:table-row>
        <table:table-row table:style-name="ro2">
          <table:table-cell office:value-type="string" table:style-name="ce2">
            <text:p>Mês de Referência</text:p>
          </table:table-cell>
          <table:table-cell office:value-type="string" table:style-name="ce2">
            <text:p>Contrato</text:p>
          </table:table-cell>
          <table:table-cell office:value-type="string" table:style-name="ce3">
            <text:p>Empresa</text:p>
          </table:table-cell>
          <table:table-cell office:value-type="string" table:style-name="ce3">
            <text:p>CNPJ</text:p>
          </table:table-cell>
          <table:table-cell office:value-type="string" table:style-name="ce3">
            <text:p>Colaborador</text:p>
          </table:table-cell>
          <table:table-cell office:value-type="string" table:style-name="ce4">
            <text:p>Cargo/Função</text:p>
          </table:table-cell>
          <table:table-cell table:number-columns-repeated="16378" table:style-name="ce5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CRISTIANE CAMPOS MACED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NDREIA FIGUEIREDO DE MENEZ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DANIEL DORTI DE ALMEIDA<text:s/>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ERICA SILVA DE ASSI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NA PAULA CRISPIM LATAVANI</text:p>
          </table:table-cell>
          <table:table-cell office:value-type="string" table:style-name="ce7">
            <text:p>TELEATENDIMENTO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5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LORENA SOUSA CONTES<text:s/></text:p>
          </table:table-cell>
          <table:table-cell office:value-type="string" table:style-name="ce7">
            <text:p>TELEATENDIMENTO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NAQUIEL DAS NEVES ALV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PEDRO MENDES RODRIGU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GUSTAVO BISSOLI PRATTI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BEATRIZ ADRIANO PER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PEDRO VITOR DE ALMEIDA</text:p>
          </table:table-cell>
          <table:table-cell office:value-type="string" table:style-name="ce7">
            <text:p>TELEATENDIMENTO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IRIA DOS SANTOS MARRANE</text:p>
          </table:table-cell>
          <table:table-cell office:value-type="string" table:style-name="ce7">
            <text:p>TELEATENDIMENTO DE EMERGÊNCIA</text:p>
          </table:table-cell>
          <table:table-cell table:number-columns-repeated="16378" table:style-name="ce8"/>
        </table:table-row>
        <table:table-row table:style-name="ro2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3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LUCAS PEREIRA DE JESUS</text:p>
          </table:table-cell>
          <table:table-cell office:value-type="string" table:style-name="ce7">
            <text:p>TELEATENDIMENTO DE EMERGÊNCIA</text:p>
          </table:table-cell>
          <table:table-cell table:number-columns-repeated="5" table:style-name="ce8"/>
          <table:table-cell table:style-name="ce1"/>
          <table:table-cell table:number-columns-repeated="16372" table:style-name="ce8"/>
        </table:table-row>
        <table:table-row table:style-name="ro2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3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CRTISTINA RAMOS RODRIGUES LOYOLA</text:p>
          </table:table-cell>
          <table:table-cell office:value-type="string" table:style-name="ce7">
            <text:p>TELEATENDIMENTO DE EMERGÊNCIA</text:p>
          </table:table-cell>
          <table:table-cell table:number-columns-repeated="5" table:style-name="ce8"/>
          <table:table-cell table:style-name="ce1"/>
          <table:table-cell table:number-columns-repeated="16372" table:style-name="ce8"/>
        </table:table-row>
        <table:table-row table:style-name="ro2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NATAN AGUIAR DE OLIVEIRA</text:p>
          </table:table-cell>
          <table:table-cell office:value-type="string" table:style-name="ce7">
            <text:p>TELEATENDENTE DE EMERGÊNCIA</text:p>
          </table:table-cell>
          <table:table-cell table:number-columns-repeated="5" table:style-name="ce8"/>
          <table:table-cell table:style-name="ce1"/>
          <table:table-cell table:number-columns-repeated="16372" table:style-name="ce8"/>
        </table:table-row>
        <table:table-row table:style-name="ro2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KARINE KELLY FIENI</text:p>
          </table:table-cell>
          <table:table-cell office:value-type="string" table:style-name="ce7">
            <text:p>TELEATENDIMENTO DE EMERGÊNCIA</text:p>
          </table:table-cell>
          <table:table-cell table:number-columns-repeated="5" table:style-name="ce8"/>
          <table:table-cell table:style-name="ce1"/>
          <table:table-cell table:number-columns-repeated="16372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WALTER AFFONSO BRAGA DE MIRANDA MAGALHES<text:s/></text:p>
          </table:table-cell>
          <table:table-cell office:value-type="string" table:style-name="ce7">
            <text:p>TELEATENDIMENTO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ICHELLY SANTOS DE OLIVEIRA CARDOS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PENHA BATISTA BERNARDES DA COST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THIAGO SCHNEIDER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QUEZIA SILVA DE JESUS<text:s/>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VICTOR DOS SANTOS ODENS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COS JUNIO LOIOLA DOS SANTO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TAUNY BUENOAIRES QUEIROZ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KHRISLEY DOYARA MATUSOCH LOYOLA SCHERRER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MADEU FARIAS DE SOUZA CARVALH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OSELANE BARBOSA PESSANH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DRIANA DE SOUZA DO CARM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OSENY GOMES HELMER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SABRINA LYRA BONINSENH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CAIO BARROS SAL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NDREA DA SILVA LOPES DOS SANTO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SENIA EUSILENE DA SILVA BRITANE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OSILENE BATIST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YURI CARDOZO SILVA<text:s/>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OSANE SANT ANA TAVARES ESTEVAM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SUZANA DOS SANTOS ALV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LEXIA AUGUSTO PAPINE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NGELA MARIA MUNIZ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BRUNO BUENOAIRES FERR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TALYTA CABIDELLI MIRAND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SIRLENE PEREIRA GOMES</text:p>
          </table:table-cell>
          <table:table-cell office:value-type="string" table:style-name="ce7">
            <text:p>TELEATENDENTE DE EMERGÊNCIA BILÍNGU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SANDRO RAMOS VI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SHIRLEY LOPES MIRANDA SOAR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THIAGO DE OLIVEIRA SILVA</text:p>
          </table:table-cell>
          <table:table-cell office:value-type="string" table:style-name="ce7">
            <text:p>TELEATENDENTE DE EMERGÊNCIA SENIOR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VALMY BARBOZA DA SILVA JÚNIOR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WELLINGTON WASHINGTON DO ROSÁRI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MANDA EFFGEN DA SILV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NDREA COUTINHO GOM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VANIA ALVES DOS SANTOS BARBOS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ULIA VIDAL SOBRINH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AFAELA PEREIRA DA SILVA ALMEIDA</text:p>
          </table:table-cell>
          <table:table-cell office:value-type="string" table:style-name="ce7">
            <text:p>TELEATENDENTE <text:s/>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VANUBI FERREIRA ALVES ROCH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NA CAROLINA DUARTE DE OLIVEIRA</text:p>
          </table:table-cell>
          <table:table-cell office:value-type="string" table:style-name="ce7">
            <text:p>TELEATENDENTE DE EMERGÊNCIA BILÍNGUE</text:p>
          </table:table-cell>
          <table:table-cell table:number-columns-repeated="16378" table:style-name="ce8"/>
        </table:table-row>
        <table:table-row table:style-name="ro6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LESSANDRA GARCIA DE PAULA</text:p>
          </table:table-cell>
          <table:table-cell office:value-type="string" table:style-name="ce7">
            <text:p>TELEATENDE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NDRESSA CORREA DE AMORIM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RIELLE BARRETO DUBOIS DA HO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RTHUR SALVIANO LOP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IA AMERICA TAVARES BORGES SER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IA APARECIDA HERMÍNIO SARMENTO XAVIER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IANA SOUZA DOS ANJO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ODRIGO BISPO PESSO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OBSON SILVA JÚNIOR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ONIQUE VIANA FONSEC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PRISCILA ALVES DE SOUZ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AFAELA TRABACH DUNG TOSTES</text:p>
          </table:table-cell>
          <table:table-cell office:value-type="string" table:style-name="ce7">
            <text:p>TELEATENDE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ANIELE COITINHO GOM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OSUE DA SILVA SANTO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SHIRLEY LIMA DOS SANTOS NASCIMENT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THIAGO DE ARAUJO LIM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VINICIUS CODECO TEIX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VITOR FAGUNDES DAS NEV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NATALIA RODRIGUES DOS SANTOS</text:p>
          </table:table-cell>
          <table:table-cell office:value-type="string" table:style-name="ce7">
            <text:p>TELEATENDENTE DE EMERGÊNCIA BILÍNGU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WILERSON SOARES DE OLIV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THAIS DO CARMO SANCH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uBIA CRISTINA ANDREAT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COS DANIEL SOUZA GOM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VANILDA DOS SANTOS DE SOUZA FURTAD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LUCIA HELENA MARETOO AZERED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CIO BATISTA RODRIGU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HULYA SAMELLA ROCHA DE DEUS</text:p>
          </table:table-cell>
          <table:table-cell office:value-type="string" table:style-name="ce7">
            <text:p>TELEATENDIMENTO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ESSICA RODRIGUES OLIVEIRA SOUZ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TALITA MAYFRANCIA DA FRAG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FABIO MICHEL ANDRADE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ULIANA VENTUROTI CORREA COUTINH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SABRINA SANTOS DA SILV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HIAGO GUILHERME SANTOS SOUZ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BRENDA MACHADO NEV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CARINA NUNES RIBEIR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BRENDA FERNANDES FERR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13">
            <text:p>09.496.309/0001-99</text:p>
          </table:table-cell>
          <table:table-cell office:value-type="string" table:style-name="ce7">
            <text:p>MATHEUS DOS SANTOS ALVES</text:p>
          </table:table-cell>
          <table:table-cell office:value-type="string" table:style-name="ce15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13">
            <text:p>09.496.309/0001-99</text:p>
          </table:table-cell>
          <table:table-cell office:value-type="string" table:style-name="ce7">
            <text:p>LUIS ANTONIO DOS SANTOS LIMA</text:p>
          </table:table-cell>
          <table:table-cell office:value-type="string" table:style-name="ce15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13">
            <text:p>09.496.309/0001-99</text:p>
          </table:table-cell>
          <table:table-cell office:value-type="string" table:style-name="ce7">
            <text:p>LUCAS UCHOA PEREIRA</text:p>
          </table:table-cell>
          <table:table-cell office:value-type="string" table:style-name="ce15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KARINA ALV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ICARO BRAGA BERGAMIM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OAS DE OLIV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HANTHONY PENUTTE DA SILV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EDMA MARIA DE OLIV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GLORIA DE SOUZA BARBOSA OLIV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IGOR PEREIRA CAETAN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DANIEL DA SILVA GOM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AKELLE DO NASCIMENTO FERR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CRISTIANE GIL DOS SANTO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ILZA PEREIRA CAETAN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FERNANDA GRACIELA ARCANTO SILV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KARINA SPERANDIO SIQU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TA MEIRELES OLIV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ULIETE MARTINS DE ANDRADE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ULIANA SILVA DE ARAÚJ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ULIANA CARVALHO BISPO</text:p>
          </table:table-cell>
          <table:table-cell office:value-type="string" table:style-name="ce7">
            <text:p>OPERADOR DE CALL CENTER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IA DE FATIMA SOARES DA CRUZ SOUZ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ACIMARA RODRIGUES DA SILV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ONILTON SOUZA LOTH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DOUGLAS LEONARDO NUNES GUAITOLINI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4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SAYMON QUINTEIRO DE SOUS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4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EANNE MARIA DE SOUZA DO NASCIMENT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IKELY COSTA MOU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IRISLENE GOMES DA CRUZ</text:p>
          </table:table-cell>
          <table:table-cell office:value-type="string" table:style-name="ce7">
            <text:p>T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ELIANE ALVES CORREA DE OLIV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ERICK DE OLIVEIRA AMARAL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ULIANA XAVIER BATIST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LUIZA HELENA NEV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CRISTIANO BATISTA DO SACRAMENTO</text:p>
          </table:table-cell>
          <table:table-cell office:value-type="string" table:style-name="ce7">
            <text:p>TELEATENDENTE DE EMERGÊNCIA BILÍNGU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HENRIKSON DA SILVA LEITE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LUCAS CAMILO MEMELI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GLEISSIONE ROCHA DE OLIVEIRA DE DEU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ULIO CESAR ROGERI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IANA SOEIRO SOAR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ISAQUE DA SILVA FIGUEIRED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ENATA RIBEIRO BURGARELLI HELMER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FRANCIELLY CARDOSO DE OLIVEIRA FERNANDES</text:p>
          </table:table-cell>
          <table:table-cell office:value-type="string" table:style-name="ce7">
            <text:p>TELEATENDIMENTO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DANIEL BARBOZA SANTANNA<text:s/>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DAVI TENIS DE SOUZ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LUCIANA DA PENHA CUNH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NELSON FELIPE COUTINHO MARTIN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AYANE MOR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ELEN VICENTE DE ABREU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CARLOS HENRIQUE BATIST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2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PATRICIA DA SILVA NANTES</text:p>
          </table:table-cell>
          <table:table-cell office:value-type="string" table:style-name="ce7">
            <text:p>TELEATENDENTE DE EMERGÊNCIA</text:p>
          </table:table-cell>
          <table:table-cell table:number-columns-repeated="3" table:style-name="ce8"/>
          <table:table-cell table:style-name="ce1"/>
          <table:table-cell table:number-columns-repeated="16374" table:style-name="ce8"/>
        </table:table-row>
        <table:table-row table:style-name="ro2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HUGO MATOS DA SILVA LUCHI</text:p>
          </table:table-cell>
          <table:table-cell office:value-type="string" table:style-name="ce7">
            <text:p>TELEATENDENTE DE EMERGÊNCIA</text:p>
          </table:table-cell>
          <table:table-cell table:number-columns-repeated="3" table:style-name="ce8"/>
          <table:table-cell table:style-name="ce1"/>
          <table:table-cell table:number-columns-repeated="16374" table:style-name="ce8"/>
        </table:table-row>
        <table:table-row table:style-name="ro2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KARIEN KELLY FIENI</text:p>
          </table:table-cell>
          <table:table-cell office:value-type="string" table:style-name="ce7">
            <text:p>TELEATENDENTE DE EMERGÊNCIA</text:p>
          </table:table-cell>
          <table:table-cell table:number-columns-repeated="3" table:style-name="ce8"/>
          <table:table-cell table:style-name="ce1"/>
          <table:table-cell table:number-columns-repeated="16374" table:style-name="ce8"/>
        </table:table-row>
        <table:table-row table:style-name="ro2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IA EDUARDA FARIAS ANTONACIO</text:p>
          </table:table-cell>
          <table:table-cell office:value-type="string" table:style-name="ce7">
            <text:p>TELEATENDENTE DE EMERGÊNCIA</text:p>
          </table:table-cell>
          <table:table-cell table:number-columns-repeated="3" table:style-name="ce8"/>
          <table:table-cell table:style-name="ce1"/>
          <table:table-cell table:number-columns-repeated="16374" table:style-name="ce8"/>
        </table:table-row>
        <table:table-row table:style-name="ro2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EZEQUIELA RIBEIRO DE JESUS</text:p>
          </table:table-cell>
          <table:table-cell office:value-type="string" table:style-name="ce7">
            <text:p>TELEATENDENTE DE EMERGÊNCIA</text:p>
          </table:table-cell>
          <table:table-cell table:number-columns-repeated="3" table:style-name="ce8"/>
          <table:table-cell table:style-name="ce1"/>
          <table:table-cell table:number-columns-repeated="16374" table:style-name="ce8"/>
        </table:table-row>
        <table:table-row table:style-name="ro2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EMANOELLE GALANTE DA SILVA</text:p>
          </table:table-cell>
          <table:table-cell office:value-type="string" table:style-name="ce7">
            <text:p>TELEATENDENTE DE EMERGÊNCIA</text:p>
          </table:table-cell>
          <table:table-cell table:number-columns-repeated="3" table:style-name="ce8"/>
          <table:table-cell table:style-name="ce1"/>
          <table:table-cell table:number-columns-repeated="16374" table:style-name="ce8"/>
        </table:table-row>
        <table:table-row table:style-name="ro2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AFAEL DA SILVA NASCIMENTO</text:p>
          </table:table-cell>
          <table:table-cell office:value-type="string" table:style-name="ce7">
            <text:p>TELEATENDENTE DE EMERGÊNCIA</text:p>
          </table:table-cell>
          <table:table-cell table:number-columns-repeated="3" table:style-name="ce8"/>
          <table:table-cell table:style-name="ce1"/>
          <table:table-cell table:number-columns-repeated="16374" table:style-name="ce8"/>
        </table:table-row>
        <table:table-row table:style-name="ro2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KAIO RAIS VITORIO</text:p>
          </table:table-cell>
          <table:table-cell office:value-type="string" table:style-name="ce7">
            <text:p>TELEATENDENTE DE EMERGÊNCIA</text:p>
          </table:table-cell>
          <table:table-cell table:number-columns-repeated="3" table:style-name="ce8"/>
          <table:table-cell table:style-name="ce1"/>
          <table:table-cell table:number-columns-repeated="16374" table:style-name="ce8"/>
        </table:table-row>
        <table:table-row table:style-name="ro2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CHARLES LEMOS DOS SANTOS</text:p>
          </table:table-cell>
          <table:table-cell office:value-type="string" table:style-name="ce7">
            <text:p>TELEATENDENTE DE EMERGÊNCIA</text:p>
          </table:table-cell>
          <table:table-cell table:number-columns-repeated="3" table:style-name="ce8"/>
          <table:table-cell table:style-name="ce1"/>
          <table:table-cell table:number-columns-repeated="16374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CLAUDIANA MARTINS SILV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ONDINELI DE SOUZ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CRISTIANE PEREIRA KLEIN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DANIEL ALMEIDA ZORZAN<text:s/>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22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DEBORA CRYSTIAN RODRIGUES SILV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DEBORA DE ANDRADE RIT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EDENIS GAVASSONI DE AZEVED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IAGO MARTINS DE SOUZA AGUIAR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LARISSA DOS SANTOS GASPAR MOU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OAO PEDRO LUCENA CARVALHO DE ALMEIDA</text:p>
          </table:table-cell>
          <table:table-cell office:value-type="string" table:style-name="ce7">
            <text:p>OPERADOR DE CALL CENTER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OAO VICTOR DAS NEVES SILV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ORDANA FRANCISCO COUTINH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CINTIA DE OLIVEIRA BEZER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CLAUDIA RAFAELA NASCIMENTO RODRIGUES DE MORA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KAYO CEZAR DE JESU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LUAN NERES DE SOUZA PAUL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LUCIANA MENDES GONÇALV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GHABRIEL SOUZA SANTO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OCELINO BONASI DE ALMEID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ULIANA TELES FERR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EVELIN LIMA SANTO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CLAUDIA LETICIA LOPES MUELLER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VINICIUS MARROQUI LEAL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DIRLENE PEREIRA PEDR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ERIKA NERY SANTOS</text:p>
          </table:table-cell>
          <table:table-cell office:value-type="string" table:style-name="ce7">
            <text:p>TELEATENDENTE DE EMERGÊNCIA<text:s/>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PAULO HENRIQUE DA SILVA PORT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APHAEL CARVALHO MONTEIR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AYANE MENDONÇA DA SILV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HAIRA SILVA COUTINH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DIOGO CORREA COUTINH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ELIANE DE JESUS SILV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CELA MARIA LEÃ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CELO EDUARDO SANT'ANNA SANTO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COS HENRIQUE DE ALMEIDA ROSÁRI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PAULO EDUARDO DA SILVA BARBOS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ONALDO ANTÔNIO PEIXOTO FILH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EAN MARCELO WILLIAN DE SOUZA ROCH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ENIFER HELENO STOFFEL</text:p>
          </table:table-cell>
          <table:table-cell office:value-type="string" table:style-name="ce7">
            <text:p>TELEATENDENTE DE EMERGÊNCIA BILÍNGU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KAMILLA ALVARENGA CONCEIÇÃO BENTO</text:p>
          </table:table-cell>
          <table:table-cell office:value-type="string" table:style-name="ce7">
            <text:p>TELEATENDENTE DE EMERGÊNCIA BILÍNGU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KELLI BEDETTI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LEILIANE RODRIGUES DE OLIVEIRA ANACLET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LUANA VIEIRA DE FREITA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27/2022</text:p>
          </table:table-cell>
          <table:table-cell office:value-type="string" table:style-name="ce7">
            <text:p>DSJ SERVIÇOS LTDA</text:p>
          </table:table-cell>
          <table:table-cell office:value-type="string" table:style-name="ce7">
            <text:p>21.577.513/0001-30</text:p>
          </table:table-cell>
          <table:table-cell office:value-type="string" table:style-name="ce7">
            <text:p>CLEIDIANE SANTANA DE JESUS</text:p>
          </table:table-cell>
          <table:table-cell office:value-type="string" table:style-name="ce7">
            <text:p>COPEIR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27/2022</text:p>
          </table:table-cell>
          <table:table-cell office:value-type="string" table:style-name="ce7">
            <text:p>DSJ SERVIÇOS LTDA</text:p>
          </table:table-cell>
          <table:table-cell office:value-type="string" table:style-name="ce7">
            <text:p>21.577.513/0001-30</text:p>
          </table:table-cell>
          <table:table-cell office:value-type="string" table:style-name="ce7">
            <text:p>GILCILEIA COSTA SILVEIRA DE OLIVEIRA</text:p>
          </table:table-cell>
          <table:table-cell office:value-type="string" table:style-name="ce7">
            <text:p>COPEIR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14/2017</text:p>
          </table:table-cell>
          <table:table-cell office:value-type="string" table:style-name="ce7">
            <text:p>JFL SERVIÇOS LTDA-ME</text:p>
          </table:table-cell>
          <table:table-cell office:value-type="string" table:style-name="ce7">
            <text:p>11.511.109/0001-00</text:p>
          </table:table-cell>
          <table:table-cell office:value-type="string" table:style-name="ce7">
            <text:p>GABRIEL RICARDO DA SILVA</text:p>
          </table:table-cell>
          <table:table-cell office:value-type="string" table:style-name="ce7">
            <text:p>GARÇOM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14/2017</text:p>
          </table:table-cell>
          <table:table-cell office:value-type="string" table:style-name="ce7">
            <text:p>JFL SERVIÇOS LTDA-ME</text:p>
          </table:table-cell>
          <table:table-cell office:value-type="string" table:style-name="ce7">
            <text:p>11.511.109/0001-00</text:p>
          </table:table-cell>
          <table:table-cell office:value-type="string" table:style-name="ce7">
            <text:p>JANETE RODRIGUES PEREIRA MACHADO</text:p>
          </table:table-cell>
          <table:table-cell office:value-type="string" table:style-name="ce7">
            <text:p>GARÇONE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26/2021</text:p>
          </table:table-cell>
          <table:table-cell office:value-type="string" table:style-name="ce7">
            <text:p>TTM SERVIÇOS COMB. DE ESCR. E APOIO ADMINISTRATIVOS LTDA</text:p>
          </table:table-cell>
          <table:table-cell office:value-type="string" table:style-name="ce7">
            <text:p>13.520.423/0001-84</text:p>
          </table:table-cell>
          <table:table-cell office:value-type="string" table:style-name="ce7">
            <text:p>BIANCA ALVES BALBINO SANTOS</text:p>
          </table:table-cell>
          <table:table-cell office:value-type="string" table:style-name="ce7">
            <text:p>RECEPCIONIST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26/2021</text:p>
          </table:table-cell>
          <table:table-cell office:value-type="string" table:style-name="ce7">
            <text:p>TTM SERVIÇOS COMB. DE ESCR. E APOIO ADMINISTRATIVOS LTDA</text:p>
          </table:table-cell>
          <table:table-cell office:value-type="string" table:style-name="ce7">
            <text:p>13.520.423/0001-84</text:p>
          </table:table-cell>
          <table:table-cell office:value-type="string" table:style-name="ce7">
            <text:p>KAMILA MARIA TEIXEIRA ALVARENGA</text:p>
          </table:table-cell>
          <table:table-cell office:value-type="string" table:style-name="ce7">
            <text:p>RECEPCIONISTA</text:p>
          </table:table-cell>
          <table:table-cell table:number-columns-repeated="16378" table:style-name="ce8"/>
        </table:table-row>
        <table:table-row table:style-name="ro5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26/2021</text:p>
          </table:table-cell>
          <table:table-cell office:value-type="string" table:style-name="ce7">
            <text:p>TTM SERVIÇOS COMB. DE ESCR. E APOIO ADMINISTRATIVOS LTDA</text:p>
          </table:table-cell>
          <table:table-cell office:value-type="string" table:style-name="ce7">
            <text:p>13.520.423/0001-84</text:p>
          </table:table-cell>
          <table:table-cell office:value-type="string" table:style-name="ce7">
            <text:p>JULIANA DO NASCIMENTO SILVA</text:p>
          </table:table-cell>
          <table:table-cell office:value-type="string" table:style-name="ce7">
            <text:p>RECEPCIONIST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26/2021</text:p>
          </table:table-cell>
          <table:table-cell office:value-type="string" table:style-name="ce7">
            <text:p>TTM SERVIÇOS COMB. DE ESCR. E APOIO ADMINISTRATIVOS LTDA</text:p>
          </table:table-cell>
          <table:table-cell office:value-type="string" table:style-name="ce7">
            <text:p>13.520.423/0001-84</text:p>
          </table:table-cell>
          <table:table-cell office:value-type="string" table:style-name="ce7">
            <text:p>YASMIM NASCIMENTO PEDREIRA<text:s/></text:p>
          </table:table-cell>
          <table:table-cell office:value-type="string" table:style-name="ce7">
            <text:p>RECEPCIONIST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26/2021</text:p>
          </table:table-cell>
          <table:table-cell office:value-type="string" table:style-name="ce7">
            <text:p>TTM SERVIÇOS COMB. DE ESCR. E APOIO ADMINISTRATIVOS LTDA</text:p>
          </table:table-cell>
          <table:table-cell office:value-type="string" table:style-name="ce7">
            <text:p>13.520.423/0001-84</text:p>
          </table:table-cell>
          <table:table-cell office:value-type="string" table:style-name="ce7">
            <text:p>THAYENE DE OLIVEIRA CANELA</text:p>
          </table:table-cell>
          <table:table-cell office:value-type="string" table:style-name="ce7">
            <text:p>RECEPCIONIST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IMPACTO GESTAO DE FACILITIES LTDA</text:p>
          </table:table-cell>
          <table:table-cell office:value-type="string" table:style-name="ce7">
            <text:p>32.007.849/0001-83</text:p>
          </table:table-cell>
          <table:table-cell office:value-type="string" table:style-name="ce21">
            <text:p>CARLA SIQUEIRA DE SOUZA</text:p>
          </table:table-cell>
          <table:table-cell office:value-type="string" table:style-name="ce7">
            <text:p>ENCARREGAD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IMPACTO GESTAO DE FACILITIES LTDA</text:p>
          </table:table-cell>
          <table:table-cell office:value-type="string" table:style-name="ce7">
            <text:p>32.007.849/0001-83</text:p>
          </table:table-cell>
          <table:table-cell office:value-type="string" table:style-name="ce21">
            <text:p>ALEX SANDRO VITORINO DE MOURA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IMPACTO GESTAO DE FACILITIES LTDA</text:p>
          </table:table-cell>
          <table:table-cell office:value-type="string" table:style-name="ce7">
            <text:p>32.007.849/0001-83</text:p>
          </table:table-cell>
          <table:table-cell office:value-type="string" table:style-name="ce21">
            <text:p>GLAUCIA PEREIRA DA SILVA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IMPACTO GESTAO DE FACILITIES LTDA</text:p>
          </table:table-cell>
          <table:table-cell office:value-type="string" table:style-name="ce7">
            <text:p>32.007.849/0001-83</text:p>
          </table:table-cell>
          <table:table-cell office:value-type="string" table:style-name="ce21">
            <text:p>MARIA APARECIDA CONCEIÇÃO SALLES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IMPACTO GESTAO DE FACILITIES LTDA</text:p>
          </table:table-cell>
          <table:table-cell office:value-type="string" table:style-name="ce7">
            <text:p>32.007.849/0001-83</text:p>
          </table:table-cell>
          <table:table-cell office:value-type="string" table:style-name="ce21">
            <text:p>CLEUSA BATISTA RODRIGUES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IMPACTO GESTAO DE FACILITIES LTDA</text:p>
          </table:table-cell>
          <table:table-cell office:value-type="string" table:style-name="ce7">
            <text:p>32.007.849/0001-83</text:p>
          </table:table-cell>
          <table:table-cell office:value-type="string" table:style-name="ce21">
            <text:p>DELMA MARTINS DA SILVA BERLAMINO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IMPACTO GESTAO DE FACILITIES LTDA</text:p>
          </table:table-cell>
          <table:table-cell office:value-type="string" table:style-name="ce7">
            <text:p>32.007.849/0001-83</text:p>
          </table:table-cell>
          <table:table-cell office:value-type="string" table:style-name="ce21">
            <text:p>DORCA DA SILVA NASCIMENTO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IMPACTO GESTAO DE FACILITIES LTDA</text:p>
          </table:table-cell>
          <table:table-cell office:value-type="string" table:style-name="ce7">
            <text:p>32.007.849/0001-83</text:p>
          </table:table-cell>
          <table:table-cell office:value-type="string" table:style-name="ce21">
            <text:p>HERICA DA SILVA FURTADO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IMPACTO GESTAO DE FACILITIES LTDA</text:p>
          </table:table-cell>
          <table:table-cell office:value-type="string" table:style-name="ce7">
            <text:p>32.007.849/0001-83</text:p>
          </table:table-cell>
          <table:table-cell office:value-type="string" table:style-name="ce21">
            <text:p>MIRLENE RIBEIRO PASSOS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IMPACTO GESTAO DE FACILITIES LTDA</text:p>
          </table:table-cell>
          <table:table-cell office:value-type="string" table:style-name="ce7">
            <text:p>32.007.849/0001-83</text:p>
          </table:table-cell>
          <table:table-cell office:value-type="string" table:style-name="ce21">
            <text:p>ROSANGELA DA SILVA ADRIANO CARDOSO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IMPACTO GESTAO DE FACILITIES LTDA</text:p>
          </table:table-cell>
          <table:table-cell office:value-type="string" table:style-name="ce7">
            <text:p>32.007.849/0001-83</text:p>
          </table:table-cell>
          <table:table-cell office:value-type="string" table:style-name="ce21">
            <text:p>KESIA ALVES DA SILVA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11/2021</text:p>
          </table:table-cell>
          <table:table-cell office:value-type="string" table:style-name="ce7">
            <text:p>IMPACTO GESTAO DE FACILITIES LTDA</text:p>
          </table:table-cell>
          <table:table-cell office:value-type="string" table:style-name="ce7">
            <text:p>32.007.849/0001-83</text:p>
          </table:table-cell>
          <table:table-cell office:value-type="string" table:style-name="ce21">
            <text:p>ANA CLAUDIA ROSA GERALDINO<text:s/>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7">
            <text:p>SEBASTIÃO VICENTE CARLOS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7">
            <text:p>LUCAS SANTOS FRAGA<text:s/>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21">
            <text:p>CLEISSON DA SILVA CASTRO<text:s/>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21">
            <text:p>GUILHERMO PALMA MARTINEZ JUNIOR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21">
            <text:p>MARCOS ANTÔNIO DA SILVA MACHADO BARBOZA<text:s/>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7">
            <text:p>LAZIO RIBEIRO SANTANA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21">
            <text:p>JEFFERSON DA SILVA FELICIANO<text:s/>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21">
            <text:p>MARCIEL SANTOS DA SILVA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21">
            <text:p>MARCOS ANTÔNIO ALVEZ DA SILVA<text:s/>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21">
            <text:p>MARCIO DORTE<text:s/>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21">
            <text:p>RONALDO TEIXEIRA DE CASTRO<text:s/>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21">
            <text:p>JOSE BRUNO ALVES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21">
            <text:p>FABIO DE FRANCA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21">
            <text:p>TARCIO DE JESUS OLIVEIRA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21">
            <text:p>FELIPE MATIAS DE JESUS<text:s/>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7">
            <text:p>ISAC ALVES DA SILVA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7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17/2023</text:p>
          </table:table-cell>
          <table:table-cell office:value-type="string" table:style-name="ce7">
            <text:p>MGS - MINAS GERAIS ADMINISTRAÇÃO E SERVIÇOS S.A</text:p>
          </table:table-cell>
          <table:table-cell office:value-type="string" table:style-name="ce7">
            <text:p>33.224.254/0001-42</text:p>
          </table:table-cell>
          <table:table-cell office:value-type="string" table:style-name="ce7">
            <text:p>LUCAS NASCIMENTO ALVES</text:p>
          </table:table-cell>
          <table:table-cell office:value-type="string" table:style-name="ce7">
            <text:p>ASSISTENTE ADMINISTRATIVO<text:s/>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17/2023</text:p>
          </table:table-cell>
          <table:table-cell office:value-type="string" table:style-name="ce7">
            <text:p>MGS - MINAS GERAIS ADMINISTRAÇÃO E SERVIÇOS S.A</text:p>
          </table:table-cell>
          <table:table-cell office:value-type="string" table:style-name="ce7">
            <text:p>33.224.254/0001-42</text:p>
          </table:table-cell>
          <table:table-cell office:value-type="string" table:style-name="ce7">
            <text:p>MATHEUS SANTANA FREITAS</text:p>
          </table:table-cell>
          <table:table-cell office:value-type="string" table:style-name="ce7">
            <text:p>ASSISTENTE ADMINISTRATIVO<text:s/></text:p>
          </table:table-cell>
          <table:table-cell table:number-columns-repeated="16378" table:style-name="ce8"/>
        </table:table-row>
        <table:table-row table:style-name="ro2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17/2023</text:p>
          </table:table-cell>
          <table:table-cell office:value-type="string" table:style-name="ce7">
            <text:p>MGS - MINAS GERAIS ADMINISTRAÇÃO E SERVIÇOS S.A</text:p>
          </table:table-cell>
          <table:table-cell office:value-type="string" table:style-name="ce7">
            <text:p>33.224.254/0001-42</text:p>
          </table:table-cell>
          <table:table-cell office:value-type="string" table:style-name="ce7">
            <text:p>ITAMARA SIMONE FONSECA ROCHA</text:p>
          </table:table-cell>
          <table:table-cell office:value-type="string" table:style-name="ce7">
            <text:p>ASSISTENTE ADMINISTRATIVO<text:s/></text:p>
          </table:table-cell>
          <table:table-cell table:number-columns-repeated="16378"/>
        </table:table-row>
        <table:table-row table:style-name="ro2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17/2023</text:p>
          </table:table-cell>
          <table:table-cell office:value-type="string" table:style-name="ce7">
            <text:p>MGS - MINAS GERAIS ADMINISTRAÇÃO E SERVIÇOS S.A</text:p>
          </table:table-cell>
          <table:table-cell office:value-type="string" table:style-name="ce7">
            <text:p>33.224.254/0001-42</text:p>
          </table:table-cell>
          <table:table-cell office:value-type="string" table:style-name="ce7">
            <text:p>LUIS GABRIEL DA SILVA BRAGA</text:p>
          </table:table-cell>
          <table:table-cell office:value-type="string" table:style-name="ce7">
            <text:p>ASSISTENTE ADMINISTRATIVO<text:s/></text:p>
          </table:table-cell>
          <table:table-cell table:number-columns-repeated="16378"/>
        </table:table-row>
        <table:table-row table:style-name="ro2">
          <table:table-cell office:value-type="date" office:date-value="2025-11-01T00:00:00" table:style-name="ce6">
            <text:p>nov/25</text:p>
          </table:table-cell>
          <table:table-cell office:value-type="string" table:style-name="ce7">
            <text:p>017/2023</text:p>
          </table:table-cell>
          <table:table-cell office:value-type="string" table:style-name="ce7">
            <text:p>MGS - MINAS GERAIS ADMINISTRAÇÃO E SERVIÇOS S.A</text:p>
          </table:table-cell>
          <table:table-cell office:value-type="string" table:style-name="ce7">
            <text:p>33.224.254/0001-42</text:p>
          </table:table-cell>
          <table:table-cell office:value-type="string" table:style-name="ce7">
            <text:p>JENIFFER GONCALVES MICHAEL MONTEIRO</text:p>
          </table:table-cell>
          <table:table-cell office:value-type="string" table:style-name="ce7">
            <text:p>ASSISTENTE ADMINISTRATIVO<text:s/></text:p>
          </table:table-cell>
          <table:table-cell table:number-columns-repeated="16378"/>
        </table:table-row>
        <table:table-row table:number-rows-repeated="1048343" table:style-name="ro2">
          <table:table-cell table:number-columns-repeated="16384"/>
        </table:table-row>
      </table:table>
      <table:table table:name="DEZEMBRO_2025" table:style-name="ta3">
        <table:table-column table:style-name="co8" table:default-cell-style-name="ce1"/>
        <table:table-column table:style-name="co9" table:default-cell-style-name="ce1"/>
        <table:table-column table:style-name="co3" table:default-cell-style-name="ce1"/>
        <table:table-column table:style-name="co4" table:default-cell-style-name="ce5"/>
        <table:table-column table:style-name="co5" table:default-cell-style-name="ce1"/>
        <table:table-column table:style-name="co6" table:default-cell-style-name="ce1"/>
        <table:table-column table:style-name="co7" table:number-columns-repeated="16378" table:default-cell-style-name="ce1"/>
        <table:table-row table:style-name="ro1">
          <table:table-cell office:value-type="string" table:number-columns-spanned="6" table:number-rows-spanned="1" table:style-name="ce20">
            <text:p>Prestadores de Serviços Terceirizados</text:p>
          </table:table-cell>
          <table:covered-table-cell table:number-columns-repeated="5"/>
          <table:table-cell table:number-columns-repeated="16378" table:style-name="ce1"/>
        </table:table-row>
        <table:table-row table:style-name="ro2">
          <table:table-cell office:value-type="string" table:style-name="ce2">
            <text:p>Mês de Referência</text:p>
          </table:table-cell>
          <table:table-cell office:value-type="string" table:style-name="ce2">
            <text:p>Contrato</text:p>
          </table:table-cell>
          <table:table-cell office:value-type="string" table:style-name="ce3">
            <text:p>Empresa</text:p>
          </table:table-cell>
          <table:table-cell office:value-type="string" table:style-name="ce3">
            <text:p>CNPJ</text:p>
          </table:table-cell>
          <table:table-cell office:value-type="string" table:style-name="ce3">
            <text:p>Colaborador</text:p>
          </table:table-cell>
          <table:table-cell office:value-type="string" table:style-name="ce4">
            <text:p>Cargo/Função</text:p>
          </table:table-cell>
          <table:table-cell table:number-columns-repeated="16378" table:style-name="ce5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CRISTIANE CAMPOS MACED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RTHUR BARBOSA MARIN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BRUNA COLLI</text:p>
          </table:table-cell>
          <table:table-cell office:value-type="string" table:style-name="ce7">
            <text:p>T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NA JULIA NOGUEIRA ZORZAL</text:p>
          </table:table-cell>
          <table:table-cell office:value-type="string" table:style-name="ce7">
            <text:p>TEALE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NDREIA FIGUEIREDO DE MENEZ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DANIEL DORTI DE ALMEIDA<text:s/>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ERICA SILVA DE ASSI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5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LORENA SOUSA CONTES<text:s/></text:p>
          </table:table-cell>
          <table:table-cell office:value-type="string" table:style-name="ce7">
            <text:p>TELEATENDIMENTO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NAQUIEL DAS NEVES ALV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PEDRO MENDES RODRIGU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GUSTAVO BISSOLI PRATTI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BEATRIZ ADRIANO PER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2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IRIA DOS SANTOS MARRANE</text:p>
          </table:table-cell>
          <table:table-cell office:value-type="string" table:style-name="ce7">
            <text:p>TELEATENDENTE DE EMERGÊNCIA</text:p>
          </table:table-cell>
          <table:table-cell table:number-columns-repeated="5" table:style-name="ce8"/>
          <table:table-cell table:style-name="ce1"/>
          <table:table-cell table:number-columns-repeated="16372" table:style-name="ce8"/>
        </table:table-row>
        <table:table-row table:style-name="ro2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YASMIN SCARDINI VIEGA</text:p>
          </table:table-cell>
          <table:table-cell office:value-type="string" table:style-name="ce7">
            <text:p>TELEATENDENTE DE EMERGÊNCIA<text:s/></text:p>
          </table:table-cell>
          <table:table-cell table:number-columns-repeated="5" table:style-name="ce8"/>
          <table:table-cell table:style-name="ce1"/>
          <table:table-cell table:number-columns-repeated="16372" table:style-name="ce8"/>
        </table:table-row>
        <table:table-row table:style-name="ro2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USSARA SANTANA MACHADO LOURENÇO</text:p>
          </table:table-cell>
          <table:table-cell office:value-type="string" table:style-name="ce7">
            <text:p>TELEATENDENTE DE EMERGÊNCIA</text:p>
          </table:table-cell>
          <table:table-cell table:number-columns-repeated="5" table:style-name="ce8"/>
          <table:table-cell table:style-name="ce1"/>
          <table:table-cell table:number-columns-repeated="16372" table:style-name="ce8"/>
        </table:table-row>
        <table:table-row table:style-name="ro2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3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LUCAS PEREIRA DE JESUS</text:p>
          </table:table-cell>
          <table:table-cell office:value-type="string" table:style-name="ce7">
            <text:p>TELEATENDENTE DE EMERGÊNCIA</text:p>
          </table:table-cell>
          <table:table-cell table:number-columns-repeated="5" table:style-name="ce8"/>
          <table:table-cell table:style-name="ce1"/>
          <table:table-cell table:number-columns-repeated="16372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3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CRTISTINA RAMOS RODRIGUES LOYOL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NATAN AGUIAR DE OLIV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WALTER AFFONSO BRAGA DE MIRANDA MAGALHES<text:s/>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496.309/0001-99</text:p>
          </table:table-cell>
          <table:table-cell office:value-type="string" table:style-name="ce7">
            <text:p>FATIMA PINHEIRO DOS SANTOS<text:s/>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ICHELLY SANTOS DE OLIVEIRA CARDOS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PENHA BATISTA BERNARDES DA COST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THIAGO SCHNEIDER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QUEZIA SILVA DE JESUS<text:s/>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VICTOR DOS SANTOS ODENS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COS JUNIO LOIOLA DOS SANTO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TAUNY BUENOAIRES QUEIROZ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KHRISLEY DOYARA MATUSOCH LOYOLA SCHERRER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MADEU FARIAS DE SOUZA CARVALH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OSELANE BARBOSA PESSANH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DRIANA DE SOUZA DO CARM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OSENY GOMES HELMER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SABRINA LYRA BONINSENH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CAIO BARROS SAL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NDREA DA SILVA LOPES DOS SANTO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SENIA EUSILENE DA SILVA BRITANE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OSILENE BATIST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YURI CARDOZO SILVA<text:s/>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OSANE SANT ANA TAVARES ESTEVAM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SUZANA DOS SANTOS ALV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LEXIA AUGUSTO PAPINE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BRUNO BUENOAIRES FERR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TALYTA CABIDELLI MIRAND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SIRLENE PEREIRA GOMES</text:p>
          </table:table-cell>
          <table:table-cell office:value-type="string" table:style-name="ce7">
            <text:p>TELEATENDENTE DE EMERGÊNCIA BILÍNGU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SANDRO RAMOS VI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SHIRLEY LOPES MIRANDA SOAR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THIAGO DE OLIVEIRA SILVA</text:p>
          </table:table-cell>
          <table:table-cell office:value-type="string" table:style-name="ce7">
            <text:p>TELEATENDENTE DE EMERGÊNCIA SENIOR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VALMY BARBOZA DA SILVA JÚNIOR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MANDA EFFGEN DA SILV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NDREA COUTINHO GOM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VANIA ALVES DOS SANTOS BARBOS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ULIA VIDAL SOBRINH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AFAELA PEREIRA DA SILVA ALMEIDA</text:p>
          </table:table-cell>
          <table:table-cell office:value-type="string" table:style-name="ce7">
            <text:p>TELEATENDENTE <text:s/>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VANUBI FERREIRA ALVES ROCH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6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NA CAROLINA DUARTE DE OLIVEIRA</text:p>
          </table:table-cell>
          <table:table-cell office:value-type="string" table:style-name="ce7">
            <text:p>TELEATENDENTE DE EMERGÊNCIA BILÍNGU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LESSANDRA GARCIA DE PAULA</text:p>
          </table:table-cell>
          <table:table-cell office:value-type="string" table:style-name="ce7">
            <text:p>TELEATENDE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NDRESSA CORREA DE AMORIM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RIELLE BARRETO DUBOIS DA HO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ARTHUR SALVIANO LOP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IA AMERICA TAVARES BORGES SER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IA APARECIDA HERMÍNIO SARMENTO XAVIER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IANA SOUZA DOS ANJO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ODRIGO BISPO PESSO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OBSON SILVA JÚNIOR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ONIQUE VIANA FONSEC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PRISCILA ALVES DE SOUZ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AFAELA TRABACH DUNG TOSTES</text:p>
          </table:table-cell>
          <table:table-cell office:value-type="string" table:style-name="ce7">
            <text:p>TELEATENDE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ANIELE COITINHO GOM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SHIRLEY LIMA DOS SANTOS NASCIMENT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THIAGO DE ARAUJO LIM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VINICIUS CODECO TEIX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VITOR FAGUNDES DAS NEV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NATALIA RODRIGUES DOS SANTOS</text:p>
          </table:table-cell>
          <table:table-cell office:value-type="string" table:style-name="ce7">
            <text:p>TELEATENDENTE DE EMERGÊNCIA BILÍNGU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WILERSON SOARES DE OLIV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THAIS DO CARMO SANCH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uBIA CRISTINA ANDREAT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COS DANIEL SOUZA GOM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VANILDA DOS SANTOS DE SOUZA FURTAD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LUCIA HELENA MARETOO AZERED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CIO BATISTA RODRIGU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HULYA SAMELLA ROCHA DE DEUS</text:p>
          </table:table-cell>
          <table:table-cell office:value-type="string" table:style-name="ce7">
            <text:p>TELEATENDIMENTO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ESSICA RODRIGUES OLIVEIRA SOUZ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TALITA MAYFRANCIA DA FRAG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FABIO MICHEL ANDRADE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ULIANA VENTUROTI CORREA COUTINH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SABRINA SANTOS DA SILV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HIAGO GUILHERME SANTOS SOUZ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BRENDA MACHADO NEV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CARINA NUNES RIBEIR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BRENDA FERNANDES FERR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13">
            <text:p>09.496.309/0001-99</text:p>
          </table:table-cell>
          <table:table-cell office:value-type="string" table:style-name="ce7">
            <text:p>MATHEUS DOS SANTOS ALVES</text:p>
          </table:table-cell>
          <table:table-cell office:value-type="string" table:style-name="ce15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13">
            <text:p>09.496.309/0001-99</text:p>
          </table:table-cell>
          <table:table-cell office:value-type="string" table:style-name="ce7">
            <text:p>LUIS ANTONIO DOS SANTOS LIMA</text:p>
          </table:table-cell>
          <table:table-cell office:value-type="string" table:style-name="ce15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13">
            <text:p>09.496.309/0001-99</text:p>
          </table:table-cell>
          <table:table-cell office:value-type="string" table:style-name="ce7">
            <text:p>LUCAS UCHOA PEREIRA</text:p>
          </table:table-cell>
          <table:table-cell office:value-type="string" table:style-name="ce15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KARINA ALV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ICARO BRAGA BERGAMIM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OAS DE OLIV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HANTHONY PENUTTE DA SILV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EDMA MARIA DE OLIV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GLORIA DE SOUZA BARBOSA OLIV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IGOR PEREIRA CAETAN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DANIEL DA SILVA GOM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AKELLE DO NASCIMENTO FERR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CRISTIANE GIL DOS SANTO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ILZA PEREIRA CAETAN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FERNANDA GRACIELA ARCANTO SILV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KARINA SPERANDIO SIQU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TA MEIRELES OLIV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ULIETE MARTINS DE ANDRADE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ULIANA SILVA DE ARAÚJ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ULIANA CARVALHO BISPO</text:p>
          </table:table-cell>
          <table:table-cell office:value-type="string" table:style-name="ce7">
            <text:p>OPERADOR DE CALL CENTER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IA DE FATIMA SOARES DA CRUZ SOUZ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ACIMARA RODRIGUES DA SILV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ONILTON SOUZA LOTH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DOUGLAS LEONARDO NUNES GUAITOLINI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4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SAYMON QUINTEIRO DE SOUS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4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EANNE MARIA DE SOUZA DO NASCIMENT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IKELY COSTA MOU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IRISLENE GOMES DA CRUZ</text:p>
          </table:table-cell>
          <table:table-cell office:value-type="string" table:style-name="ce7">
            <text:p>T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ELIANE ALVES CORREA DE OLIV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ERICK DE OLIVEIRA AMARAL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ULIANA XAVIER BATIST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LUIZA HELENA NEV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CRISTIANO BATISTA DO SACRAMENTO</text:p>
          </table:table-cell>
          <table:table-cell office:value-type="string" table:style-name="ce7">
            <text:p>TELEATENDENTE DE EMERGÊNCIA BILÍNGU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HENRIKSON DA SILVA LEITE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LUCAS CAMILO MEMELI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GLEISSIONE ROCHA DE OLIVEIRA DE DEU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ULIO CESAR ROGERI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IANA SOEIRO SOAR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ISAQUE DA SILVA FIGUEIRED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EMILLY PEREIRA MARTIN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ENATA RIBEIRO BURGARELLI HELMER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DANIEL BARBOZA SANTANNA<text:s/>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DAVI TENIS DE SOUZ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LUCIANA DA PENHA CUNH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EMILLY CRISTINA EVANGELISTA DA SILVA VIANN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NELSON FELIPE COUTINHO MARTIN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AYANE MOR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ELEN VICENTE DE ABREU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2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CARLOS HENRIQUE BATISTA</text:p>
          </table:table-cell>
          <table:table-cell office:value-type="string" table:style-name="ce7">
            <text:p>TELEATENDENTE DE EMERGÊNCIA</text:p>
          </table:table-cell>
          <table:table-cell table:number-columns-repeated="3" table:style-name="ce8"/>
          <table:table-cell table:style-name="ce1"/>
          <table:table-cell table:number-columns-repeated="16374" table:style-name="ce8"/>
        </table:table-row>
        <table:table-row table:style-name="ro2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PATRICIA DA SILVA NANTES</text:p>
          </table:table-cell>
          <table:table-cell office:value-type="string" table:style-name="ce7">
            <text:p>TELEATENDENTE DE EMERGÊNCIA</text:p>
          </table:table-cell>
          <table:table-cell table:number-columns-repeated="3" table:style-name="ce8"/>
          <table:table-cell table:style-name="ce1"/>
          <table:table-cell table:number-columns-repeated="16374" table:style-name="ce8"/>
        </table:table-row>
        <table:table-row table:style-name="ro2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HUGO MATOS DA SILVA LUCHI</text:p>
          </table:table-cell>
          <table:table-cell office:value-type="string" table:style-name="ce7">
            <text:p>TELEATENDENTE DE EMERGÊNCIA</text:p>
          </table:table-cell>
          <table:table-cell table:number-columns-repeated="3" table:style-name="ce8"/>
          <table:table-cell table:style-name="ce1"/>
          <table:table-cell table:number-columns-repeated="16374" table:style-name="ce8"/>
        </table:table-row>
        <table:table-row table:style-name="ro2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KARIEN KELLY FIENI</text:p>
          </table:table-cell>
          <table:table-cell office:value-type="string" table:style-name="ce7">
            <text:p>TELEATENDENTE DE EMERGÊNCIA</text:p>
          </table:table-cell>
          <table:table-cell table:number-columns-repeated="3" table:style-name="ce8"/>
          <table:table-cell table:style-name="ce1"/>
          <table:table-cell table:number-columns-repeated="16374" table:style-name="ce8"/>
        </table:table-row>
        <table:table-row table:style-name="ro2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IA EDUARDA FARIAS ANTONACIO</text:p>
          </table:table-cell>
          <table:table-cell office:value-type="string" table:style-name="ce7">
            <text:p>TELEATENDENTE DE EMERGÊNCIA</text:p>
          </table:table-cell>
          <table:table-cell table:number-columns-repeated="3" table:style-name="ce8"/>
          <table:table-cell table:style-name="ce1"/>
          <table:table-cell table:number-columns-repeated="16374" table:style-name="ce8"/>
        </table:table-row>
        <table:table-row table:style-name="ro2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EZEQUIELA RIBEIRO DE JESUS</text:p>
          </table:table-cell>
          <table:table-cell office:value-type="string" table:style-name="ce7">
            <text:p>TELEATENDENTE DE EMERGÊNCIA</text:p>
          </table:table-cell>
          <table:table-cell table:number-columns-repeated="3" table:style-name="ce8"/>
          <table:table-cell table:style-name="ce1"/>
          <table:table-cell table:number-columns-repeated="16374" table:style-name="ce8"/>
        </table:table-row>
        <table:table-row table:style-name="ro2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EMANOELLE GALANTE DA SILVA</text:p>
          </table:table-cell>
          <table:table-cell office:value-type="string" table:style-name="ce7">
            <text:p>TELEATENDENTE DE EMERGÊNCIA</text:p>
          </table:table-cell>
          <table:table-cell table:number-columns-repeated="3" table:style-name="ce8"/>
          <table:table-cell table:style-name="ce1"/>
          <table:table-cell table:number-columns-repeated="16374" table:style-name="ce8"/>
        </table:table-row>
        <table:table-row table:style-name="ro2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AFAEL DA SILVA NASCIMENTO</text:p>
          </table:table-cell>
          <table:table-cell office:value-type="string" table:style-name="ce7">
            <text:p>TELEATENDENTE DE EMERGÊNCIA</text:p>
          </table:table-cell>
          <table:table-cell table:number-columns-repeated="3" table:style-name="ce8"/>
          <table:table-cell table:style-name="ce1"/>
          <table:table-cell table:number-columns-repeated="16374" table:style-name="ce8"/>
        </table:table-row>
        <table:table-row table:style-name="ro2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CRISTINA RAMOS</text:p>
          </table:table-cell>
          <table:table-cell office:value-type="string" table:style-name="ce7">
            <text:p>TELEATENDENTE DE EMERGÊNCIA</text:p>
          </table:table-cell>
          <table:table-cell table:number-columns-repeated="3" table:style-name="ce8"/>
          <table:table-cell table:style-name="ce1"/>
          <table:table-cell table:number-columns-repeated="16374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KAIO RAIS VITORI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CHARLES LEMOS DOS SANTO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CLAUDIANA MARTINS SILV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ONDINELI DE SOUZ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22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ELIANE CARDOZO FERREIRA PAES</text:p>
          </table:table-cell>
          <table:table-cell office:value-type="string" table:style-name="ce7">
            <text:p>T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CRISTIANE PEREIRA KLEIN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DANIEL ALMEIDA ZORZAN<text:s/>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DEBORA CRYSTIAN RODRIGUES SILV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DEBORA DE ANDRADE RIT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EDENIS GAVASSONI DE AZEVED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IAGO MARTINS DE SOUZA AGUIAR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LARISSA DOS SANTOS GASPAR MOU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OAO PEDRO LUCENA CARVALHO DE ALMEIDA</text:p>
          </table:table-cell>
          <table:table-cell office:value-type="string" table:style-name="ce7">
            <text:p>OPERADOR DE CALL CENTER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OAO VICTOR DAS NEVES SILV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ORDANA FRANCISCO COUTINH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CINTIA DE OLIVEIRA BEZER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CLAUDIA RAFAELA NASCIMENTO RODRIGUES DE MORA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KAYO CEZAR DE JESU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LUAN NERES DE SOUZA PAUL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LUCIANA MENDES GONÇALVE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GHABRIEL SOUZA SANTO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OCELINO BONASI DE ALMEID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ULIANA TELES FERREIR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EVELIN LIMA SANTO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CLAUDIA LETICIA LOPES MUELLER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VINICIUS MARROQUI LEAL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DIRLENE PEREIRA PEDR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ERIKA NERY SANTOS</text:p>
          </table:table-cell>
          <table:table-cell office:value-type="string" table:style-name="ce7">
            <text:p>TELEATENDENTE DE EMERGÊNCIA<text:s/>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PAULO HENRIQUE DA SILVA PORT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APHAEL CARVALHO MONTEIR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AYANE MENDONÇA DA SILV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HAIRA SILVA COUTINH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DIOGO CORREA COUTINH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ELIANE DE JESUS SILV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CELA MARIA LEÃ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MARCELO EDUARDO SANT'ANNA SANTO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PAULO EDUARDO DA SILVA BARBOS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RONALDO ANTÔNIO PEIXOTO FILH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EAN MARCELO WILLIAN DE SOUZA ROCHA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JENIFER HELENO STOFFEL</text:p>
          </table:table-cell>
          <table:table-cell office:value-type="string" table:style-name="ce7">
            <text:p>TELEATENDENTE DE EMERGÊNCIA BILÍNGU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KAMILLA ALVARENGA CONCEIÇÃO BENTO</text:p>
          </table:table-cell>
          <table:table-cell office:value-type="string" table:style-name="ce7">
            <text:p>TELEATENDENTE DE EMERGÊNCIA BILÍNGU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KELLI BEDETTI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LEILIANE RODRIGUES DE OLIVEIRA ANACLETO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3/2022</text:p>
          </table:table-cell>
          <table:table-cell office:value-type="string" table:style-name="ce7">
            <text:p>COMUNICA BRASIL LTDA</text:p>
          </table:table-cell>
          <table:table-cell office:value-type="string" table:style-name="ce7">
            <text:p>09.496.309/0001-99</text:p>
          </table:table-cell>
          <table:table-cell office:value-type="string" table:style-name="ce7">
            <text:p>LUANA VIEIRA DE FREITAS</text:p>
          </table:table-cell>
          <table:table-cell office:value-type="string" table:style-name="ce7">
            <text:p>TELEATENDENTE DE EMERGÊNCI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2025.000162.45101.01</text:p>
          </table:table-cell>
          <table:table-cell office:value-type="string" table:style-name="ce7">
            <text:p>IMPACTO GESTAO DE FACILITIES LTDA</text:p>
          </table:table-cell>
          <table:table-cell office:value-type="string" table:style-name="ce7">
            <text:p>32.007.849/0001-83</text:p>
          </table:table-cell>
          <table:table-cell office:value-type="string" table:style-name="ce7">
            <text:p>CLEIDIANE SANTANA DE JESUS</text:p>
          </table:table-cell>
          <table:table-cell office:value-type="string" table:style-name="ce7">
            <text:p>COPEIR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2025.000162.45101.01</text:p>
          </table:table-cell>
          <table:table-cell office:value-type="string" table:style-name="ce7">
            <text:p>IMPACTO GESTAO DE FACILITIES LTDA</text:p>
          </table:table-cell>
          <table:table-cell office:value-type="string" table:style-name="ce7">
            <text:p>32.007.849/0001-83</text:p>
          </table:table-cell>
          <table:table-cell office:value-type="string" table:style-name="ce7">
            <text:p>GILCILEIA COSTA SILVEIRA DE OLIVEIRA</text:p>
          </table:table-cell>
          <table:table-cell office:value-type="string" table:style-name="ce7">
            <text:p>COPEIR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2025.000162.45101.01</text:p>
          </table:table-cell>
          <table:table-cell office:value-type="string" table:style-name="ce7">
            <text:p>IMPACTO GESTAO DE FACILITIES LTDA</text:p>
          </table:table-cell>
          <table:table-cell office:value-type="string" table:style-name="ce7">
            <text:p>32.007.849/0001-83</text:p>
          </table:table-cell>
          <table:table-cell office:value-type="string" table:style-name="ce7">
            <text:p>GABRIEL RICARDO DA SILVA</text:p>
          </table:table-cell>
          <table:table-cell office:value-type="string" table:style-name="ce7">
            <text:p>GARÇOM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2025.000162.45101.01</text:p>
          </table:table-cell>
          <table:table-cell office:value-type="string" table:style-name="ce7">
            <text:p>IMPACTO GESTAO DE FACILITIES LTDA</text:p>
          </table:table-cell>
          <table:table-cell office:value-type="string" table:style-name="ce7">
            <text:p>32.007.849/0001-83</text:p>
          </table:table-cell>
          <table:table-cell office:value-type="string" table:style-name="ce7">
            <text:p>JANETE RODRIGUES PEREIRA MACHADO</text:p>
          </table:table-cell>
          <table:table-cell office:value-type="string" table:style-name="ce7">
            <text:p>GARÇONETE</text:p>
          </table:table-cell>
          <table:table-cell table:number-columns-repeated="16378" table:style-name="ce8"/>
        </table:table-row>
        <table:table-row table:style-name="ro5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26/2021</text:p>
          </table:table-cell>
          <table:table-cell office:value-type="string" table:style-name="ce7">
            <text:p>TTM SERVIÇOS COMB. DE ESCR. E APOIO ADMINISTRATIVOS LTDA</text:p>
          </table:table-cell>
          <table:table-cell office:value-type="string" table:style-name="ce7">
            <text:p>13.520.423/0001-84</text:p>
          </table:table-cell>
          <table:table-cell office:value-type="string" table:style-name="ce21">
            <text:p>BIANCA ALVES BALBINO SANTOS</text:p>
          </table:table-cell>
          <table:table-cell office:value-type="string" table:style-name="ce7">
            <text:p>RECEPCIONIST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26/2021</text:p>
          </table:table-cell>
          <table:table-cell office:value-type="string" table:style-name="ce7">
            <text:p>TTM SERVIÇOS COMB. DE ESCR. E APOIO ADMINISTRATIVOS LTDA</text:p>
          </table:table-cell>
          <table:table-cell office:value-type="string" table:style-name="ce7">
            <text:p>13.520.423/0001-84</text:p>
          </table:table-cell>
          <table:table-cell office:value-type="string" table:style-name="ce7">
            <text:p>KAMILA MARIA TEIXEIRA ALVARENGA</text:p>
          </table:table-cell>
          <table:table-cell office:value-type="string" table:style-name="ce7">
            <text:p>RECEPCIONIST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26/2021</text:p>
          </table:table-cell>
          <table:table-cell office:value-type="string" table:style-name="ce7">
            <text:p>TTM SERVIÇOS COMB. DE ESCR. E APOIO ADMINISTRATIVOS LTDA</text:p>
          </table:table-cell>
          <table:table-cell office:value-type="string" table:style-name="ce7">
            <text:p>13.520.423/0001-84</text:p>
          </table:table-cell>
          <table:table-cell office:value-type="string" table:style-name="ce21">
            <text:p>JULIANA DO NASCIMENTO SILVA</text:p>
          </table:table-cell>
          <table:table-cell office:value-type="string" table:style-name="ce7">
            <text:p>RECEPCIONIST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26/2021</text:p>
          </table:table-cell>
          <table:table-cell office:value-type="string" table:style-name="ce7">
            <text:p>TTM SERVIÇOS COMB. DE ESCR. E APOIO ADMINISTRATIVOS LTDA</text:p>
          </table:table-cell>
          <table:table-cell office:value-type="string" table:style-name="ce7">
            <text:p>13.520.423/0001-84</text:p>
          </table:table-cell>
          <table:table-cell office:value-type="string" table:style-name="ce21">
            <text:p>YASMIM NASCIMENTO PEDREIRA<text:s/></text:p>
          </table:table-cell>
          <table:table-cell office:value-type="string" table:style-name="ce7">
            <text:p>RECEPCIONIST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26/2021</text:p>
          </table:table-cell>
          <table:table-cell office:value-type="string" table:style-name="ce7">
            <text:p>TTM SERVIÇOS COMB. DE ESCR. E APOIO ADMINISTRATIVOS LTDA</text:p>
          </table:table-cell>
          <table:table-cell office:value-type="string" table:style-name="ce7">
            <text:p>13.520.423/0001-84</text:p>
          </table:table-cell>
          <table:table-cell office:value-type="string" table:style-name="ce21">
            <text:p>THAYENE DE OLIVEIRA CANELA</text:p>
          </table:table-cell>
          <table:table-cell office:value-type="string" table:style-name="ce7">
            <text:p>RECEPCIONIST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<text:s/>2025.000127.45101.01</text:p>
          </table:table-cell>
          <table:table-cell office:value-type="string" table:style-name="ce7">
            <text:p>IMPACTO GESTAO DE FACILITIES LTDA</text:p>
          </table:table-cell>
          <table:table-cell office:value-type="string" table:style-name="ce7">
            <text:p>32.007.849/0001-83</text:p>
          </table:table-cell>
          <table:table-cell office:value-type="string" table:style-name="ce21">
            <text:p>CARLA SIQUEIRA DE SOUZA</text:p>
          </table:table-cell>
          <table:table-cell office:value-type="string" table:style-name="ce7">
            <text:p>ENCARREGADA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<text:s/>2025.000127.45101.01</text:p>
          </table:table-cell>
          <table:table-cell office:value-type="string" table:style-name="ce7">
            <text:p>IMPACTO GESTAO DE FACILITIES LTDA</text:p>
          </table:table-cell>
          <table:table-cell office:value-type="string" table:style-name="ce7">
            <text:p>32.007.849/0001-83</text:p>
          </table:table-cell>
          <table:table-cell office:value-type="string" table:style-name="ce21">
            <text:p>ALEX SANDRO VITORINO DE MOURA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<text:s/>2025.000127.45101.01</text:p>
          </table:table-cell>
          <table:table-cell office:value-type="string" table:style-name="ce7">
            <text:p>IMPACTO GESTAO DE FACILITIES LTDA</text:p>
          </table:table-cell>
          <table:table-cell office:value-type="string" table:style-name="ce7">
            <text:p>32.007.849/0001-83</text:p>
          </table:table-cell>
          <table:table-cell office:value-type="string" table:style-name="ce21">
            <text:p>GLAUCIA PEREIRA DA SILVA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<text:s/>2025.000127.45101.01</text:p>
          </table:table-cell>
          <table:table-cell office:value-type="string" table:style-name="ce7">
            <text:p>IMPACTO GESTAO DE FACILITIES LTDA</text:p>
          </table:table-cell>
          <table:table-cell office:value-type="string" table:style-name="ce7">
            <text:p>32.007.849/0001-83</text:p>
          </table:table-cell>
          <table:table-cell office:value-type="string" table:style-name="ce21">
            <text:p>MARIA APARECIDA CONCEIÇÃO SALLES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<text:s/>2025.000127.45101.01</text:p>
          </table:table-cell>
          <table:table-cell office:value-type="string" table:style-name="ce7">
            <text:p>IMPACTO GESTAO DE FACILITIES LTDA</text:p>
          </table:table-cell>
          <table:table-cell office:value-type="string" table:style-name="ce7">
            <text:p>32.007.849/0001-83</text:p>
          </table:table-cell>
          <table:table-cell office:value-type="string" table:style-name="ce21">
            <text:p>CLEUSA BATISTA RODRIGUES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<text:s/>2025.000127.45101.01</text:p>
          </table:table-cell>
          <table:table-cell office:value-type="string" table:style-name="ce7">
            <text:p>IMPACTO GESTAO DE FACILITIES LTDA</text:p>
          </table:table-cell>
          <table:table-cell office:value-type="string" table:style-name="ce7">
            <text:p>32.007.849/0001-83</text:p>
          </table:table-cell>
          <table:table-cell office:value-type="string" table:style-name="ce21">
            <text:p>DELMA MARTINS DA SILVA BERLAMINO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<text:s/>2025.000127.45101.01</text:p>
          </table:table-cell>
          <table:table-cell office:value-type="string" table:style-name="ce7">
            <text:p>IMPACTO GESTAO DE FACILITIES LTDA</text:p>
          </table:table-cell>
          <table:table-cell office:value-type="string" table:style-name="ce7">
            <text:p>32.007.849/0001-83</text:p>
          </table:table-cell>
          <table:table-cell office:value-type="string" table:style-name="ce21">
            <text:p>DORCA DA SILVA NASCIMENTO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<text:s/>2025.000127.45101.01</text:p>
          </table:table-cell>
          <table:table-cell office:value-type="string" table:style-name="ce7">
            <text:p>IMPACTO GESTAO DE FACILITIES LTDA</text:p>
          </table:table-cell>
          <table:table-cell office:value-type="string" table:style-name="ce7">
            <text:p>32.007.849/0001-83</text:p>
          </table:table-cell>
          <table:table-cell office:value-type="string" table:style-name="ce21">
            <text:p>HERICA DA SILVA FURTADO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<text:s/>2025.000127.45101.01</text:p>
          </table:table-cell>
          <table:table-cell office:value-type="string" table:style-name="ce7">
            <text:p>IMPACTO GESTAO DE FACILITIES LTDA</text:p>
          </table:table-cell>
          <table:table-cell office:value-type="string" table:style-name="ce7">
            <text:p>32.007.849/0001-83</text:p>
          </table:table-cell>
          <table:table-cell office:value-type="string" table:style-name="ce21">
            <text:p>MIRLENE RIBEIRO PASSOS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<text:s/>2025.000127.45101.01</text:p>
          </table:table-cell>
          <table:table-cell office:value-type="string" table:style-name="ce7">
            <text:p>IMPACTO GESTAO DE FACILITIES LTDA</text:p>
          </table:table-cell>
          <table:table-cell office:value-type="string" table:style-name="ce7">
            <text:p>32.007.849/0001-83</text:p>
          </table:table-cell>
          <table:table-cell office:value-type="string" table:style-name="ce21">
            <text:p>ROSANGELA DA SILVA ADRIANO CARDOSO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<text:s/>2025.000127.45101.01</text:p>
          </table:table-cell>
          <table:table-cell office:value-type="string" table:style-name="ce7">
            <text:p>IMPACTO GESTAO DE FACILITIES LTDA</text:p>
          </table:table-cell>
          <table:table-cell office:value-type="string" table:style-name="ce7">
            <text:p>32.007.849/0001-83</text:p>
          </table:table-cell>
          <table:table-cell office:value-type="string" table:style-name="ce21">
            <text:p>KESIA ALVES DA SILVA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<text:s/>2025.000127.45101.01</text:p>
          </table:table-cell>
          <table:table-cell office:value-type="string" table:style-name="ce7">
            <text:p>IMPACTO GESTAO DE FACILITIES LTDA</text:p>
          </table:table-cell>
          <table:table-cell office:value-type="string" table:style-name="ce7">
            <text:p>32.007.849/0001-83</text:p>
          </table:table-cell>
          <table:table-cell office:value-type="string" table:style-name="ce21">
            <text:p>ANA CLAUDIA ROSA GERALDINO<text:s/></text:p>
          </table:table-cell>
          <table:table-cell office:value-type="string" table:style-name="ce7">
            <text:p>AUXILIAR DE SERVIÇOS GERAIS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7">
            <text:p>SEBASTIÃO VICENTE CARLOS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7">
            <text:p>LUCAS SANTOS FRAGA<text:s/>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21">
            <text:p>CLEISSON DA SILVA CASTRO<text:s/>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21">
            <text:p>GUILHERMO PALMA MARTINEZ JUNIOR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21">
            <text:p>MARCOS ANTÔNIO DA SILVA MACHADO BARBOZA<text:s/>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7">
            <text:p>LAZIO RIBEIRO SANTANA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21">
            <text:p>JEFFERSON DA SILVA FELICIANO<text:s/>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21">
            <text:p>MARCIEL SANTOS DA SILVA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21">
            <text:p>MARCOS ANTÔNIO ALVEZ DA SILVA<text:s/>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21">
            <text:p>MARCIO DORTE<text:s/>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21">
            <text:p>RONALDO TEIXEIRA DE CASTRO<text:s/>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21">
            <text:p>JOSE BRUNO ALVES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21">
            <text:p>FABIO DE FRANCA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21">
            <text:p>TARCIO DE JESUS OLIVEIRA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7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21">
            <text:p>FELIPE MATIAS DE JESUS<text:s/>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3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05/2019</text:p>
          </table:table-cell>
          <table:table-cell office:value-type="string" table:style-name="ce7">
            <text:p>ARGOSVIG SEGURANÇA, VIGILÂNCIA E INTELIGÊNCIA EIRELI</text:p>
          </table:table-cell>
          <table:table-cell office:value-type="string" table:style-name="ce7">
            <text:p>39.327.527/0001-27</text:p>
          </table:table-cell>
          <table:table-cell office:value-type="string" table:style-name="ce7">
            <text:p>ISAC ALVES DA SILVA</text:p>
          </table:table-cell>
          <table:table-cell office:value-type="string" table:style-name="ce7">
            <text:p>VIGILANTE</text:p>
          </table:table-cell>
          <table:table-cell table:number-columns-repeated="16378" table:style-name="ce8"/>
        </table:table-row>
        <table:table-row table:style-name="ro2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17/2023</text:p>
          </table:table-cell>
          <table:table-cell office:value-type="string" table:style-name="ce7">
            <text:p>MGS - MINAS GERAIS ADMINISTRAÇÃO E SERVIÇOS S.A</text:p>
          </table:table-cell>
          <table:table-cell office:value-type="string" table:style-name="ce7">
            <text:p>33.224.254/0001-42</text:p>
          </table:table-cell>
          <table:table-cell office:value-type="string" table:style-name="ce7">
            <text:p>LUCAS NASCIMENTO ALVES</text:p>
          </table:table-cell>
          <table:table-cell office:value-type="string" table:style-name="ce7">
            <text:p>ASSISTENTE ADMINISTRATIVO<text:s/></text:p>
          </table:table-cell>
          <table:table-cell table:number-columns-repeated="16378"/>
        </table:table-row>
        <table:table-row table:style-name="ro2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17/2023</text:p>
          </table:table-cell>
          <table:table-cell office:value-type="string" table:style-name="ce7">
            <text:p>MGS - MINAS GERAIS ADMINISTRAÇÃO E SERVIÇOS S.A</text:p>
          </table:table-cell>
          <table:table-cell office:value-type="string" table:style-name="ce7">
            <text:p>33.224.254/0001-42</text:p>
          </table:table-cell>
          <table:table-cell office:value-type="string" table:style-name="ce7">
            <text:p>MATHEUS SANTANA FREITAS</text:p>
          </table:table-cell>
          <table:table-cell office:value-type="string" table:style-name="ce7">
            <text:p>ASSISTENTE ADMINISTRATIVO<text:s/></text:p>
          </table:table-cell>
          <table:table-cell table:number-columns-repeated="16378"/>
        </table:table-row>
        <table:table-row table:style-name="ro2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17/2023</text:p>
          </table:table-cell>
          <table:table-cell office:value-type="string" table:style-name="ce7">
            <text:p>MGS - MINAS GERAIS ADMINISTRAÇÃO E SERVIÇOS S.A</text:p>
          </table:table-cell>
          <table:table-cell office:value-type="string" table:style-name="ce7">
            <text:p>33.224.254/0001-42</text:p>
          </table:table-cell>
          <table:table-cell office:value-type="string" table:style-name="ce7">
            <text:p>ITAMARA SIMONE FONSECA ROCHA</text:p>
          </table:table-cell>
          <table:table-cell office:value-type="string" table:style-name="ce7">
            <text:p>ASSISTENTE ADMINISTRATIVO<text:s/></text:p>
          </table:table-cell>
          <table:table-cell table:number-columns-repeated="16378"/>
        </table:table-row>
        <table:table-row table:style-name="ro2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17/2023</text:p>
          </table:table-cell>
          <table:table-cell office:value-type="string" table:style-name="ce7">
            <text:p>MGS - MINAS GERAIS ADMINISTRAÇÃO E SERVIÇOS S.A</text:p>
          </table:table-cell>
          <table:table-cell office:value-type="string" table:style-name="ce7">
            <text:p>33.224.254/0001-42</text:p>
          </table:table-cell>
          <table:table-cell office:value-type="string" table:style-name="ce7">
            <text:p>LUIS GABRIEL DA SILVA BRAGA</text:p>
          </table:table-cell>
          <table:table-cell office:value-type="string" table:style-name="ce7">
            <text:p>ASSISTENTE ADMINISTRATIVO<text:s/></text:p>
          </table:table-cell>
          <table:table-cell table:number-columns-repeated="16378"/>
        </table:table-row>
        <table:table-row table:style-name="ro2">
          <table:table-cell office:value-type="date" office:date-value="2025-12-01T00:00:00" table:style-name="ce6">
            <text:p>dez/25</text:p>
          </table:table-cell>
          <table:table-cell office:value-type="string" table:style-name="ce7">
            <text:p>017/2023</text:p>
          </table:table-cell>
          <table:table-cell office:value-type="string" table:style-name="ce7">
            <text:p>MGS - MINAS GERAIS ADMINISTRAÇÃO E SERVIÇOS S.A</text:p>
          </table:table-cell>
          <table:table-cell office:value-type="string" table:style-name="ce7">
            <text:p>33.224.254/0001-42</text:p>
          </table:table-cell>
          <table:table-cell office:value-type="string" table:style-name="ce7">
            <text:p>JENIFFER GONCALVES MICHAEL MONTEIRO</text:p>
          </table:table-cell>
          <table:table-cell office:value-type="string" table:style-name="ce7">
            <text:p>ASSISTENTE ADMINISTRATIVO<text:s/></text:p>
          </table:table-cell>
          <table:table-cell table:number-columns-repeated="16378"/>
        </table:table-row>
        <table:table-row table:number-rows-repeated="1048341" table:style-name="ro2">
          <table:table-cell table:number-columns-repeated="16384"/>
        </table:table-row>
      </table:table>
      <table:database-ranges>
        <table:database-range table:target-range-address="JANEIRO_2025.B2:JANEIRO_2025.F328" table:name="Tabela114345678" table:display-filter-buttons="true">
          <table:sort>
            <table:sort-by table:field-number="3"/>
          </table:sort>
        </table:database-range>
        <table:database-range table:target-range-address="FEVEREIRO_2025.B2:FEVEREIRO_2025.F328" table:name="Tabela1143456783" table:display-filter-buttons="true">
          <table:sort>
            <table:sort-by table:field-number="3"/>
          </table:sort>
        </table:database-range>
        <table:database-range table:target-range-address="MARÇO_2025.B2:MARÇO_2025.F203" table:name="Tabela11434567834" table:display-filter-buttons="true"/>
        <table:database-range table:target-range-address="ABRIL_2025.B2:ABRIL_2025.F246" table:name="Tabela1143456783456" table:display-filter-buttons="true"/>
        <table:database-range table:target-range-address="MAIO_2025_.B2:MAIO_2025_.F238" table:name="Tabela1143456783457" table:display-filter-buttons="true"/>
        <table:database-range table:target-range-address="JUNHO_2025_.B2:JUNHO_2025_.F235" table:name="Tabela1143456783458" table:display-filter-buttons="true"/>
        <table:database-range table:target-range-address="JULHO_2025.B2:JULHO_2025.F240" table:name="Tabela1143456783459" table:display-filter-buttons="true"/>
        <table:database-range table:target-range-address="AGOSTO_2025.B2:AGOSTO_2025.F242" table:name="Tabela11434567834510" table:display-filter-buttons="true"/>
        <table:database-range table:target-range-address="SETEMBRO_2025.B2:SETEMBRO_2025.F241" table:name="Tabela11434567834511" table:display-filter-buttons="true"/>
        <table:database-range table:target-range-address="OUTUBRO_2025_.B2:OUTUBRO_2025_.F239" table:name="Tabela11434567834512" table:display-filter-buttons="true"/>
        <table:database-range table:target-range-address="Novembro_2025.B2:Novembro_2025.F228" table:name="Tabela11434567834513" table:display-filter-buttons="true"/>
        <table:database-range table:target-range-address="DEZEMBRO_2025.B2:DEZEMBRO_2025.F230" table:name="Tabela114345678345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date-style style:name="N22">
      <number:month number:textual="true"/>
      <number:text>/</number:text>
      <number:year/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1496062in" fo:margin-bottom="0.31496062in" fo:margin-left="0.511811024in" fo:margin-right="0.511811024in" style:print-orientation="landscape" style:print-page-order="ttb" style:first-page-number="continue" style:scale-to="70%" style:table-centering="none" style:print="objects charts drawings"/>
      <style:header-style>
        <style:header-footer-properties fo:min-height="0.472440955in" fo:margin-left="0.511811024in" fo:margin-right="0.511811024in" fo:margin-bottom="0in"/>
      </style:header-style>
      <style:footer-style>
        <style:header-footer-properties fo:min-height="0.472440955in" fo:margin-left="0.511811024in" fo:margin-right="0.511811024in" fo:margin-top="0in"/>
      </style:footer-style>
    </style:page-layout>
    <style:page-layout style:name="pm2">
      <style:page-layout-properties fo:margin-top="0.31496062in" fo:margin-bottom="0.31496062in" fo:margin-left="0.511811024in" fo:margin-right="0.511811024in" style:print-orientation="portrait" style:print-page-order="ttb" style:first-page-number="continue" style:scale-to="100%" style:table-centering="none" style:print="objects charts drawings"/>
      <style:header-style>
        <style:header-footer-properties fo:min-height="0.472440955in" fo:margin-left="0.511811024in" fo:margin-right="0.511811024in" fo:margin-bottom="0in"/>
      </style:header-style>
      <style:footer-style>
        <style:header-footer-properties fo:min-height="0.472440955in" fo:margin-left="0.511811024in" fo:margin-right="0.511811024in" fo:margin-top="0in"/>
      </style:footer-style>
    </style:page-layout>
    <style:page-layout style:name="pm3">
      <style:page-layout-properties fo:margin-top="0.31496062992126in" fo:margin-bottom="0.31496062992126in" fo:margin-left="0.511811023622047in" fo:margin-right="0.511811023622047in" style:print-orientation="landscape" style:print-page-order="ttb" style:first-page-number="continue" style:scale-to="59%" style:table-centering="none" style:print="objects charts drawings"/>
      <style:header-style>
        <style:header-footer-properties fo:min-height="0.47244094488189in" fo:margin-left="0.511811023622047in" fo:margin-right="0.511811023622047in" fo:margin-bottom="0in"/>
      </style:header-style>
      <style:footer-style>
        <style:header-footer-properties fo:min-height="0.47244094488189in" fo:margin-left="0.511811023622047in" fo:margin-right="0.51181102362204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  <style:master-page style:name="mp3" style:page-layout-name="pm3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9426</meta:generator>
    <meta:initial-creator>TCE-ES</meta:initial-creator>
    <dc:creator>Jeniffer Gonçalves Michael Monteiro</dc:creator>
    <meta:creation-date>2023-06-30T17:22:57Z</meta:creation-date>
    <dc:date>2026-01-07T13:02:51Z</dc:date>
    <meta:print-date>2025-07-04T12:21:46Z</meta:print-date>
  </office:meta>
</office:document-meta>
</file>